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0edcc4fbcf781666875c11a10122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dijbekero"/><text:bookmark-start text:name="__RefHeading___beallitasokdijbekero_1"/><text:bookmark-start text:name="beallitasokdijbekero"/>Beállítások: Díjbekérő<text:bookmark-end text:name="__RefHeading___beallitasokdijbekero_1"/><text:bookmark-end text:name="beallitasokdijbekero"/></text:h>
      <text:p text:style-name="Text_20_body"><draw:frame draw:style-name="mediaright" draw:name="0" text:anchor-type="paragraph" draw:z-index="0" svg:width="18.520833333333cm" style:rel-width="100%" svg:height="26.480381944444cm" style:rel-height="scale"><draw:image xlink:href="Pictures/a20edcc4fbcf781666875c11a1012272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Díjbekérő</text:span> területen az eVIR rendszer <text:a xlink:type="simple" xlink:href="https://doc.evir.hu/doku.php/evir:dijbekero:dijbekero" text:style-name="Internet_20_link" text:visited-style-name="Visited_20_Internet_20_Link">díjbekérő</text:a>vel kapcsolatos beállításait lehet elvég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Díjbekérő nyomtatás példányszáma</text:span></text:span> <text:line-break/>A szállítólevél alapján készülő díjbekérő <text:a xlink:type="simple" xlink:href="https://doc.evir.hu/doku.php/evir:fogalmak:nyomtatas" text:style-name="Internet_20_link" text:visited-style-name="Visited_20_Internet_20_Link">PDF nyomtatvány</text:a> előállítása hány példányban történjen meg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szallitolevel:szallitolevel" text:style-name="Internet_20_link" text:visited-style-name="Visited_20_Internet_20_Link">Szállítólevél</text:a></text:p>
        </text:list-item>
        <text:list-item>
          <text:p text:style-name="List_20_1_Content_Last"> <text:a xlink:type="simple" xlink:href="https://doc.evir.hu/doku.php/evir:dijbekero:dijbekero" text:style-name="Internet_20_link" text:visited-style-name="Visited_20_Internet_20_Link">Díjbekérő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9::31:13</meta:creation-date>
    <dc:creator>Generated</dc:creator>
    <dc:date>2026-09-14T09::31:13</dc:date>
    <dc:language>en-US</dc:language>
    <meta:editing-cycles>1</meta:editing-cycles>
    <meta:editing-duration>PT0S</meta:editing-duration>
    <dc:title>evir:rendszer:beallitasok:dijbekero</dc:title>
  </office:meta>
</office:document-meta>
</file>