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7e8b8d8ca3ac6076fb918e9e9a78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gyartas"/><text:bookmark-start text:name="__RefHeading___beallitasokgyartas_1"/><text:bookmark-start text:name="beallitasokgyartas"/>Beállítások: Gyártás<text:bookmark-end text:name="__RefHeading___beallitasokgyartas_1"/><text:bookmark-end text:name="beallitasokgyartas"/></text:h>
      <text:p text:style-name="Text_20_body">Az eVIR rendszer <text:a xlink:type="simple" xlink:href="https://doc.evir.hu/doku.php/evir:gyartas:gyartas" text:style-name="Internet_20_link" text:visited-style-name="Visited_20_Internet_20_Link">gyártás</text:a>sal kapcsolatos <text:a xlink:type="simple" xlink:href="https://doc.evir.hu/doku.php/evir:rendszer:rendszer" text:style-name="Internet_20_link" text:visited-style-name="Visited_20_Internet_20_Link">beállítás</text:a>ait lehet elvégezni ezen a részen.</text:p>
      <text:p text:style-name="Text_20_body"><text:span text:style-name="Source_20_Text">Rendszer → Beállítások →</text:span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</text:p>
      <text:p text:style-name="Text_20_body"><draw:frame draw:style-name="mediaright" draw:name="0" text:anchor-type="paragraph" draw:z-index="0" svg:width="10.583333333333cm" svg:height="12.281035021889cm"><draw:image xlink:href="Pictures/5d7e8b8d8ca3ac6076fb918e9e9a78fb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Gyártás bizonylat nyomtatás példányszáma</text:span></text:span> <text:line-break/>A gyártás PDF nyomtatvány előállítása hány példányban történjen meg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7::02:18</meta:creation-date>
    <dc:creator>Generated</dc:creator>
    <dc:date>2026-09-16T17::02:18</dc:date>
    <dc:language>en-US</dc:language>
    <meta:editing-cycles>1</meta:editing-cycles>
    <meta:editing-duration>PT0S</meta:editing-duration>
    <dc:title>evir:rendszer:beallitasok:gyartas</dc:title>
  </office:meta>
</office:document-meta>
</file>