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e5e2f2c24cd6ba4a7db39d663c3f7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kintlevoseg"/><text:bookmark-start text:name="__RefHeading___beallitasokkintlevoseg_1"/><text:bookmark-start text:name="beallitasokkintlevoseg"/>Beállítások: Kintlévőség<text:bookmark-end text:name="__RefHeading___beallitasokkintlevoseg_1"/><text:bookmark-end text:name="beallitasokkintlevoseg"/></text:h>
      <text:p text:style-name="Text_20_body"><draw:frame draw:style-name="mediaright" draw:name="0" text:anchor-type="paragraph" draw:z-index="0" svg:width="18.520833333333cm" style:rel-width="100%" svg:height="21.648408018868cm" style:rel-height="scale"><draw:image xlink:href="Pictures/fe5e2f2c24cd6ba4a7db39d663c3f7f9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 <text:span text:style-name="Strong_20_Emphasis">Kintlévőség</text:span> területen az eVIR rendszer <text:a xlink:type="simple" xlink:href="https://doc.evir.hu/doku.php/evir:penzugy:penzugyi_levelek" text:style-name="Internet_20_link" text:visited-style-name="Visited_20_Internet_20_Link">pénzügyi email értesítők</text:a>kel kapcsolatos beállításait lehet elvégezni.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<text:a xlink:type="simple" xlink:href="https://doc.evir.hu/doku.php/evir:torzsadatok:egyeb:email_cim_tipusok" text:style-name="Internet_20_link" text:visited-style-name="Visited_20_Internet_20_Link">Email típus</text:a></text:span></text:span> <text:line-break/>A partnerhez rögzített email címek közül az itt meghatározott típusúra kerülnek kiküldésre a pénzügyi levelek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Levél feladója</text:span></text:span> <text:line-break/>A pénzügyi levelek feladója az itt meghatározott email cím legyen. Formátuma: Név <text:a xlink:type="simple" xlink:href="mailto:email@cim.hu" text:style-name="Internet_20_link" text:visited-style-name="Visited_20_Internet_20_Link">email@cim.hu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Rejtett másolat</text:span></text:span> <text:line-break/>Az ügyfélnek küldött levelek az itt megadott címre is elküldésre kerülnek rejtett másolatban, azaz az ügyfél nem látja ezt a címet. <text:line-break/>Ha van megadva a mezőben email cím, akkor minden egyes kiküldött emailből érkezik egy példány oda is, tehát egyszerűen ellenőrizhető, hogy kimentek-e a levelek és milyen tartalomma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Subject prefix</text:span></text:span> <text:line-break/>A levél tárgyában feltüntetésre kerül az itt megadott szöveg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torzsadatok:penzugyi:torzs_penzugy" text:style-name="Internet_20_link" text:visited-style-name="Visited_20_Internet_20_Link">Pénzügyi törzsadatok</text:a></text:p>
        </text:list-item>
        <text:list-item>
          <text:p text:style-name="List_20_1_Content"> <text:a xlink:type="simple" xlink:href="https://doc.evir.hu/doku.php/evir:penzugy:penzugyi_lekerdezesek" text:style-name="Internet_20_link" text:visited-style-name="Visited_20_Internet_20_Link">Pénzügyi lekérdezések</text:a></text:p>
        </text:list-item>
        <text:list-item>
          <text:p text:style-name="List_20_1_Content"> <text:a xlink:type="simple" xlink:href="https://doc.evir.hu/doku.php/evir:penzugy:penzugyi_levelek" text:style-name="Internet_20_link" text:visited-style-name="Visited_20_Internet_20_Link">Pénzügyi levelek: pénzügyi egyenlegértesítő és fizetési felszólítás</text:a></text:p>
        </text:list-item>
        <text:list-item>
          <text:p text:style-name="List_20_1_Content"> <text:a xlink:type="simple" xlink:href="https://doc.evir.hu/doku.php/evir:torzsadatok:penzugyi:felszolitas_sablon" text:style-name="Internet_20_link" text:visited-style-name="Visited_20_Internet_20_Link">Fizetési felszólítás sablon rögzítése</text:a></text:p>
        </text:list-item>
        <text:list-item>
          <text:p text:style-name="List_20_1_Content"> <text:a xlink:type="simple" xlink:href="https://doc.evir.hu/doku.php/evir:torzsadatok:penzugyi:kesedelmi_kamat_sablon" text:style-name="Internet_20_link" text:visited-style-name="Visited_20_Internet_20_Link">Késedelmi kamatlevél sablon rögzítése</text:a></text:p>
        </text:list-item>
        <text:list-item>
          <text:p text:style-name="List_20_1_Content_Last"> <text:a xlink:type="simple" xlink:href="https://doc.evir.hu/doku.php/evir:torzsadatok:penzugyi:fizetesi_felszolitas_minta" text:style-name="Internet_20_link" text:visited-style-name="Visited_20_Internet_20_Link">Fizetési felszólítás / Egyenlegközlő minta sablon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3::27:53</meta:creation-date>
    <dc:creator>Generated</dc:creator>
    <dc:date>2026-09-14T13::27:53</dc:date>
    <dc:language>en-US</dc:language>
    <meta:editing-cycles>1</meta:editing-cycles>
    <meta:editing-duration>PT0S</meta:editing-duration>
    <dc:title>evir:rendszer:beallitasok:kintlevoseg</dc:title>
  </office:meta>
</office:document-meta>
</file>