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80b0ad1093c8f8e082aa002f0388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kolcson"/><text:bookmark-start text:name="__RefHeading___beallitasokkoelcsoen_1"/><text:bookmark-start text:name="beallitasokkoelcsoen"/>Beállítások: Kölcsön<text:bookmark-end text:name="__RefHeading___beallitasokkoelcsoen_1"/><text:bookmark-end text:name="beallitasokkoelcsoen"/></text:h>
      <text:p text:style-name="Text_20_body">Az eVIR rendszer <text:a xlink:type="simple" xlink:href="https://doc.evir.hu/doku.php/evir:kolcson:kolcson" text:style-name="Internet_20_link" text:visited-style-name="Visited_20_Internet_20_Link">kölcsön</text:a>ne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</text:p>
      <text:p text:style-name="Text_20_body"><draw:frame draw:style-name="mediaright" draw:name="0" text:anchor-type="paragraph" draw:z-index="0" svg:width="10.583333333333cm" svg:height="12.634289746002cm"><draw:image xlink:href="Pictures/8c80b0ad1093c8f8e082aa002f0388c6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<text:span text:style-name="Source_20_Text">Az eladási árkategória</text:span></text:span> <text:line-break/></text:p>
        </text:list-item>
        <text:list-item>
          <text:p text:style-name="List_20_1_Content"> <text:span text:style-name="Strong_20_Emphasis"><text:span text:style-name="Source_20_Text">Kölcsön nyomtatás példányszáma</text:span></text:span> <text:line-break/></text:p>
        </text:list-item>
        <text:list-item>
          <text:p text:style-name="List_20_1_Content"> <text:span text:style-name="Strong_20_Emphasis"><text:span text:style-name="Source_20_Text">Kölcsön számlázás cikkszáma</text:span></text:span> <text:line-break/></text:p>
        </text:list-item>
        <text:list-item>
          <text:p text:style-name="List_20_1_Content"> <text:span text:style-name="Strong_20_Emphasis"><text:span text:style-name="Source_20_Text">Kölcsön visszavét nyomtatás példányszáma</text:span></text:span> <text:line-break/></text:p>
        </text:list-item>
        <text:list-item>
          <text:p text:style-name="List_20_1_Content"> <text:span text:style-name="Strong_20_Emphasis"><text:span text:style-name="Source_20_Text">Raktár név alapja</text:span></text:span> <text:line-break/></text:p>
        </text:list-item>
        <text:list-item>
          <text:p text:style-name="List_20_1_Content"> <text:span text:style-name="Strong_20_Emphasis"><text:span text:style-name="Source_20_Text">Tételek részletezése számlára kerüléskor</text:span></text:span> <text:line-break/></text:p>
        </text:list-item>
        <text:list-item>
          <text:p text:style-name="List_20_1_Content_Last"> <text:span text:style-name="Strong_20_Emphasis"><text:span text:style-name="Source_20_Text">Tételek számlázási módja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4:42</meta:creation-date>
    <dc:creator>Generated</dc:creator>
    <dc:date>2026-09-12T23::44:42</dc:date>
    <dc:language>en-US</dc:language>
    <meta:editing-cycles>1</meta:editing-cycles>
    <meta:editing-duration>PT0S</meta:editing-duration>
    <dc:title>evir:rendszer:beallitasok:kolcson</dc:title>
  </office:meta>
</office:document-meta>
</file>