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ab10501acbfd7267eb74e537fe0fb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marketing"/><text:bookmark-start text:name="__RefHeading___beallitasokmarketing_1"/><text:bookmark-start text:name="beallitasokmarketing"/>Beállítások: Marketing<text:bookmark-end text:name="__RefHeading___beallitasokmarketing_1"/><text:bookmark-end text:name="beallitasokmarketing"/></text:h>
      <text:p text:style-name="Text_20_body"><draw:frame draw:style-name="mediaright" draw:name="0" text:anchor-type="paragraph" draw:z-index="0" svg:width="18.520833333333cm" style:rel-width="100%" svg:height="16.245464468534cm" style:rel-height="scale"><draw:image xlink:href="Pictures/4ab10501acbfd7267eb74e537fe0fb3b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Marketing</text:span> fülre kattintva az eVIR rendszer <text:a xlink:type="simple" xlink:href="https://doc.evir.hu/doku.php/evir:marketing:marketing" text:style-name="Internet_20_link" text:visited-style-name="Visited_20_Internet_20_Link">marketing modul</text:a>hoz kapcsolódó beállításait lehet elvégezni. 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ist_20_1_Content_First"> <text:span text:style-name="Strong_20_Emphasis">Új cégek ügyfélmenedzsere</text:span> <text:line-break/><text:a xlink:type="simple" xlink:href="https://doc.evir.hu/doku.php/evir:partnerek:ceg_rogzites" text:style-name="Internet_20_link" text:visited-style-name="Visited_20_Internet_20_Link">Új cég</text:a> rögzítésekor ügyfélmenedzser beállítása.</text:p>
          <text:list text:style-name="List_20_1">
            <text:list-item>
              <text:p text:style-name="List_20_1_Content"> <text:span text:style-name="Strong_20_Emphasis">Senki</text:span></text:p>
            </text:list-item>
            <text:list-item>
              <text:p text:style-name="List_20_1_Content"> <text:span text:style-name="Strong_20_Emphasis">Bejelentkezett felhasználó szerint</text:span></text:p>
            </text:list-item>
            <text:list-item>
              <text:p text:style-name="List_20_1_Content_Last"> <text:span text:style-name="Strong_20_Emphasis">Minden ügyfélmenedzser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Új személyek ügyfélmenedzsere</text:span> <text:line-break/><text:a xlink:type="simple" xlink:href="https://doc.evir.hu/doku.php/evir:partnerek:szemely_rogzites" text:style-name="Internet_20_link" text:visited-style-name="Visited_20_Internet_20_Link">Új személy</text:a> rögzítésekor ügyfélmenedzser beállítása.</text:p>
          <text:list text:style-name="List_20_1">
            <text:list-item>
              <text:p text:style-name="List_20_1_Content"> <text:span text:style-name="Strong_20_Emphasis">Senki</text:span></text:p>
            </text:list-item>
            <text:list-item>
              <text:p text:style-name="List_20_1_Content"> <text:span text:style-name="Strong_20_Emphasis">Bejelentkezett felhasználó szerint</text:span></text:p>
            </text:list-item>
            <text:list-item>
              <text:p text:style-name="List_20_1_Content_Last"> <text:span text:style-name="Strong_20_Emphasis">Minden ügyfélmenedzser</text:span></text:p>
            </text:list-item>
          </text:list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51:16</meta:creation-date>
    <dc:creator>Generated</dc:creator>
    <dc:date>2026-08-11T10::51:16</dc:date>
    <dc:language>en-US</dc:language>
    <meta:editing-cycles>1</meta:editing-cycles>
    <meta:editing-duration>PT0S</meta:editing-duration>
    <dc:title>evir:rendszer:beallitasok:marketing</dc:title>
  </office:meta>
</office:document-meta>
</file>