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4a5d49deafaee902386a59b804c0f8f.png"/>
  <manifest:file-entry manifest:media-type="image/png" manifest:full-path="Pictures/8d19db38ae6b1f2b66fabc62ab726e4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megjelenites_rendszer"/><text:bookmark-start text:name="__RefHeading___beallitasokmegjelenites_-_rendszer_1"/><text:bookmark-start text:name="beallitasokmegjelenites_-_rendszer"/>Beállítások: Megjelenítés - rendszer<text:bookmark-end text:name="__RefHeading___beallitasokmegjelenites_-_rendszer_1"/><text:bookmark-end text:name="beallitasokmegjelenites_-_rendszer"/></text:h>
      <text:p text:style-name="Text_20_body"><draw:frame draw:style-name="mediaright" draw:name="0" text:anchor-type="paragraph" draw:z-index="0" svg:width="18.520833333333cm" style:rel-width="100%" svg:height="20.464132762313cm" style:rel-height="scale"><draw:image xlink:href="Pictures/64a5d49deafaee902386a59b804c0f8f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,</text:p>
        </text:list-item>
        <text:list-item>
          <text:p text:style-name="Numbering_20_1_Content"> <text:span text:style-name="Strong_20_Emphasis"><text:a xlink:type="simple" xlink:href="https://doc.evir.hu/doku.php/evir:rendszer:rendszer" text:style-name="Internet_20_link" text:visited-style-name="Visited_20_Internet_20_Link">Beállítások</text:a></text:span>,</text:p>
        </text:list-item>
        <text:list-item>
          <text:p text:style-name="Numbering_20_1_Content"> 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 menüpont alatt,</text:p>
        </text:list-item>
        <text:list-item>
          <text:p text:style-name="Numbering_20_1_Content_Last"> <text:span text:style-name="Strong_20_Emphasis">Megjelenítés - rendszer</text:span> területen az eVIR rendszer megjelenítéssel kapcsolatos beállításait lehet elvégezni. <text:line-break/>Az itt elérhető beállítások rendszerenként különbözőek lehetnek, mivel befolyásolják a feltelepített modulok, illetve az azokkal kapcsolatos kiegészítő részek. <text:line-break/>A beállítások a program bármely oldalának újratöltése után, vagy menüpontra, gombra kattintás után kerülnek betöltésre.</text:p>
        </text:list-item>
      </text:list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astListParagraph_List_20_1_Content_First"> <text:span text:style-name="Strong_20_Emphasis"><text:span text:style-name="Source_20_Text">Felhasználónév megjelenítése</text:span></text:span> <text:line-break/>A bejelentkezett felhasználó neve látható lesz a fejlécen, a képernyő jobb felső sarkában.</text:p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Menü alapértelmezett állapota</text:span></text:span> <text:line-break/>Beállítható a baloldali menü első <text:a xlink:type="simple" xlink:href="https://doc.evir.hu/doku.php/evir:alapok:bejelentkezes" text:style-name="Internet_20_link" text:visited-style-name="Visited_20_Internet_20_Link">bejelentkezés</text:a> utáni állapota.</text:p>
          <text:list text:style-name="List_20_1">
            <text:list-item>
              <text:p text:style-name="List_20_1_Content"> <text:span text:style-name="Strong_20_Emphasis">Rejtett</text:span>: a menü rejtve van, de a hamburger ikonra kattintva megjeleníthető.</text:p>
            </text:list-item>
            <text:list-item>
              <text:p text:style-name="List_20_1_Content"> <text:span text:style-name="Strong_20_Emphasis">Látható</text:span>: a menü nyitva és a hamburger ikonra kattintva elrejthető.</text:p>
            </text:list-item>
            <text:list-item>
              <text:p text:style-name="List_20_1_Content_Last"> <text:span text:style-name="Strong_20_Emphasis">Nincs menü</text:span>: a menü rejtve van és nem is jeleníthető meg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Menü alaphelyzetbe állítása</text:span></text:span> <text:line-break/>A nyitott menüpontokat automatikusan zárja be, vagy hagyja nyitva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Menü betűméret</text:span></text:span> <text:line-break/>A menüpontok megjelenítésének betűmérete.</text:p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Menü hierarchiát jelző ikonok</text:span></text:span> <text:line-break/>Beállítható, hogy a főmenüpontok alatt az almenük hierarchiáját jelöljék e ikonok.</text:p>
          <text:list text:style-name="List_20_1">
            <text:list-item>
              <text:p text:style-name="List_20_1_Content"> <text:span text:style-name="Strong_20_Emphasis">Nincs ikon</text:span>: alapértelmezett, nem kerül ikon a menüpont szövege elé.</text:p>
            </text:list-item>
            <text:list-item>
              <text:p text:style-name="List_20_1_Content"> <text:span text:style-name="Strong_20_Emphasis">Színes ikon</text:span>: a főmenü színbeállítását követi a lenyíló menőket jelző pötty ikonok színe ( • ).</text:p>
            </text:list-item>
            <text:list-item>
              <text:p text:style-name="List_20_1_Content"> <text:span text:style-name="Strong_20_Emphasis">Ikon</text:span>: egyforma szürke színű pötty ikonok jelölik az almenüket  ( • ).</text:p>
            </text:list-item>
            <text:list-item>
              <text:p text:style-name="List_20_1_Content_Last"> <text:span text:style-name="Strong_20_Emphasis">Nagy ikon</text:span>: egy vagy több vízszintes vonal jelzi az almenüket ( ≡ ). A főmenü színbeállítását követi.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Munkafolyamat címének mutatása a böngésző fülön</text:span></text:span> <text:line-break/>Az aktuálisan megnyitott eVIR munkafolyamat címkéjének megjelenítése a böngésző fülben.</text:p>
          <text:list text:style-name="List_20_1">
            <text:list-item>
              <text:p text:style-name="List_20_1_Content"> <text:span text:style-name="Strong_20_Emphasis">kikapcsolva</text:span>: Ez az alapértelmezett állapot. A böngésző fülben például a következő szöveg látható : <text:span text:style-name="Source_20_Text">eVIR | Cégnév</text:span></text:p>
            </text:list-item>
            <text:list-item>
              <text:p text:style-name="List_20_1_Content_Last"> <text:span text:style-name="Strong_20_Emphasis">bekapcsolva</text:span>: A böngésző fül szövege kiegészül a munkafolyamat címkéjével. Például: <text:span text:style-name="Source_20_Text">eVIR | Címke | Cégnév</text:span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Navigációs és funkció ikonok beállítása</text:span></text:span> <text:line-break/>Az oldalak tetején található navigációs sávban, valamint fájlletöltési linkeknél beállítható, hogy azok ikonként vagy szövegként jelenjenek meg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Rendszer betűtípus választó</text:span></text:span> <text:line-break/>A teljes rendszer vonatkozásában lehet különböző betűtípusok közül választani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Rendszer színválasztó</text:span></text:span> <text:line-break/>A rendszer menüjének illetve a felső címsornak a háttérszínét lehet beállítani. </text:p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Sötét mód bekapcsolása</text:span></text:span> <text:line-break/></text:p>
          <text:list text:style-name="List_20_1">
            <text:list-item>
              <text:p text:style-name="List_20_1_Content"> <text:span text:style-name="Strong_20_Emphasis">Alapértelmezett</text:span>: A <text:span text:style-name="Source_20_Text">Rendszer színválasztó</text:span> mezőben kiválasztott színt tartj a menü.</text:p>
            </text:list-item>
            <text:list-item>
              <text:p text:style-name="List_20_1_Content"> <text:span text:style-name="Strong_20_Emphasis">Sötét</text:span>: Engedélyezésével a menü és az adat terület is <text:a xlink:type="simple" xlink:href="https://doc.evir.hu/doku.php/evir:rendszer:beallitasok:sotet_mod" text:style-name="Internet_20_link" text:visited-style-name="Visited_20_Internet_20_Link">éjszakai/sötét stílusú</text:a> lesz.</text:p>
            </text:list-item>
            <text:list-item>
              <text:p text:style-name="List_20_1_Content_Last"> <text:span text:style-name="Strong_20_Emphasis">Állítható</text:span>: Megjelenik a fejléc jobb felső sarkában az alapértelmezett és sötét mód közötti váltásra szolgáló ikon.</text:p>
            </text:list-item>
          </text:list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16.899705235811cm" style:rel-height="scale"><draw:image xlink:href="Pictures/8d19db38ae6b1f2b66fabc62ab726e46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</text:p>
        </text:list-item>
        <text:list-item>
          <text:p text:style-name="Numbering_20_1_Content"> <text:span text:style-name="Strong_20_Emphasis">Felhasználói fiók</text:span></text:p>
        </text:list-item>
        <text:list-item>
          <text:p text:style-name="Numbering_20_1_Content"> <text:span text:style-name="Strong_20_Emphasis"><text:a xlink:type="simple" xlink:href="https://doc.evir.hu/doku.php/evir:rendszer:felhasznaloi_fiok:felhasznaloi_fiok" text:style-name="Internet_20_link" text:visited-style-name="Visited_20_Internet_20_Link">Saját beállítások</text:a></text:span></text:p>
        </text:list-item>
        <text:list-item>
          <text:p text:style-name="Numbering_20_1_Content_Last"> a <text:span text:style-name="Strong_20_Emphasis">Megjelenítés - rendszer</text:span> területen a fenti, rendszer szintű beállításokat (leírásukat lásd ugyanezen az oldalon fentebb) felhasználónként is be lehet állítani, ezek kizárólag saját magunkra vonatkoznak, a rendszer többi felhasználójára nincsenek hatással.</text:p>
        </text:list-item>
      </text:list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endszer:beallitasok:beallitasok" text:style-name="Internet_20_link" text:visited-style-name="Visited_20_Internet_20_Link">Rendszer szintű beállítások</text:a></text:p>
        </text:list-item>
        <text:list-item>
          <text:p text:style-name="List_20_1_Content"> <text:a xlink:type="simple" xlink:href="https://doc.evir.hu/doku.php/evir:rendszer:felhasznaloi_fiok:felhasznaloi_fiok" text:style-name="Internet_20_link" text:visited-style-name="Visited_20_Internet_20_Link">Felhasználói beállítások</text:a></text:p>
        </text:list-item>
        <text:list-item>
          <text:p text:style-name="List_20_1_Content"> <text:a xlink:type="simple" xlink:href="https://doc.evir.hu/doku.php/evir:rendszer:beallitasok:megjelenites_listazo" text:style-name="Internet_20_link" text:visited-style-name="Visited_20_Internet_20_Link">Beállítások: Megjelenítés - listázó</text:a></text:p>
        </text:list-item>
        <text:list-item>
          <text:p text:style-name="List_20_1_Content"> <text:a xlink:type="simple" xlink:href="https://doc.evir.hu/doku.php/evir:rendszer:beallitasok:megjelenites_rendszeruzenetek" text:style-name="Internet_20_link" text:visited-style-name="Visited_20_Internet_20_Link">Beállítások: Megjelenítés - rendszerüzenetek</text:a></text:p>
        </text:list-item>
        <text:list-item>
          <text:p text:style-name="List_20_1_Content"> <text:a xlink:type="simple" xlink:href="https://doc.evir.hu/doku.php/evir:rendszer:beallitasok:megjelenites_urlap" text:style-name="Internet_20_link" text:visited-style-name="Visited_20_Internet_20_Link">Beállítások: Megjelenítés - űrlap</text:a></text:p>
        </text:list-item>
        <text:list-item>
          <text:p text:style-name="List_20_1_Content_Last"> <text:a xlink:type="simple" xlink:href="https://doc.evir.hu/doku.php/evir:rendszer:rendszer" text:style-name="Internet_20_link" text:visited-style-name="Visited_20_Internet_20_Link">Rendszer és beállítás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9::50:41</meta:creation-date>
    <dc:creator>Generated</dc:creator>
    <dc:date>2026-08-11T09::50:41</dc:date>
    <dc:language>en-US</dc:language>
    <meta:editing-cycles>1</meta:editing-cycles>
    <meta:editing-duration>PT0S</meta:editing-duration>
    <dc:title>evir:rendszer:beallitasok:megjelenites_rendszer</dc:title>
  </office:meta>
</office:document-meta>
</file>