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72a00920b495ceb137be96874f69d0.png"/>
  <manifest:file-entry manifest:media-type="image/png" manifest:full-path="Pictures/a4ab65e4f7e7fcb667845250860995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megjelenites_rendszeruzenetek"/><text:bookmark-start text:name="__RefHeading___beallitasokmegjelenites_-_rendszeruezenetek_1"/><text:bookmark-start text:name="beallitasokmegjelenites_-_rendszeruezenetek"/>Beállítások: Megjelenítés - rendszerüzenetek<text:bookmark-end text:name="__RefHeading___beallitasokmegjelenites_-_rendszeruezenetek_1"/><text:bookmark-end text:name="beallitasokmegjelenites_-_rendszeruezenetek"/></text:h>
      <text:p text:style-name="Text_20_body"><draw:frame draw:style-name="mediaright" draw:name="0" text:anchor-type="paragraph" draw:z-index="0" svg:width="18.520833333333cm" style:rel-width="100%" svg:height="19.950346338705cm" style:rel-height="scale"><draw:image xlink:href="Pictures/1c72a00920b495ceb137be96874f69d0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<text:span text:style-name="Strong_20_Emphasis">Megjelenítés - rendszerüzenetek</text:span> területen az eVIR rendszer <text:a xlink:type="simple" xlink:href="https://doc.evir.hu/doku.php/evir:alapok:altalanos_hibakezeles" text:style-name="Internet_20_link" text:visited-style-name="Visited_20_Internet_20_Link">rendszerüzeneteinek</text:a> megjelenítésésel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Rendszerüzenetek betűméret</text:span></text:span> <text:line-break/>Rendszerüzenetek megjelenítésekor a betűk mérete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Rendszerüzenetek színe</text:span></text:span> <text:line-break/>Rendszerüzenetek típusa szerint testreszabható színek.</text:p>
          <text:list text:style-name="List_20_1">
            <text:list-item>
              <text:p text:style-name="List_20_1_Content"> <text:span text:style-name="Strong_20_Emphasis">Figyelmeztetés</text:span></text:p>
            </text:list-item>
            <text:list-item>
              <text:p text:style-name="List_20_1_Content"> <text:span text:style-name="Strong_20_Emphasis">Hiba</text:span></text:p>
            </text:list-item>
            <text:list-item>
              <text:p text:style-name="List_20_1_Content"> <text:span text:style-name="Strong_20_Emphasis">Hibakeresés (Warn:)</text:span></text:p>
            </text:list-item>
            <text:list-item>
              <text:p text:style-name="List_20_1_Content_Last"> <text:span text:style-name="Strong_20_Emphasis">Információk</text:span></text:p>
            </text:list-item>
          </text:list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9.272312623274cm" style:rel-height="scale"><draw:image xlink:href="Pictures/a4ab65e4f7e7fcb667845250860995f0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Felhasználói fiók</text:span></text:p>
        </text:list-item>
        <text:list-item>
          <text:p text:style-name="Numbering_20_1_Content"> <text:span text:style-name="Strong_20_Emphasis"><text:a xlink:type="simple" xlink:href="https://doc.evir.hu/doku.php/evir:rendszer:felhasznaloi_fiok:felhasznaloi_fiok" text:style-name="Internet_20_link" text:visited-style-name="Visited_20_Internet_20_Link">Saját beállítások</text:a></text:span></text:p>
        </text:list-item>
        <text:list-item>
          <text:p text:style-name="Numbering_20_1_Content_Last"> a <text:span text:style-name="Strong_20_Emphasis">Megjelenítés - rendszerüzenetek</text:span> területen a fenti, rendszer szintű beállításokat (leírásukat lásd ugyanezen az oldalon fentebb) felhasználónként is be lehet állítani, ezek kizárólag saját magunkra vonatkoznak, a rendszer többi felhasználójára nincsenek hatássa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0::09:39</meta:creation-date>
    <dc:creator>Generated</dc:creator>
    <dc:date>2026-08-21T10::09:39</dc:date>
    <dc:language>en-US</dc:language>
    <meta:editing-cycles>1</meta:editing-cycles>
    <meta:editing-duration>PT0S</meta:editing-duration>
    <dc:title>evir:rendszer:beallitasok:megjelenites_rendszeruzenetek</dc:title>
  </office:meta>
</office:document-meta>
</file>