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d44586c2ec5278a53972e07829ec85.png"/>
  <manifest:file-entry manifest:media-type="image/png" manifest:full-path="Pictures/088412e8e5f37fa3f2c4a8b9a765e9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urlap"/><text:bookmark-start text:name="__RefHeading___beallitasokmegjelenites_-_urlap_1"/><text:bookmark-start text:name="beallitasokmegjelenites_-_urlap"/>Beállítások: Megjelenítés - űrlap<text:bookmark-end text:name="__RefHeading___beallitasokmegjelenites_-_urlap_1"/><text:bookmark-end text:name="beallitasokmegjelenites_-_urlap"/></text:h>
      <text:p text:style-name="Text_20_body"><draw:frame draw:style-name="mediaright" draw:name="0" text:anchor-type="paragraph" draw:z-index="0" svg:width="18.520833333333cm" style:rel-width="100%" svg:height="17.970709570957cm" style:rel-height="scale"><draw:image xlink:href="Pictures/20d44586c2ec5278a53972e07829ec8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</text:p>
        </text:list-item>
        <text:list-item>
          <text:p text:style-name="Numbering_20_1_Content_Last"> a <text:span text:style-name="Strong_20_Emphasis">Megjelenítés - űrlap</text:span> területen az eVIR rendszer űrlapjainak megjelenítésév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Checkbox csoport mezők megjelenítése</text:span></text:span> <text:line-break/>Ahol tömegesen lehet kiválasztani elemeket (pl. <text:a xlink:type="simple" xlink:href="https://doc.evir.hu/doku.php/evir:torzsadatok:partner:partnercsoportok" text:style-name="Internet_20_link" text:visited-style-name="Visited_20_Internet_20_Link">partnercsoportok</text:a>, cikk kategóriák), ott checkbox formában vagy multiselect mező formájában jelenjen-e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mail értesítő mező megjelenítése</text:span></text:span> <text:line-break/>Bizonylat készítésekor alapértelmezetten mutassa-e a rendszer az <text:a xlink:type="simple" xlink:href="https://doc.evir.hu/doku.php/evir:penzugy:bizonylat_email_kuldes" text:style-name="Internet_20_link" text:visited-style-name="Visited_20_Internet_20_Link">email értesítő küldésének</text:a> paramétere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gjegyzés mező megjelenítése</text:span></text:span> <text:line-break/>Amikor egy bármilyen bizonylat készül, akkor a megjegyzést tartalmazó rész látható legyen, vagy pedig csak kattintásra legyen látható a tartal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ultiselect mezők megjelenítése</text:span></text:span> <text:line-break/>Ahol a rendszer multiselect mezővel kér be adatokat, ott checkboxok jelenjenek-e meg helyettü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améterek mező megjelenítése</text:span></text:span> <text:line-break/>Bizonylat készítésekor a <text:a xlink:type="simple" xlink:href="https://doc.evir.hu/doku.php/evir:bizonylatok:parameterek" text:style-name="Internet_20_link" text:visited-style-name="Visited_20_Internet_20_Link">paraméterek</text:a> rész (ahol jellemzően a dátumok, fizetési mód, stb. található) alapértelmezetten látható legyen, vagy csak kattintásra legyen hozzáférhető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tneradat gombok megjelenése</text:span></text:span> <text:line-break/><text:a xlink:type="simple" xlink:href="https://doc.evir.hu/doku.php/evir:bizonylatok:partner_adatok" text:style-name="Internet_20_link" text:visited-style-name="Visited_20_Internet_20_Link">Partner kiválasztásnál</text:a> a lehetséges műveletek gombjai külön-külön jelenjenek meg, vagy pedig csak a preferált funkció gombja legyen látható, és a mellette levő ikonnal legyenek elérhetőek a további művelet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étel hozzáadása gombok megjelenítése</text:span></text:span> <text:line-break/>Bizonylat készítésekor a lehetséges műveletek gombjai külön-külön jelenjenek meg, vagy pedig csak a preferált funkció gombja legyen látható, és a mellette levő ikonnal legyenek elérhetőek a további műveletek. <text:line-break/> <text:a xlink:type="simple" xlink:href="https://doc.evir.hu/doku.php/evir:bizonylatok:tetelek_hozzaadasa" text:style-name="Internet_20_link" text:visited-style-name="Visited_20_Internet_20_Link">Tételek hozzáadása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Textarea mezők megjelenítése</text:span></text:span></text:p>
          <text:list text:style-name="List_20_1">
            <text:list-item>
              <text:p text:style-name="List_20_1_Content"> <text:span text:style-name="Strong_20_Emphasis">Alapértelmezett</text:span>: A szöveg beviteli mező fix méretű megjelenítése.</text:p>
            </text:list-item>
            <text:list-item>
              <text:p text:style-name="List_20_1_Content_Last"> <text:span text:style-name="Strong_20_Emphasis">Dinamikus</text:span>: A szöveg beviteli mezőből 2 sor látszik a felületen, de kattintásra megjeleníti a teljes szöveget. Szerkesztéskor minden sortöréssel dinamikusan növekszik a mező magassága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9.307432432432cm" style:rel-height="scale"><draw:image xlink:href="Pictures/088412e8e5f37fa3f2c4a8b9a765e94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űrlap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"> <text:a xlink:type="simple" xlink:href="https://doc.evir.hu/doku.php/evir:rendszer:beallitasok:megjelenites_listazo" text:style-name="Internet_20_link" text:visited-style-name="Visited_20_Internet_20_Link">Beállítások: Megjelenítés - listázó</text:a></text:p>
        </text:list-item>
        <text:list-item>
          <text:p text:style-name="List_20_1_Content"> <text:a xlink:type="simple" xlink:href="https://doc.evir.hu/doku.php/evir:rendszer:beallitasok:megjelenites_rendszer" text:style-name="Internet_20_link" text:visited-style-name="Visited_20_Internet_20_Link">Beállítások: Megjelenítés - rendszer</text:a></text:p>
        </text:list-item>
        <text:list-item>
          <text:p text:style-name="List_20_1_Content"> <text:a xlink:type="simple" xlink:href="https://doc.evir.hu/doku.php/evir:rendszer:beallitasok:megjelenites_rendszeruzenetek" text:style-name="Internet_20_link" text:visited-style-name="Visited_20_Internet_20_Link">Beállítások: Megjelenítés - rendszerüzenetek</text:a></text:p>
        </text:list-item>
        <text:list-item>
          <text:p text:style-name="List_20_1_Content_Last"> <text:a xlink:type="simple" xlink:href="https://doc.evir.hu/doku.php/evir:alapok:funkcio_gombok" text:style-name="Internet_20_link" text:visited-style-name="Visited_20_Internet_20_Link">Funkció gomb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1:43</meta:creation-date>
    <dc:creator>Generated</dc:creator>
    <dc:date>2026-09-05T13::01:43</dc:date>
    <dc:language>en-US</dc:language>
    <meta:editing-cycles>1</meta:editing-cycles>
    <meta:editing-duration>PT0S</meta:editing-duration>
    <dc:title>evir:rendszer:beallitasok:megjelenites_urlap</dc:title>
  </office:meta>
</office:document-meta>
</file>