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39db500c6a552531ab143a0e8aa2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nb_arfolyam"/><text:bookmark-start text:name="__RefHeading___beallitasokmnb_arfolyam_1"/><text:bookmark-start text:name="beallitasokmnb_arfolyam"/>Beállítások: MNB árfolyam<text:bookmark-end text:name="__RefHeading___beallitasokmnb_arfolyam_1"/><text:bookmark-end text:name="beallitasokmnb_arfolyam"/></text:h>
      <text:p text:style-name="Text_20_body"><draw:frame draw:style-name="mediaright" draw:name="0" text:anchor-type="paragraph" draw:z-index="0" svg:width="18.520833333333cm" style:rel-width="100%" svg:height="20.694947043248cm" style:rel-height="scale"><draw:image xlink:href="Pictures/1239db500c6a552531ab143a0e8aa24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z <text:span text:style-name="Strong_20_Emphasis">MNB árfolyam</text:span> területen az eVIR rendszer <text:a xlink:type="simple" xlink:href="https://doc.evir.hu/doku.php/evir:penzugy:arfolyam_rogzites" text:style-name="Internet_20_link" text:visited-style-name="Visited_20_Internet_20_Link">árfolyam rögzítés</text:a>s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MNB árfolyam automatikus letöltés</text:span></text:span> <text:line-break/>Beállítható a napi árfolyam automatikus letöltése Magyar Nemzeti Bank weboldaláról.</text:p>
        </text:list-item>
      </text:list>
      <text:p text:style-name="Text_20_body"> Ez a beállítási lehetőség csak akkor jelenik meg, ha telepítve van az eVIR MNB modulja.</text:p>
      <text:p text:style-name="Text_20_body"><text:span text:style-name=""/> Fontos, hogy a vállalkozás csak abban az esetben használhatja az MNB árfolyamot, ha azt az NAV-nál bejelentette a megfelelő nyomtatványon (az ONYA segítségével ez percek alatt megtörténhe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12:02</meta:creation-date>
    <dc:creator>Generated</dc:creator>
    <dc:date>2026-08-11T13::12:02</dc:date>
    <dc:language>en-US</dc:language>
    <meta:editing-cycles>1</meta:editing-cycles>
    <meta:editing-duration>PT0S</meta:editing-duration>
    <dc:title>evir:rendszer:beallitasok:mnb_arfolyam</dc:title>
  </office:meta>
</office:document-meta>
</file>