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3eebe06288d8eafd0b762393d8c3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ohu"/><text:bookmark-start text:name="__RefHeading___beallitasokmohu_1"/><text:bookmark-start text:name="beallitasokmohu"/>Beállítások: MOHU<text:bookmark-end text:name="__RefHeading___beallitasokmohu_1"/><text:bookmark-end text:name="beallitasokmohu"/></text:h>
      <text:p text:style-name="Text_20_body"><draw:frame draw:style-name="mediaright" draw:name="0" text:anchor-type="paragraph" draw:z-index="0" svg:width="18.520833333333cm" style:rel-width="100%" svg:height="19.495614035088cm" style:rel-height="scale"><draw:image xlink:href="Pictures/ed3eebe06288d8eafd0b762393d8c31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MOHU</text:span> fülre kattintva az eVIR rendszer <text:a xlink:type="simple" xlink:href="https://doc.evir.hu/doku.php/evir:mohu:mohu_hasznalat" text:style-name="Internet_20_link" text:visited-style-name="Visited_20_Internet_20_Link">MOHU hulladékgazdálkodási modul</text:a>jáva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<text:span text:style-name="Source_20_Text">Beszállítás automatikusan mérlegjegy is</text:span></text:span> <text:line-break/>A beszállítás teljesítésekor (<text:span text:style-name="Emphasis">Szállítás</text:span> gomb) készülő raktári bevételezés egyúttal mérlegjegyként is szolgáljon-e, külön mérlegelési lépés nélkül. <text:line-break/> <text:a xlink:type="simple" xlink:href="https://doc.evir.hu/doku.php/evir:mohu:uj_beszallitas#merlegeles" text:style-name="Internet_20_link" text:visited-style-name="Visited_20_Internet_20_Link">Új beszállítás – Mérlegelés</text:a>.</text:p>
          <text:list text:style-name="List_20_1">
            <text:list-item>
              <text:p text:style-name="List_20_1_Content"> <text:span text:style-name="Strong_20_Emphasis">Kikapcsolva</text:span>: külön mérlegelési lépés (<text:span text:style-name="Emphasis">Mérlegel</text:span> gomb), valódi mérlegjegy készül — ehhez a <text:a xlink:type="simple" xlink:href="https://doc.evir.hu/doku.php/evir:mohu:merlegjegy" text:style-name="Internet_20_link" text:visited-style-name="Visited_20_Internet_20_Link">mérlegjegy</text:a> modul telepítése szükséges.</text:p>
            </text:list-item>
            <text:list-item>
              <text:p text:style-name="List_20_1_Content"> <text:span text:style-name="Strong_20_Emphasis">Minden beszállításnál</text:span>: minden beszállításnál a bevételezési bizonylat lesz a mérlegjegy.</text:p>
            </text:list-item>
            <text:list-item>
              <text:p text:style-name="List_20_1_Content"> <text:span text:style-name="Strong_20_Emphasis">Csak HSO esetén</text:span>: csak a használt sütőolaj (HSO) beszállításoknál.</text:p>
            </text:list-item>
            <text:list-item>
              <text:p text:style-name="List_20_1_Content_Last"> <text:span text:style-name="Strong_20_Emphasis">Csak nem HSO esetén</text:span>: csak a sütőolajon kívüli hulladékokná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eszállítás ideje</text:span></text:span> <text:line-break/>A beszállítás idejéhez melyik időpont kerüljön.</text:p>
          <text:list text:style-name="List_20_1">
            <text:list-item>
              <text:p text:style-name="List_20_1_Content"> <text:span text:style-name="Strong_20_Emphasis">Mérlegelés időpontja</text:span></text:p>
            </text:list-item>
            <text:list-item>
              <text:p text:style-name="List_20_1_Content_Last"> <text:span text:style-name="Strong_20_Emphasis">Bevételezés időpontja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eszállítások gyorsszűrése MOHU túrák szerint</text:span></text:span> <text:line-break/>A beszállítások listáiban a MOHU túrákra való szűrés egy kattintással elérhető legyen-e.</text:p>
          <text:list text:style-name="List_20_1">
            <text:list-item>
              <text:p text:style-name="List_20_1_Content"> <text:span text:style-name="Strong_20_Emphasis">kikapcsolva</text:span></text:p>
            </text:list-item>
            <text:list-item>
              <text:p text:style-name="List_20_1_Content_Last"> <text:span text:style-name="Strong_20_Emphasis">bekapcsolva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eszállító partner neve</text:span></text:span> <text:line-break/>A beszállítást végző (saját) partner neve, amely a beszállítási bizonylatokra kerül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eszállított hulladék mennyiségének formátuma</text:span></text:span> <text:line-break/>A <text:span text:style-name="Emphasis">Beszállított hulladék mennyisége</text:span> mezőben milyen szám adható meg.</text:p>
          <text:list text:style-name="List_20_1">
            <text:list-item>
              <text:p text:style-name="List_20_1_Content"> <text:span text:style-name="Strong_20_Emphasis">Csak egész szám</text:span></text:p>
            </text:list-item>
            <text:list-item>
              <text:p text:style-name="List_20_1_Content_Last"> <text:span text:style-name="Strong_20_Emphasis">Tört szám is megadható</text:span> (pl. 12.5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Email cím tipus id prioritás</text:span></text:span> <text:line-break/>Meghatározza, hogy a partner mely e-mail cím típusára küldjön a rendszer értesítést, prioritási sorrendb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asználható edényméretek</text:span></text:span> <text:line-break/>A sofőri kombinált bevételezéskor megjelenő edényméret mezők (30, 50, 60, 1000) halmaza és sorrendj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Jövőbeli napok száma</text:span></text:span> <text:line-break/>Járatkészítéskor a rendelések hány nappal lehetnek a tárgynaphoz képest a jövőben (mekkora előretekintési ablakot vegyen figyelembe a rendszer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örgyüjtés megrendelés száma</text:span></text:span> <text:line-break/>A lakossági körgyűjtéshez tartozó megrendelés szá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Levél feladó</text:span></text:span> <text:line-break/>A MOHU modulból küldött e-mailek feladó címe (név és e-mail cím formában)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Partner aláírás kezelése</text:span></text:span> <text:line-break/>Hogyan kezelje a rendszer a partner aláírását a bizonylat rögzítésekor.</text:p>
          <text:list text:style-name="List_20_1">
            <text:list-item>
              <text:p text:style-name="List_20_1_Content"> <text:span text:style-name="Strong_20_Emphasis">Mindketten aláírják, vagy aláírások nélkül</text:span>: partner aláírás hiányában a sofőr aláírása sem kerül a bizonylatra.</text:p>
            </text:list-item>
            <text:list-item>
              <text:p text:style-name="List_20_1_Content"> <text:span text:style-name="Strong_20_Emphasis">Partner aláírás opcionális</text:span>: partner aláírás nélkül is felkerül a sofőr aláírása.</text:p>
            </text:list-item>
            <text:list-item>
              <text:p text:style-name="List_20_1_Content_Last"> <text:span text:style-name="Strong_20_Emphasis">Partner aláírás kötelező</text:span>: partner aláírás nélkül a <text:span text:style-name="Emphasis">Felvesz</text:span> le van tiltva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jtett másolat</text:span></text:span> <text:line-break/>A kimenő e-mailekről rejtett másolatot (BCC) kapó e-mail cím.</text:p>
        </text:list-item>
      </text:list>
      <text:p text:style-name="Text_20_body"> A hulladéktípusokhoz és edényekhez tartozó cikkszámok a <text:span text:style-name="Emphasis"><text:a xlink:type="simple" xlink:href="https://doc.evir.hu/doku.php/evir:rendszer:beallitasok:mohu_cikkszamok" text:style-name="Internet_20_link" text:visited-style-name="Visited_20_Internet_20_Link">MOHU cikkszámok</text:a></text:span> területen állíthatók be.</text:p>
      <text:p text:style-name="Text_20_body"><text:line-break/>
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mohu:mohu_hasznalat" text:style-name="Internet_20_link" text:visited-style-name="Visited_20_Internet_20_Link">MOHU modul használata</text:a></text:p>
        </text:list-item>
        <text:list-item>
          <text:p text:style-name="List_20_1_Content"> <text:a xlink:type="simple" xlink:href="https://doc.evir.hu/doku.php/evir:mohu:uj_beszallitas" text:style-name="Internet_20_link" text:visited-style-name="Visited_20_Internet_20_Link">Új beszállítás</text:a></text:p>
        </text:list-item>
        <text:list-item>
          <text:p text:style-name="List_20_1_Content_Last"> <text:a xlink:type="simple" xlink:href="https://doc.evir.hu/doku.php/evir:rendszer:beallitasok:beallitasok" text:style-name="Internet_20_link" text:visited-style-name="Visited_20_Internet_20_Link">Rendszer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10:12</meta:creation-date>
    <dc:creator>Generated</dc:creator>
    <dc:date>2026-08-11T22::10:12</dc:date>
    <dc:language>en-US</dc:language>
    <meta:editing-cycles>1</meta:editing-cycles>
    <meta:editing-duration>PT0S</meta:editing-duration>
    <dc:title>evir:rendszer:beallitasok:mohu</dc:title>
  </office:meta>
</office:document-meta>
</file>