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596646c7f2534d473400124351a8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ohu_cikkszamok"/><text:bookmark-start text:name="__RefHeading___beallitasokmohu_cikkszamok_1"/><text:bookmark-start text:name="beallitasokmohu_cikkszamok"/>Beállítások: MOHU cikkszámok<text:bookmark-end text:name="__RefHeading___beallitasokmohu_cikkszamok_1"/><text:bookmark-end text:name="beallitasokmohu_cikkszamok"/></text:h>
      <text:p text:style-name="Text_20_body"><draw:frame draw:style-name="mediaright" draw:name="0" text:anchor-type="paragraph" draw:z-index="0" svg:width="18.520833333333cm" style:rel-width="100%" svg:height="19.071796338673cm" style:rel-height="scale"><draw:image xlink:href="Pictures/84596646c7f2534d473400124351a86c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<text:a xlink:type="simple" xlink:href="https://doc.evir.hu/doku.php/evir:rendszer:beallitasok:mohu" text:style-name="Internet_20_link" text:visited-style-name="Visited_20_Internet_20_Link">MOHU</text:a></text:span> terület <text:span text:style-name="Strong_20_Emphasis">MOHU cikkszámok</text:span> blokkjában a <text:a xlink:type="simple" xlink:href="https://doc.evir.hu/doku.php/evir:mohu:mohu_hasznalat" text:style-name="Internet_20_link" text:visited-style-name="Visited_20_Internet_20_Link">MOHU modul</text:a> hulladéktípusaihoz tartozó cikkszámokat lehet megadni.</text:p>
        </text:list-item>
      </text:list>
      <text:p text:style-name="Text_20_body"> Az itt megadott cikkszámoknak a <text:a xlink:type="simple" xlink:href="https://doc.evir.hu/doku.php/evir:torzsadatok:cikktorzs:termekek" text:style-name="Internet_20_link" text:visited-style-name="Visited_20_Internet_20_Link">cikktörzsben</text:a> létező termékre kell mutatniuk. A rendszer ezek alapján készíti a megfelelő bizonylattételeket.</text:p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ist_20_1_Content_First"> <text:span text:style-name="Strong_20_Emphasis"><text:span text:style-name="Source_20_Text">Cikkszám: Előkezelt (az összes alvállalkozónál)</text:span></text:span> <text:line-break/>Az előkezelt termék cikkszáma.</text:p>
        </text:list-item>
        <text:list-item>
          <text:p text:style-name="List_20_1_Content"> <text:span text:style-name="Strong_20_Emphasis"><text:span text:style-name="Source_20_Text">Cikkszám: Ételhulladék</text:span></text:span> <text:line-break/>Az ételhulladék-beszállítások és -rendelések cikkszáma (megrendelésszám-előtag: EH-).</text:p>
        </text:list-item>
        <text:list-item>
          <text:p text:style-name="List_20_1_Content"> <text:span text:style-name="Strong_20_Emphasis"><text:span text:style-name="Source_20_Text">Cikkszám: HAK20108 (prézli) (az összes alvállalkozónál)</text:span></text:span> <text:line-break/>A HAK20108 (prézli) cikkszáma.</text:p>
        </text:list-item>
        <text:list-item>
          <text:p text:style-name="List_20_1_Content"> <text:span text:style-name="Strong_20_Emphasis"><text:span text:style-name="Source_20_Text">Cikkszám: HSO (az összes alvállalkozónál)</text:span></text:span> <text:line-break/>Használt sütőolaj (HSO) cikkszáma. Az összes alvállalkozónál ez a cikkszám érvényes.</text:p>
        </text:list-item>
        <text:list-item>
          <text:p text:style-name="List_20_1_Content"> <text:span text:style-name="Strong_20_Emphasis"><text:span text:style-name="Source_20_Text">Cikkszám: III. Kat. melléktermék</text:span></text:span> <text:line-break/>A III. kategóriás melléktermék cikkszáma (előtag: KH-).</text:p>
        </text:list-item>
        <text:list-item>
          <text:p text:style-name="List_20_1_Content_Last"> <text:span text:style-name="Strong_20_Emphasis"><text:span text:style-name="Source_20_Text">Cikkszám: Zsirfogó</text:span></text:span> <text:line-break/>A zsírfogó-ürítés cikkszáma (előtag: ZS-).</text:p>
        </text:list-item>
      </text:list>
      <text:p text:style-name="Text_20_body"><text:line-break/>
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mohu:mohu_cikkszamok_beallitasa" text:style-name="Internet_20_link" text:visited-style-name="Visited_20_Internet_20_Link">MOHU - Cikkszámok beállítása</text:a></text:p>
        </text:list-item>
        <text:list-item>
          <text:p text:style-name="List_20_1_Content"> <text:a xlink:type="simple" xlink:href="https://doc.evir.hu/doku.php/evir:rendszer:beallitasok:mohu" text:style-name="Internet_20_link" text:visited-style-name="Visited_20_Internet_20_Link">Beállítások: MOHU</text:a></text:p>
        </text:list-item>
        <text:list-item>
          <text:p text:style-name="List_20_1_Content"> <text:a xlink:type="simple" xlink:href="https://doc.evir.hu/doku.php/evir:mohu:mohu_hasznalat" text:style-name="Internet_20_link" text:visited-style-name="Visited_20_Internet_20_Link">MOHU modul használata</text:a></text:p>
        </text:list-item>
        <text:list-item>
          <text:p text:style-name="List_20_1_Content_Last"> <text:a xlink:type="simple" xlink:href="https://doc.evir.hu/doku.php/evir:rendszer:beallitasok:beallitasok" text:style-name="Internet_20_link" text:visited-style-name="Visited_20_Internet_20_Link">Rendszer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1::23:54</meta:creation-date>
    <dc:creator>Generated</dc:creator>
    <dc:date>2026-08-11T21::23:54</dc:date>
    <dc:language>en-US</dc:language>
    <meta:editing-cycles>1</meta:editing-cycles>
    <meta:editing-duration>PT0S</meta:editing-duration>
    <dc:title>evir:rendszer:beallitasok:mohu_cikkszamok</dc:title>
  </office:meta>
</office:document-meta>
</file>