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f0704b37884840669b8f5ebca1bd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unkalap"/><text:bookmark-start text:name="__RefHeading___beallitasokmunkalap_1"/><text:bookmark-start text:name="beallitasokmunkalap"/>Beállítások: Munkalap<text:bookmark-end text:name="__RefHeading___beallitasokmunkalap_1"/><text:bookmark-end text:name="beallitasokmunkalap"/></text:h>
      <text:p text:style-name="Text_20_body">Az eVIR rendszer <text:a xlink:type="simple" xlink:href="https://doc.evir.hu/doku.php/evir:munkalap:munkalap" text:style-name="Internet_20_link" text:visited-style-name="Visited_20_Internet_20_Link">munkalap kezelés</text:a>sel kapcsolatos <text:a xlink:type="simple" xlink:href="https://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
<draw:frame draw:style-name="mediaright" draw:name="0" text:anchor-type="paragraph" draw:z-index="0" svg:width="10.583333333333cm" svg:height="11.555272108844cm"><draw:image xlink:href="Pictures/faf0704b37884840669b8f5ebca1bdf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<text:span text:style-name="Source_20_Text">Alapértelmezett munkalap PDF</text:span></text:span> <text:line-break/>Munkalap előállításakor az alapértelmezetten megjelenítendő PDF formátum kiválasztása</text:p>
        </text:list-item>
        <text:list-item>
          <text:p text:style-name="List_20_1_Content_Last"> <text:span text:style-name="Strong_20_Emphasis"><text:span text:style-name="Source_20_Text">Munkalap nyomtatás példányszáma</text:span></text:span> <text:line-break/>A munkalap hány példányban generálódjon alapértemezetten,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5::36:54</meta:creation-date>
    <dc:creator>Generated</dc:creator>
    <dc:date>2026-09-16T05::36:54</dc:date>
    <dc:language>en-US</dc:language>
    <meta:editing-cycles>1</meta:editing-cycles>
    <meta:editing-duration>PT0S</meta:editing-duration>
    <dc:title>evir:rendszer:beallitasok:munkalap</dc:title>
  </office:meta>
</office:document-meta>
</file>