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e8fd98f9e3a907b35e212854b3735ba.png"/>
  <manifest:file-entry manifest:media-type="image/png" manifest:full-path="Pictures/07d0759bd267c086e2f5c5be7e42ec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partnerek"/><text:bookmark-start text:name="__RefHeading___beallitasokpartnerek_1"/><text:bookmark-start text:name="beallitasokpartnerek"/>Beállítások: Partnerek<text:bookmark-end text:name="__RefHeading___beallitasokpartnerek_1"/><text:bookmark-end text:name="beallitasokpartnerek"/></text:h>
      <text:p text:style-name="Text_20_body"><draw:frame draw:style-name="mediaright" draw:name="0" text:anchor-type="paragraph" draw:z-index="0" svg:width="18.520833333333cm" style:rel-width="100%" svg:height="20.454431081542cm" style:rel-height="scale"><draw:image xlink:href="Pictures/2e8fd98f9e3a907b35e212854b3735ba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<text:a xlink:type="simple" xlink:href="https://doc.evir.hu/doku.php/evir:rendszer:rendszer" text:style-name="Internet_20_link" text:visited-style-name="Visited_20_Internet_20_Link">Beállítások</text:a></text:span>,</text:p>
        </text:list-item>
        <text:list-item>
          <text:p text:style-name="Numbering_20_1_Content"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z <text:span text:style-name="Strong_20_Emphasis">Partnerek</text:span> területen az eVIR rendszer <text:a xlink:type="simple" xlink:href="https://doc.evir.hu/doku.php/evir:partnerek:partner_nyilvantartas" text:style-name="Internet_20_link" text:visited-style-name="Visited_20_Internet_20_Link">partnerek</text:a>kel kapcsolatos beállításait lehet elvégezni.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Bizonylat partner szűrés csoportok alapján</text:span></text:span> <text:line-break/>Bekapcsolt állapotban csak azokba a partnercsoportokba sorolt partnerek közül lehet választani, amelyek az adott bizonylat irányának megfelelőek (vevői, szállítói). <text:line-break/>A partner csoportokat a <text:span text:style-name="Source_20_Text"><text:a xlink:type="simple" xlink:href="https://doc.evir.hu/doku.php/evir:torzsadatok:torzsadat_kezeles" text:style-name="Internet_20_link" text:visited-style-name="Visited_20_Internet_20_Link">Törzsadatok</text:a> → <text:a xlink:type="simple" xlink:href="https://doc.evir.hu/doku.php/evir:torzsadatok:partner:torzs_partner" text:style-name="Internet_20_link" text:visited-style-name="Visited_20_Internet_20_Link">Partner</text:a> → <text:a xlink:type="simple" xlink:href="https://doc.evir.hu/doku.php/evir:torzsadatok:partner:partnercsoportok" text:style-name="Internet_20_link" text:visited-style-name="Visited_20_Internet_20_Link">Partnercsoportok</text:a></text:span> menüpontban lehet kezelni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Címek bontott formában (NAV 2016)</text:span></text:span> <text:line-break/>A partnerek címének ország + város + irányítószám adatokon felüli részei egy mezőben szerepeljenek, vagy pedig a NAV által támogatott felbontott formában, több mezőre felbontva szerepeljen.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Hitelkeret összege alapértelmezett érték</text:span></text:span> <text:line-break/>Új partner létrehozásánál a hitelkeret értékét automatikusan erre állítja be.</text:p>
          <text:list text:style-name="List_20_1">
            <text:list-item>
              <text:p text:style-name="List_20_1_Content_Last"> üres mező esetén nincs hitelkeret kezelés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Közterület jelleg mező</text:span></text:span> <text:line-break/>A partner címében a közterület jellege mező szabad szöveges legyen, vagy pedig a NAV által javasolt megnevezések szerepeljenek egy legördülő menüben. <text:line-break/> <text:a xlink:type="simple" xlink:href="https://doc.evir.hu/doku.php/evir:torzsadatok:egyeb:kozteruletek" text:style-name="Internet_20_link" text:visited-style-name="Visited_20_Internet_20_Link">A közterületek szerkeszthetőek a törzsadatokban</text:a>!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Lejárt számlák összege alapértelmezett érték</text:span></text:span> <text:line-break/>Új partner létrehozásánál a lejárt számlák összegének figyelésének értékét automatikusan erre állítja be. </text:p>
          <text:list text:style-name="List_20_1">
            <text:list-item>
              <text:p text:style-name="List_20_1_Content"> <text:span text:style-name="Strong_20_Emphasis">0 esetén</text:span> kikapcsolt állapotban van.</text:p>
            </text:list-item>
            <text:list-item>
              <text:p text:style-name="List_20_1_Content_Last"> <text:span text:style-name="Strong_20_Emphasis">Nem 0 esetén</text:span>, ha a partnernek a beállított értéket meghaladó összegben van lejárt számlája, akkor nem enged új számlát kiállítani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Lejárt számlák száma alapértelmezett érték</text:span></text:span> <text:line-break/>Új partner létrehozásánál a lejárt számlák számának figyelésének értékét automatikusan erre állítja be.</text:p>
          <text:list text:style-name="List_20_1">
            <text:list-item>
              <text:p text:style-name="List_20_1_Content"> <text:span text:style-name="Strong_20_Emphasis">0 esetén</text:span> kikapcsolt állapotban van.</text:p>
            </text:list-item>
            <text:list-item>
              <text:p text:style-name="List_20_1_Content_Last"> <text:span text:style-name="Strong_20_Emphasis">Nem 0 esetén</text:span>, ha a partnernek a beállított értéket meghaladó mennyiségben van lejárt számlája, akkor nem enged új számlát kiállítani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Munkakör</text:span></text:span> <text:line-break/>Cég felvétele után a céghez hozzárendelt személy alapértelmezett munkakör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Partner felvétel után adatlap</text:span></text:span> <text:line-break/>Új partner felvétele után az újonnan felvett partner adatlapja jelenjen-e meg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Partner listából módosítás</text:span></text:span> <text:line-break/>Partner listából való kiválasztás esetén a partner csak olvasható adatlapja vagy pedig a partner szerkeszthető adatai jelenjenek-e meg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Partner megjegyzés látható bizonylat készítéskor</text:span></text:span> <text:line-break/>Bizonylat készítéskor a <text:a xlink:type="simple" xlink:href="https://doc.evir.hu/doku.php/evir:alapok:altalanos_hibakezeles" text:style-name="Internet_20_link" text:visited-style-name="Visited_20_Internet_20_Link">Rendszerüzenetek</text:a> részen megjelenjen-e a kiválasztott partner megjegyzés mezője, ahova olyan információkat lehet feltüntetni, ami a bizonylat készítője számára hasznos lehet.</text:p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19.980050505051cm" style:rel-height="scale"><draw:image xlink:href="Pictures/07d0759bd267c086e2f5c5be7e42ec1f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</text:p>
        </text:list-item>
        <text:list-item>
          <text:p text:style-name="Numbering_20_1_Content"> <text:span text:style-name="Strong_20_Emphasis">Felhasználói fiók</text:span></text:p>
        </text:list-item>
        <text:list-item>
          <text:p text:style-name="Numbering_20_1_Content"> <text:span text:style-name="Strong_20_Emphasis"><text:a xlink:type="simple" xlink:href="https://doc.evir.hu/doku.php/evir:rendszer:felhasznaloi_fiok:felhasznaloi_fiok" text:style-name="Internet_20_link" text:visited-style-name="Visited_20_Internet_20_Link">Saját beállítások</text:a></text:span></text:p>
        </text:list-item>
        <text:list-item>
          <text:p text:style-name="Numbering_20_1_Content_Last"> a <text:span text:style-name="Strong_20_Emphasis">Partnerek</text:span> területen a fenti, rendszer szintű beállítások egy részét (leírásukat lásd ugyanezen az oldalon fentebb) felhasználónként is be lehet állítani, ezek kizárólag saját magunkra vonatkoznak, a rendszer többi felhasználójára nincsenek hatással.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9::46:10</meta:creation-date>
    <dc:creator>Generated</dc:creator>
    <dc:date>2026-08-14T19::46:10</dc:date>
    <dc:language>en-US</dc:language>
    <meta:editing-cycles>1</meta:editing-cycles>
    <meta:editing-duration>PT0S</meta:editing-duration>
    <dc:title>evir:rendszer:beallitasok:partnerek</dc:title>
  </office:meta>
</office:document-meta>
</file>