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8a3e68d5be4235fea831cc1a83ba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penztargep"/><text:bookmark-start text:name="__RefHeading___beallitasokpenztargepes_bizonylat_1"/><text:bookmark-start text:name="beallitasokpenztargepes_bizonylat"/>Beállítások: Pénztárgépes bizonylat<text:bookmark-end text:name="__RefHeading___beallitasokpenztargepes_bizonylat_1"/><text:bookmark-end text:name="beallitasokpenztargepes_bizonylat"/></text:h>
      <text:p text:style-name="Text_20_body"><draw:frame draw:style-name="mediaright" draw:name="0" text:anchor-type="paragraph" draw:z-index="0" svg:width="18.520833333333cm" style:rel-width="100%" svg:height="20.954346707819cm" style:rel-height="scale"><draw:image xlink:href="Pictures/048a3e68d5be4235fea831cc1a83ba6e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z <text:span text:style-name="Strong_20_Emphasis">Pénztárgépes bizonylat</text:span> területen az eVIR rendszer <text:a xlink:type="simple" xlink:href="https://doc.evir.hu/doku.php/evir:szamlazas:penztargep:penztargep" text:style-name="Internet_20_link" text:visited-style-name="Visited_20_Internet_20_Link">pénztárgépes bizonylat</text:a>ta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Alapértelmezett fizetési mód</text:span></text:span> <text:line-break/>A pénztárgépes bizonylat fizetési módja. A pénzügyi törzsadatban a fizetési módok közül pénztárgépesnek jelöltek közül lehet választani-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Bizonylat példányszám</text:span></text:span> <text:line-break/>A pénztárgépes PDF bizonylat előállítás példányszáma. 0 esetén nem készül PDF. Ez a javasolt beállítás, mivel az adóügyi  bizonylatot a pénztárgép ad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Dátum szerkeszthető</text:span></text:span> <text:line-break/>A pénztárgépes bizonylat dátuma megadható-e. Ha megadható, akkor a megadott dátum nem lehet régebbi, mint az utolsó kiállított bizonylat dátum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Pénztárgépes bizonylat alapértelmezett vevője</text:span></text:span> <text:line-break/>Megadható egy partner azonosító, aki a pénztárgépes bizonylat vevője lesz. Ennek a partnernek szerepelnie kell az eVIR <text:a xlink:type="simple" xlink:href="https://doc.evir.hu/doku.php/evir:partnerek:partner_nyilvantartas" text:style-name="Internet_20_link" text:visited-style-name="Visited_20_Internet_20_Link">partnernyilvántartásban</text:a> (Pl. „Pénztárgépes vásárló”). Módosítható, ha engedélyezve van a megadhatóság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Vevő választható</text:span></text:span> <text:line-break/>A pénztárgépes bizonylat rögzítésekor választható a partnerek közül vevő. Ettől a bizonylat nem lesz számviteli bizonylat, viszont pl. pontgyűjtéshez, vásárlói szokások monitorozásához használható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amlazas:penztargep:penztargep" text:style-name="Internet_20_link" text:visited-style-name="Visited_20_Internet_20_Link">Pénztárgépes bizonylat</text:a></text:p>
        </text:list-item>
        <text:list-item>
          <text:p text:style-name="List_20_1_Content"> <text:a xlink:type="simple" xlink:href="https://doc.evir.hu/doku.php/evir:szamlazas:penztargep:penztargepes_bizonylat" text:style-name="Internet_20_link" text:visited-style-name="Visited_20_Internet_20_Link">Pénztárgépes bizonylat rögzítése</text:a></text:p>
        </text:list-item>
        <text:list-item>
          <text:p text:style-name="List_20_1_Content"> <text:a xlink:type="simple" xlink:href="https://doc.evir.hu/doku.php/evir:szamlazas:penztargep:penztargepes_bizonylat_alapert_vevo_rogzitese" text:style-name="Internet_20_link" text:visited-style-name="Visited_20_Internet_20_Link">Pénztárgépes bizonylat alapértelmezett vevő rögzítése</text:a></text:p>
        </text:list-item>
        <text:list-item>
          <text:p text:style-name="List_20_1_Content_Last"> <text:a xlink:type="simple" xlink:href="https://doc.evir.hu/doku.php/evir:szamlazas:penztargep:penztargepes_bizonylat_alapert_vevoje" text:style-name="Internet_20_link" text:visited-style-name="Visited_20_Internet_20_Link">Pénztárgépes bizonylat alapértelmezett vevőj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51:56</meta:creation-date>
    <dc:creator>Generated</dc:creator>
    <dc:date>2026-09-02T10::51:56</dc:date>
    <dc:language>en-US</dc:language>
    <meta:editing-cycles>1</meta:editing-cycles>
    <meta:editing-duration>PT0S</meta:editing-duration>
    <dc:title>evir:rendszer:beallitasok:penztargep</dc:title>
  </office:meta>
</office:document-meta>
</file>