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e88e4abec002c8451ed66c71155c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roforma_szamla"/><text:bookmark-start text:name="__RefHeading___beallitasokproforma_szamla_1"/><text:bookmark-start text:name="beallitasokproforma_szamla"/>Beállítások: Proforma számla<text:bookmark-end text:name="__RefHeading___beallitasokproforma_szamla_1"/><text:bookmark-end text:name="beallitasokproforma_szamla"/></text:h>
      <text:p text:style-name="Text_20_body"><draw:frame draw:style-name="mediaright" draw:name="0" text:anchor-type="paragraph" draw:z-index="0" svg:width="18.520833333333cm" style:rel-width="100%" svg:height="21.374135147601cm" style:rel-height="scale"><draw:image xlink:href="Pictures/b6e88e4abec002c8451ed66c71155c4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Proforma számla</text:span> fülre kattintva az eVIR rendszer <text:a xlink:type="simple" xlink:href="https://doc.evir.hu/doku.php/evir:proforma:proforma_szamla" text:style-name="Internet_20_link" text:visited-style-name="Visited_20_Internet_20_Link">proforma számlával</text:a>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Proforma számla termékei számlázáskor eladhatóak cikktörzsből</text:span></text:span> <text:line-break/><text:a xlink:type="simple" xlink:href="https://doc.evir.hu/doku.php/evir:szamlazas:szamla" text:style-name="Internet_20_link" text:visited-style-name="Visited_20_Internet_20_Link">Számla készítése</text:a>kor nem csak raktárkészletről <text:a xlink:type="simple" xlink:href="https://doc.evir.hu/doku.php/evir:bizonylatok:tetelek_hozzaadasa" text:style-name="Internet_20_link" text:visited-style-name="Visited_20_Internet_20_Link">helyezi a tételeket a bizonylatra</text:a>, hanem cikktörzsből is számlázhatóak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55:23</meta:creation-date>
    <dc:creator>Generated</dc:creator>
    <dc:date>2026-08-31T07::55:23</dc:date>
    <dc:language>en-US</dc:language>
    <meta:editing-cycles>1</meta:editing-cycles>
    <meta:editing-duration>PT0S</meta:editing-duration>
    <dc:title>evir:rendszer:beallitasok:proforma_szamla</dc:title>
  </office:meta>
</office:document-meta>
</file>