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053a858619afc5b19ce8a7560d916f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rendszer:beallitasok:rendeles"/><text:bookmark-start text:name="__RefHeading___beallitasokrendeles_1"/><text:bookmark-start text:name="beallitasokrendeles"/>Beállítások: Rendelés<text:bookmark-end text:name="__RefHeading___beallitasokrendeles_1"/><text:bookmark-end text:name="beallitasokrendeles"/></text:h>
      <text:p text:style-name="Text_20_body"><draw:frame draw:style-name="mediaright" draw:name="0" text:anchor-type="paragraph" draw:z-index="0" svg:width="18.520833333333cm" style:rel-width="100%" svg:height="20.343204099822cm" style:rel-height="scale"><draw:image xlink:href="Pictures/2053a858619afc5b19ce8a7560d916f2.png" xlink:type="simple" xlink:show="embed" xlink:actuate="onLoad"/></draw:frame></text:p>
      <text:list text:style-name="Numbering_20_1" text:continue-numbering="false">
        <text:list-item>
          <text:p text:style-name="Numbering_20_1_Content_First"> A <text:span text:style-name="Strong_20_Emphasis">Rendszer</text:span></text:p>
        </text:list-item>
        <text:list-item>
          <text:p text:style-name="Numbering_20_1_Content"> <text:span text:style-name="Strong_20_Emphasis"><text:a xlink:type="simple" xlink:href="https://doc.evir.hu/doku.php/evir:rendszer:rendszer" text:style-name="Internet_20_link" text:visited-style-name="Visited_20_Internet_20_Link">Beállítások</text:a></text:span></text:p>
        </text:list-item>
        <text:list-item>
          <text:p text:style-name="Numbering_20_1_Content"> <text:span text:style-name="Strong_20_Emphasis"><text:a xlink:type="simple" xlink:href="https://doc.evir.hu/doku.php/evir:rendszer:beallitasok:beallitasok" text:style-name="Internet_20_link" text:visited-style-name="Visited_20_Internet_20_Link">Rendszerbeállítások</text:a></text:span> menüpont alatt,</text:p>
        </text:list-item>
        <text:list-item>
          <text:p text:style-name="Numbering_20_1_Content_Last"> a <text:span text:style-name="Strong_20_Emphasis">Rendelés</text:span> fülre kattintva az eVIR rendszer <text:a xlink:type="simple" xlink:href="https://doc.evir.hu/doku.php/evir:rendeles:vevoi:vevoi_rendeles" text:style-name="Internet_20_link" text:visited-style-name="Visited_20_Internet_20_Link">vevői rendelés kezelés</text:a>sel és <text:a xlink:type="simple" xlink:href="https://doc.evir.hu/doku.php/evir:rendeles:szallitoi:szallitoi_rendeles" text:style-name="Internet_20_link" text:visited-style-name="Visited_20_Internet_20_Link">szállítói rendelés kezelés</text:a>sel kapcsolatos beállításait lehet elvégezni. </text:p>
        </text:list-item>
      </text:list>
      <text:h text:style-name="Heading_20_4" text:outline-level="4"><text:bookmark-start text:name="__RefHeading___mezok_2"/><text:bookmark-start text:name="mezok"/>Mezők<text:bookmark-end text:name="__RefHeading___mezok_2"/><text:bookmark-end text:name="mezok"/></text:h>
      <text:list text:style-name="List_20_1" text:continue-numbering="false">
        <text:list-item>
          <text:p text:style-name="List_20_1_Content_First"> <text:span text:style-name="Strong_20_Emphasis"><text:span text:style-name="Source_20_Text">A beszállítói/raktár rendelések szerepeljenek a rendelés visszaigazoláson</text:span></text:span></text:p>
          <text:list text:style-name="List_20_1">
            <text:list-item>
              <text:p text:style-name="List_20_1_Content"> <text:span text:style-name="Strong_20_Emphasis">bekapcsolva</text:span>: Egyetlen PDF dokumentum tartalmazza az összes bizonylatot típustól függetlenül.</text:p>
            </text:list-item>
            <text:list-item>
              <text:p text:style-name="List_20_1_Content"> <text:span text:style-name="Strong_20_Emphasis">kikapcsolva</text:span>: <text:a xlink:type="simple" xlink:href="https://doc.evir.hu/doku.php/evir:rendeles:vevoi:vevoi_rendeles" text:style-name="Internet_20_link" text:visited-style-name="Visited_20_Internet_20_Link">Vevői rendelés készítése</text:a>kor  külön PDF dokumentum legyen például a: </text:p>
              <text:list text:style-name="List_20_1">
                <text:list-item>
                  <text:p text:style-name="List_20_1_Content"> Rendelés visszaigazolás // (Például, ha emailben kellene elküldeni a visszaigazolást, akkor külön elküldhető),// </text:p>
                </text:list-item>
                <text:list-item>
                  <text:p text:style-name="List_20_1_Content"> Rendelés raktárból, </text:p>
                </text:list-item>
                <text:list-item>
                  <text:p text:style-name="List_20_1_Content_Last"> Beszállítói rendelés (a bizonylatok beszállítónként készülnek el)</text:p>
                </text:list-item>
              </text:list>
            </text:list-item>
          </text:list>
        </text:list-item>
      </text:list>
      <text:list text:style-name="List_20_1" text:continue-numbering="false">
        <text:list-item>
          <text:p text:style-name="List_20_1_Content_First"> <text:span text:style-name="Strong_20_Emphasis"><text:span text:style-name="Source_20_Text">Alapértelmezett raktár rendelés lezárásakor</text:span></text:span> <text:line-break/>A rendeléshez tartozó raktárból hova kerüljenek áthelyezésre a termékek a rendelés lezárása után.</text:p>
          <text:list text:style-name="List_20_1">
            <text:list-item>
              <text:p text:style-name="List_20_1_Content"> <text:span text:style-name="Strong_20_Emphasis">Termék korábbi raktára (ha lehetséges)</text:span> <text:line-break/>Azok a termékek, amelyek a raktárból lettek hozzáadva, visszakerülnek abba a raktárba.</text:p>
            </text:list-item>
            <text:list-item>
              <text:p text:style-name="List_20_1_Content"> <text:span text:style-name="Strong_20_Emphasis">Az alapértelmezett raktár</text:span> <text:line-break/>A Rendszerbeállításokban a <text:a xlink:type="simple" xlink:href="https://doc.evir.hu/doku.php/evir:rendszer:beallitasok:raktar" text:style-name="Internet_20_link" text:visited-style-name="Visited_20_Internet_20_Link">Raktár</text:a> területen az <text:span text:style-name="Source_20_Text">Alapértelmezett raktár</text:span> mezőben beállított raktárba kerülnek.</text:p>
            </text:list-item>
            <text:list-item>
              <text:p text:style-name="List_20_1_Content_Last"> <text:span text:style-name="Strong_20_Emphasis">Nincs raktármozgás</text:span></text:p>
            </text:list-item>
          </text:list>
        </text:list-item>
      </text:list>
      <text:list text:style-name="List_20_1" text:continue-numbering="false">
        <text:list-item>
          <text:p text:style-name="List_20_1_Content_First"> <text:span text:style-name="Strong_20_Emphasis"><text:span text:style-name="Source_20_Text">Berendeléskor beszerzési ár</text:span></text:span> <text:line-break/></text:p>
          <text:list text:style-name="List_20_1">
            <text:list-item>
              <text:p text:style-name="List_20_1_Content"> <text:span text:style-name="Strong_20_Emphasis">javasolva</text:span>: <text:a xlink:type="simple" xlink:href="https://doc.evir.hu/doku.php/evir:rendeles:szallitoi:szallitoi_rendeles" text:style-name="Internet_20_link" text:visited-style-name="Visited_20_Internet_20_Link">Szállítói rendelés készítése</text:a>kor a rendszer javasoljon beszerzési árat a tételekhez.</text:p>
            </text:list-item>
            <text:list-item>
              <text:p text:style-name="List_20_1_Content_Last"> <text:span text:style-name="Strong_20_Emphasis">üresen hagyva</text:span>: A beszerzési ár mező üresen maradjon.</text:p>
            </text:list-item>
          </text:list>
        </text:list-item>
      </text:list>
      <text:list text:style-name="List_20_1" text:continue-numbering="false">
        <text:list-item>
          <text:p text:style-name="List_20_1_Content_First"> <text:span text:style-name="Strong_20_Emphasis"><text:span text:style-name="Source_20_Text">Berendelés tétel megjegyzésre gyártó kódja feltüntetése</text:span></text:span></text:p>
          <text:list text:style-name="List_20_1">
            <text:list-item>
              <text:p text:style-name="List_20_1_Content"> <text:span text:style-name="Strong_20_Emphasis">bekapcsolva</text:span>: <text:a xlink:type="simple" xlink:href="https://doc.evir.hu/doku.php/evir:rendeles:szallitoi:szallitoi_rendeles" text:style-name="Internet_20_link" text:visited-style-name="Visited_20_Internet_20_Link">Szállítói rendelés készítése</text:a>kor a tétel megjegyzésbe bekerüljön a <text:a xlink:type="simple" xlink:href="https://doc.evir.hu/doku.php/evir:torzsadatok:cikktorzs:termekek" text:style-name="Internet_20_link" text:visited-style-name="Visited_20_Internet_20_Link">termék adatai</text:a>nál megadott <text:span text:style-name="Source_20_Text">Gyártó kódja</text:span> mező tartalma.</text:p>
            </text:list-item>
            <text:list-item>
              <text:p text:style-name="List_20_1_Content_Last"> <text:span text:style-name="Strong_20_Emphasis">kikapcsolva</text:span>: Ne kerüljön be a tétel megjegyzés.</text:p>
            </text:list-item>
          </text:list>
        </text:list-item>
      </text:list>
      <text:list text:style-name="List_20_1" text:continue-numbering="false">
        <text:list-item>
          <text:p text:style-name="List_20_1_Content_First"> <text:span text:style-name="Strong_20_Emphasis"><text:span text:style-name="Source_20_Text">Felhasználható rendelés bizonylatok listája</text:span></text:span> </text:p>
          <text:list text:style-name="List_20_1">
            <text:list-item>
              <text:p text:style-name="List_20_1_Content"> <text:span text:style-name="Strong_20_Emphasis">Csak végleg teljesíthetők</text:span>: <text:a xlink:type="simple" xlink:href="https://doc.evir.hu/doku.php/evir:szamlazas:szamla" text:style-name="Internet_20_link" text:visited-style-name="Visited_20_Internet_20_Link">Számla készítése</text:a>kor a <text:span text:style-name=""><text:span text:style-name="Strong_20_Emphasis">| <text:span text:style-name="">Vevői rendelés</text:span> |</text:span></text:span> gomb csak a teljesen teljesíthető rendeléseket mutatja. <text:line-break/> Ez a beállítás a tétellistára van hatással. A pontos bizonylatszám Keresendő mezőbe illesztésével a részteljesíthető rendelések is számlázhatóak ezzel a beállítással is.</text:p>
            </text:list-item>
            <text:list-item>
              <text:p text:style-name="List_20_1_Content_Last"> <text:span text:style-name="Strong_20_Emphasis">Részben is teljesíthetők</text:span>: A részteljesíthető megrendeléseket is ki lehet választani a listában.</text:p>
            </text:list-item>
          </text:list>
        </text:list-item>
      </text:list>
      <text:list text:style-name="List_20_1" text:continue-numbering="false">
        <text:list-item>
          <text:p text:style-name="List_20_1_Content_First"> <text:span text:style-name="Strong_20_Emphasis"><text:span text:style-name="Source_20_Text">Forrásraktár visszaigazolásra</text:span></text:span></text:p>
          <text:list text:style-name="List_20_1">
            <text:list-item>
              <text:p text:style-name="List_20_1_Content"> <text:span text:style-name="Strong_20_Emphasis">bekapcsolva</text:span>: <text:a xlink:type="simple" xlink:href="https://doc.evir.hu/doku.php/evir:rendeles:vevoi:vevoi_rendeles" text:style-name="Internet_20_link" text:visited-style-name="Visited_20_Internet_20_Link">Vevői rendelés készítése</text:a>kor a rendelés visszaigazolás bizonylatra kerüljön rá a forrás raktár (amennyiben rendelés raktárból művelet volt használva).</text:p>
            </text:list-item>
            <text:list-item>
              <text:p text:style-name="List_20_1_Content_Last"> <text:span text:style-name="Strong_20_Emphasis">kikapcsolva</text:span>: Ne kerüljön rá a forrásraktár.</text:p>
            </text:list-item>
          </text:list>
        </text:list-item>
      </text:list>
      <text:list text:style-name="List_20_1" text:continue-numbering="false">
        <text:list-item>
          <text:p text:style-name="List_20_1_Content_First"> <text:span text:style-name="Strong_20_Emphasis"><text:span text:style-name="Source_20_Text">Hivatkozás mező generálása ha nincs megadva</text:span></text:span></text:p>
          <text:list text:style-name="List_20_1">
            <text:list-item>
              <text:p text:style-name="List_20_1_Content"> <text:span text:style-name="Strong_20_Emphasis">bekapcsolva</text:span></text:p>
            </text:list-item>
            <text:list-item>
              <text:p text:style-name="List_20_1_Content_Last"> <text:span text:style-name="Strong_20_Emphasis">kikapcsolva</text:span></text:p>
            </text:list-item>
          </text:list>
        </text:list-item>
      </text:list>
      <text:list text:style-name="List_20_1" text:continue-numbering="false">
        <text:list-item>
          <text:p text:style-name="List_20_1_Content_First"> <text:span text:style-name="Strong_20_Emphasis"><text:span text:style-name="Source_20_Text">Raktár név alapja</text:span></text:span> </text:p>
          <text:list text:style-name="List_20_1">
            <text:list-item>
              <text:p text:style-name="List_20_1_Content"> <text:span text:style-name="Strong_20_Emphasis">Rendelés száma</text:span>: <text:a xlink:type="simple" xlink:href="https://doc.evir.hu/doku.php/evir:rendeles:vevoi:vevoi_rendeles" text:style-name="Internet_20_link" text:visited-style-name="Visited_20_Internet_20_Link">Vevői rendelés készítése</text:a>kor automatikusan létrejövő raktár neve a rendelés száma legyen.</text:p>
            </text:list-item>
            <text:list-item>
              <text:p text:style-name="List_20_1_Content_Last"> <text:span text:style-name="Strong_20_Emphasis">Partner név</text:span>: A létrejövő raktár neve a partner neve legyen.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<text:span text:style-name="Strong_20_Emphasis">Rendelés alapértelmezett partner ID</text:span></text:p>
        </text:list-item>
      </text:list>
      <text:list text:style-name="List_20_1" text:continue-numbering="false">
        <text:list-item>
          <text:p text:style-name="List_20_1_Content_First"> <text:span text:style-name="Strong_20_Emphasis"><text:span text:style-name="Source_20_Text">Rendelés fizetési mód másolása számlára / szállítóra</text:span></text:span></text:p>
          <text:list text:style-name="List_20_1">
            <text:list-item>
              <text:p text:style-name="List_20_1_Content"> <text:span text:style-name="Strong_20_Emphasis">bekapcsolva</text:span>: <text:a xlink:type="simple" xlink:href="https://doc.evir.hu/doku.php/evir:rendeles:vevoi:vevoi_rendeles" text:style-name="Internet_20_link" text:visited-style-name="Visited_20_Internet_20_Link">Vevői rendelés készítése</text:a>kor a fizetési mód automatikusan rákerül a rendelésből készített számlára, szállítólevélre.</text:p>
            </text:list-item>
            <text:list-item>
              <text:p text:style-name="List_20_1_Content_Last"> <text:span text:style-name="Strong_20_Emphasis">kikapcsolva</text:span>: Nem kerül rá.</text:p>
            </text:list-item>
          </text:list>
        </text:list-item>
      </text:list>
      <text:list text:style-name="List_20_1" text:continue-numbering="false">
        <text:list-item>
          <text:p text:style-name="List_20_1_Content_First"> <text:span text:style-name="Strong_20_Emphasis"><text:span text:style-name="Source_20_Text">Rendelés megjegyzés másolása számlára</text:span></text:span></text:p>
          <text:list text:style-name="List_20_1">
            <text:list-item>
              <text:p text:style-name="List_20_1_Content"> <text:span text:style-name="Strong_20_Emphasis">bekapcsolva</text:span>: Vevői rendelés készítésekor a megjegyzés mező tartalma automatikusan rákerül a rendelésből készített számlára, szállítólevélre.</text:p>
            </text:list-item>
            <text:list-item>
              <text:p text:style-name="List_20_1_Content_Last"> <text:span text:style-name="Strong_20_Emphasis">kikapcsolva</text:span>: Nem kerül rá.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span text:style-name="Source_20_Text">Rendelés raktárból nyomtatás példányszáma</text:span></text:span> <text:line-break/>Vevői rendelés létrehozásánál a rendelés raktárból (raktárközi mozgás) bizonylat nyomtatásának példányszáma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span text:style-name="Source_20_Text">Rendelés szállítótól nyomtatás példányszáma</text:span></text:span> <text:line-break/>Vevői rendelés létrehozásánál a berendelés   (rendelés szállítótól) bizonylat nyomtatásának példányszáma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span text:style-name="Source_20_Text">Rendelés visszaigazolás nyomtatás példányszáma</text:span></text:span> <text:line-break/>Vevői rendelés létrehozásánál a rendelés visszaigazolás bizonylat nyomtatásának példányszáma.</text:p>
        </text:list-item>
      </text:list>
      <text:list text:style-name="List_20_1" text:continue-numbering="false">
        <text:list-item>
          <text:p text:style-name="List_20_1_Content_First"> <text:span text:style-name="Strong_20_Emphasis"><text:span text:style-name="Source_20_Text">ügyfélmenedzserek partner rendeléseinek listája számlázáskor</text:span></text:span></text:p>
          <text:list text:style-name="List_20_1">
            <text:list-item>
              <text:p text:style-name="List_20_1_Content"> <text:span text:style-name="Strong_20_Emphasis">Korlátozás nélkül</text:span> <text:line-break/>Minden rendelés látható a számla készítés tétellistában.</text:p>
            </text:list-item>
            <text:list-item>
              <text:p text:style-name="List_20_1_Content_Last"> <text:span text:style-name="Strong_20_Emphasis">Csak a számlázó telephely ügyfélmenedzsereinek partnerei</text:span> <text:line-break/>Csak a számlát kiállító felhasználó telephelyéhez tartozó ügyfélmenedzserek partnereit tartalmazó rendelések listázhatók.</text:p>
            </text:list-item>
          </text:list>
        </text:list-item>
      </text:list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4::49:40</meta:creation-date>
    <dc:creator>Generated</dc:creator>
    <dc:date>2026-08-11T14::49:40</dc:date>
    <dc:language>en-US</dc:language>
    <meta:editing-cycles>1</meta:editing-cycles>
    <meta:editing-duration>PT0S</meta:editing-duration>
    <dc:title>evir:rendszer:beallitasok:rendeles</dc:title>
  </office:meta>
</office:document-meta>
</file>