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596a67a3cab75c8e55059ba091f1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sotet_mod"/><text:bookmark-start text:name="__RefHeading___soetet_mod_1"/><text:bookmark-start text:name="soetet_mod"/>Sötét mód<text:bookmark-end text:name="__RefHeading___soetet_mod_1"/><text:bookmark-end text:name="soetet_mod"/></text:h>
      <text:p text:style-name="Text_20_body">A sötét mód beállítási lehetősége a <text:span text:style-name="Source_20_Text"><text:a xlink:type="simple" xlink:href="https://doc.evir.hu/doku.php/evir:rendszer:rendszer" text:style-name="Internet_20_link" text:visited-style-name="Visited_20_Internet_20_Link">Rendszer</text:a> → Felhasználói fiók → <text:a xlink:type="simple" xlink:href="https://doc.evir.hu/doku.php/evir:rendszer:felhasznaloi_fiok:felhasznaloi_fiok" text:style-name="Internet_20_link" text:visited-style-name="Visited_20_Internet_20_Link">Saját beállítások</text:a></text:span> menüpont alatt a <text:span text:style-name="Source_20_Text">Megjelenítés</text:span> mezőben található.</text:p>
      <text:p text:style-name="Text_20_body"><draw:frame draw:style-name="mediacenter" draw:name="0" text:anchor-type="paragraph" draw:z-index="0" svg:width="41.857083333333cm" style:rel-width="100%" svg:height="19.314583333333cm" style:rel-height="scale"><draw:image xlink:href="Pictures/28596a67a3cab75c8e55059ba091f15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6::55:44</meta:creation-date>
    <dc:creator>Generated</dc:creator>
    <dc:date>2026-08-12T06::55:44</dc:date>
    <dc:language>en-US</dc:language>
    <meta:editing-cycles>1</meta:editing-cycles>
    <meta:editing-duration>PT0S</meta:editing-duration>
    <dc:title>evir:rendszer:beallitasok:sotet_mod</dc:title>
  </office:meta>
</office:document-meta>
</file>