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0f1cf7433e8ebff40faf31da2c2a8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szerzodes"/><text:bookmark-start text:name="__RefHeading___beallitasokszerzodes_1"/><text:bookmark-start text:name="beallitasokszerzodes"/>Beállítások: Szerződés<text:bookmark-end text:name="__RefHeading___beallitasokszerzodes_1"/><text:bookmark-end text:name="beallitasokszerzodes"/></text:h>
      <text:p text:style-name="Text_20_body"><draw:frame draw:style-name="mediaright" draw:name="0" text:anchor-type="paragraph" draw:z-index="0" svg:width="18.520833333333cm" style:rel-width="100%" svg:height="21.120248538012cm" style:rel-height="scale"><draw:image xlink:href="Pictures/520f1cf7433e8ebff40faf31da2c2a8c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Szerződés</text:span> fülre kattintva az eVIR rendszer <text:a xlink:type="simple" xlink:href="https://doc.evir.hu/doku.php/evir:szerzodes:altalanos" text:style-name="Internet_20_link" text:visited-style-name="Visited_20_Internet_20_Link">szerződés kezelés</text:a>sel kapcsolatos beállításait lehet elvégezni. 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Szerződések teljesítésekor limit</text:span></text:span> <text:line-break/><text:a xlink:type="simple" xlink:href="https://doc.evir.hu/doku.php/evir:szerzodes:szerzodesek_teljesitese" text:style-name="Internet_20_link" text:visited-style-name="Visited_20_Internet_20_Link">Szerződések teljesítése</text:a>kor egyszerre maximum ennyi szerződés kerüljön teljesítésre. 0 esetén nincs korlátozá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erződés megjegyzések másolása számlára</text:span></text:span> <text:line-break/>A szerződésen szereplő megjegyzés automatikusan másolásra kerüljön-e a számlára.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2::42:28</meta:creation-date>
    <dc:creator>Generated</dc:creator>
    <dc:date>2026-09-15T22::42:28</dc:date>
    <dc:language>en-US</dc:language>
    <meta:editing-cycles>1</meta:editing-cycles>
    <meta:editing-duration>PT0S</meta:editing-duration>
    <dc:title>evir:rendszer:beallitasok:szerzodes</dc:title>
  </office:meta>
</office:document-meta>
</file>