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390ea55fa00f3c9883c9fe6fa6e31e.png"/>
  <manifest:file-entry manifest:media-type="image/png" manifest:full-path="Pictures/f89df6ab885651143509d6ffb9776a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tms"/><text:bookmark-start text:name="__RefHeading___beallitasoktms_1"/><text:bookmark-start text:name="beallitasoktms"/>Beállítások: TMS<text:bookmark-end text:name="__RefHeading___beallitasoktms_1"/><text:bookmark-end text:name="beallitasoktms"/></text:h>
      <text:p text:style-name="Text_20_body">Az eVIR rendszer <text:a xlink:type="simple" xlink:href="https://doc.evir.hu/doku.php/evir:tms:tms" text:style-name="Internet_20_link" text:visited-style-name="Visited_20_Internet_20_Link">TMS</text:a>-sel kapcsolatos <text:a xlink:type="simple" xlink:href="https://doc.evir.hu/doku.php/evir:rendszer:rendszer" text:style-name="Internet_20_link" text:visited-style-name="Visited_20_Internet_20_Link">beállítás</text:a>ait lehet elvégezni ezen a részen.</text:p>
      <text:p text:style-name="Text_20_body"><text:span text:style-name="Source_20_Text">Rendszer → Beállítások →</text:span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
<draw:frame draw:style-name="mediaright" draw:name="0" text:anchor-type="paragraph" draw:z-index="0" svg:width="10.583333333333cm" svg:height="8.2166666666667cm"><draw:image xlink:href="Pictures/cd390ea55fa00f3c9883c9fe6fa6e31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Alapértelmezett határidő (napok)</text:span></text:span> <text:line-break/>Új taszk létrehozásánál a tervezett határidőt alapértelmezetten az aktuális dátumtól számított hányadik napra állítsa b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 leírás mező alapértelmezett tartalma</text:span></text:span> <text:line-break/>Új taszk létrehozásánál az itt megadott szöveg automatikusan belekerül a leírásba (pl. template használata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 taszk leírás mező mérete</text:span></text:span> <text:line-break/>Új taszk létrehozásánál a leírás mező hány sornyi magasságú legy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Email értesítés magamnak</text:span></text:span> <text:line-break/>Email értesítést akkor is kapjon a felhasználó, ha azt azért kapná, mert ő módosított/hozott létre taszko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Értesítés email cím típusa</text:span></text:span> <text:line-break/><text:span text:style-name="Source_20_Text">összes</text:span> (alapértelmezett) esetben a felhasználó bármelyik és egyben összes email címére küldi a változásokról az értesítést <text:line-break/><text:span text:style-name="Source_20_Text">nincs</text:span> -re állítva a TMS értesítő emailek küldése ki van kapcsolva <text:line-break/><text:span text:style-name="Source_20_Text">[tipus]</text:span> Egy <text:a xlink:type="simple" xlink:href="https://doc.evir.hu/doku.php/evir:torzsadatok:egyeb:email_cim_tipusok" text:style-name="Internet_20_link" text:visited-style-name="Visited_20_Internet_20_Link">E-mail cím típusok</text:a> menüben létrehozott és ide beálljtott tipus esetén kizárólag arra a címtípusra megy értesítés. Gyakorlati haszna akkor van, amikor több email címről szeretnénk a TMS-nek emailt küldeni, de értesítést csak a saját címre kellene kap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Kötelező partner</text:span></text:span> <text:line-break/>Legkésőbb a taszk lezárásakor kötelező a taszkhoz partnert megad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unkalapra kerülő cikkszám</text:span></text:span> <text:line-break/>Ha a taszkok munkaórákat tartalmaznak, amelyeket munkalapra lehet tenni a számlázáshoz, akkor ezt milyen cikkszám felhasználásával tegye meg a rendsze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Új taszk létrehozásánál alapértelmezett munkacsoport</text:span></text:span> <text:line-break/>Új taszk létrehozásánál melyik munkacsoport legyen alapértelmezetten kiválasztva.</text:p>
        </text:list-item>
      </text:list>
      <text:p text:style-name="Horizontal_20_Line"/>
      <text:p text:style-name="Text_20_body"><text:span text:style-name="Source_20_Text">Rendszer → Felhasználói fiók →</text:span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
<draw:frame draw:style-name="mediaright" draw:name="1" text:anchor-type="paragraph" draw:z-index="1" svg:width="10.583333333333cm" svg:height="6.5539757767246cm"><draw:image xlink:href="Pictures/f89df6ab885651143509d6ffb9776acc.png" xlink:type="simple" xlink:show="embed" xlink:actuate="onLoad"/></draw:frame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ms:tms" text:style-name="Internet_20_link" text:visited-style-name="Visited_20_Internet_20_Link">TMS</text:a></text:p>
        </text:list-item>
        <text:list-item>
          <text:p text:style-name="List_20_1_Content"> <text:a xlink:type="simple" xlink:href="https://doc.evir.hu/doku.php/evir:rendszer:beallitasok:tms_csatolmanyok" text:style-name="Internet_20_link" text:visited-style-name="Visited_20_Internet_20_Link">TMS csatolmányok</text:a></text:p>
        </text:list-item>
        <text:list-item>
          <text:p text:style-name="List_20_1_Content"> <text:a xlink:type="simple" xlink:href="https://doc.evir.hu/doku.php/evir:torzsadatok:tms:torzs_tms" text:style-name="Internet_20_link" text:visited-style-name="Visited_20_Internet_20_Link">TMS törzsadatok</text:a></text:p>
        </text:list-item>
        <text:list-item>
          <text:p text:style-name="List_20_1_Content"> <text:a xlink:type="simple" xlink:href="https://doc.evir.hu/doku.php/evir:tms:tms_naptar" text:style-name="Internet_20_link" text:visited-style-name="Visited_20_Internet_20_Link">TMS naptár</text:a></text:p>
        </text:list-item>
        <text:list-item>
          <text:p text:style-name="List_20_1_Content_Last"> <text:a xlink:type="simple" xlink:href="https://doc.evir.hu/doku.php/evir:tms:tms_naptar" text:style-name="Internet_20_link" text:visited-style-name="Visited_20_Internet_20_Link">TMS naptá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2:17</meta:creation-date>
    <dc:creator>Generated</dc:creator>
    <dc:date>2026-08-20T23::42:17</dc:date>
    <dc:language>en-US</dc:language>
    <meta:editing-cycles>1</meta:editing-cycles>
    <meta:editing-duration>PT0S</meta:editing-duration>
    <dc:title>evir:rendszer:beallitasok:tms</dc:title>
  </office:meta>
</office:document-meta>
</file>