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ac3502c14c173d017394d5aa19597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utemezett_feladatok:utemezett_feladatok"/><text:bookmark-start text:name="__RefHeading___uetemezett_feladatok_1"/><text:bookmark-start text:name="uetemezett_feladatok"/>Ütemezett feladatok<text:bookmark-end text:name="__RefHeading___uetemezett_feladatok_1"/><text:bookmark-end text:name="uetemezett_feladatok"/></text:h>
      <text:p text:style-name="Text_20_body"><draw:frame draw:style-name="mediaright" draw:name="0" text:anchor-type="paragraph" draw:z-index="0" svg:width="18.520833333333cm" style:rel-width="100%" svg:height="9.6039039317507cm" style:rel-height="scale"><draw:image xlink:href="Pictures/26ac3502c14c173d017394d5aa19597d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endszer:rendszer" text:style-name="Internet_20_link" text:visited-style-name="Visited_20_Internet_20_Link">Rendszer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Ütemezett feladatok</text:span>,</text:p>
        </text:list-item>
        <text:list-item>
          <text:p text:style-name="Numbering_20_1_Content"> <text:span text:style-name="Strong_20_Emphasis">Ütemezett feladatok</text:span> menüpont alatt lehet időzített automatizmusokat beállítani például:</text:p>
          <text:list text:style-name="List_20_1">
            <text:list-item>
              <text:p text:style-name="List_20_1_Content"> <text:a xlink:type="simple" xlink:href="https://doc.evir.hu/doku.php/evir:penzugy:penzugyi_levelek" text:style-name="Internet_20_link" text:visited-style-name="Visited_20_Internet_20_Link">pénzügyi levelek</text:a>hez,</text:p>
            </text:list-item>
            <text:list-item>
              <text:p text:style-name="List_20_1_Content">  <text:a xlink:type="simple" xlink:href="https://doc.evir.hu/doku.php/evir:onlineszamla:onlineszamla" text:style-name="Internet_20_link" text:visited-style-name="Visited_20_Internet_20_Link">NAV online számla rendszer</text:a>hez, </text:p>
            </text:list-item>
            <text:list-item>
              <text:p text:style-name="List_20_1_Content"> <text:a xlink:type="simple" xlink:href="https://doc.evir.hu/doku.php/evir:webshop_connector:webshop_szinkronizalas" text:style-name="Internet_20_link" text:visited-style-name="Visited_20_Internet_20_Link">webáruházak</text:a>hoz.</text:p>
            </text:list-item>
          </text:list>
        </text:list-item>
        <text:list-item>
          <text:p text:style-name="Numbering_20_1_Content"> <text:a xlink:type="simple" xlink:href="https://doc.evir.hu/doku.php/evir:alapok:listak" text:style-name="Internet_20_link" text:visited-style-name="Visited_20_Internet_20_Link">A lista fejléc</text:a>ében az  vagy <text:span text:style-name="Strong_20_Emphasis">Új</text:span> gombra kattintva lehet új ütemezett feladatot rögzíteni. <text:line-break/><text:span text:style-name="Strong_20_Emphasis">A feladatok beállításánál megadható adatok:</text:span></text:p>
          <text:list text:style-name="List_20_1">
            <text:list-item>
              <text:p text:style-name="List_20_1_Content"> <text:span text:style-name="Strong_20_Emphasis"><text:span text:style-name="Source_20_Text">Megnevezés</text:span></text:span>: A feladat neve. A rendszer nem dolgozik vele, csak a naplókban a felhasználó számára teszi átláthatóbbá az információkat</text:p>
            </text:list-item>
            <text:list-item>
              <text:p text:style-name="List_20_1_Content"> <text:span text:style-name="Strong_20_Emphasis"><text:span text:style-name="Source_20_Text">Felhasználó</text:span></text:span>: A beállított feladat melyik felhasználó nevében (és annak a jogosultságaival) fut. Az általános esetekben ez a <text:span text:style-name="Source_20_Text">SYSTEM</text:span>, ami magát a rendszert jelenti és a nem felhasználóhoz kötött feladatok futását teszi lehetővé (pl. NAV Online számla kommunikáció).</text:p>
            </text:list-item>
            <text:list-item>
              <text:p text:style-name="List_20_1_Content"> <text:span text:style-name="Strong_20_Emphasis"><text:span text:style-name="Source_20_Text">Aktív</text:span></text:span>: a feladat aktív-e. Néhány feladat alapértelmezetten engedélyezve van (pl. NAV Online Számla), néhány pedig csak mintaként szerepel és ezért alapértelmezetten inaktív, de szükség esetén bekapcsolható. Tipikusan ilyenek a webshop ár / cikk / készlet szinkronizációk.</text:p>
            </text:list-item>
            <text:list-item>
              <text:p text:style-name="List_20_1_Content"> <text:span text:style-name="Strong_20_Emphasis"><text:span text:style-name="Source_20_Text">Időzítés</text:span></text:span>: az Unix rendszereken bevált sémát követve megadható a</text:p>
              <text:list text:style-name="List_20_1">
                <text:list-item>
                  <text:p text:style-name="List_20_1_Content"> <text:span text:style-name="Strong_20_Emphasis"><text:span text:style-name="Source_20_Text">Perc</text:span></text:span>: a munka indításának perce. A * jelentése a minden (azaz percenként fut). */10 jelenti a 10 percenként, */6 jelenti a 6 percenkénti futást.</text:p>
                </text:list-item>
                <text:list-item>
                  <text:p text:style-name="List_20_1_Content"> <text:span text:style-name="Strong_20_Emphasis"><text:span text:style-name="Source_20_Text">Óra</text:span></text:span>: a munka indításának órája. A * jelentése a minden óra. Ha pl. naponta csak egyszer kell futnia a munkának, akkor pl. a 8 jelentése a reggel 8 óra</text:p>
                </text:list-item>
                <text:list-item>
                  <text:p text:style-name="List_20_1_Content"> <text:span text:style-name="Strong_20_Emphasis"><text:span text:style-name="Source_20_Text">Nap</text:span></text:span>: a munka indításának naptári napja. A * jelentése a minden nap. Ha csak minden hónap első napján kell egy munkát elindítani, akkor pl. az 1 jelenti az elsejét.</text:p>
                </text:list-item>
                <text:list-item>
                  <text:p text:style-name="List_20_1_Content"> <text:span text:style-name="Strong_20_Emphasis"><text:span text:style-name="Source_20_Text">Hónap</text:span></text:span>: a munka indításának hónapja. A * jelentése a minden hónap. Ha pl. csak januárban kell egy munkának elindulnia, akkor az 1 jelenti a januárt.</text:p>
                </text:list-item>
                <text:list-item>
                  <text:p text:style-name="List_20_1_Content"> <text:span text:style-name="Strong_20_Emphasis"><text:span text:style-name="Source_20_Text">Hét napja</text:span></text:span>: A * jelentése a minden nap. Ha pl. csak hétfőnként kell egy munkát elindítani, akkor pl. az 1 jelenti a hétfőt, 5 a pénteket, 0 vagy 7 a vasárnapot</text:p>
                </text:list-item>
              </text:list>
            </text:list-item>
            <text:list-item>
              <text:p text:style-name="List_20_1_Content"> <text:span text:style-name="Strong_20_Emphasis"><text:span text:style-name="Source_20_Text">dok</text:span></text:span>: az elindítandó munka belső azonosítója az eVIR rendszerben. Nem szabadon választott érték, ezért vannak a minta inaktív feladatok, hogy ott lehessen látni példákat. A példákban nem szereplő ütemezések beállításában az eVIR ügyfélszolgálat tud segíteni</text:p>
            </text:list-item>
            <text:list-item>
              <text:p text:style-name="List_20_1_Content_Last"> <text:span text:style-name="Strong_20_Emphasis"><text:span text:style-name="Source_20_Text">dokop</text:span></text:span>: a feladathoz tartozó paraméterek. Ennek a beállításában szintén az eVIR ügyfélszolgálat tud segítséget nyújtani</text:p>
            </text:list-item>
          </text:list>
        </text:list-item>
      </text:list>
      <text:p text:style-name="Text_20_body"><text:span text:style-name=""> <text:span text:style-name="Strong_20_Emphasis">Fontos:</text:span></text:span> a beállítások módosítása csak hozzáértő számára javasolt, mivel nagyon könnyű problémás helyzetet teremteni. Pl. a NAV online számla munkának érvénytelen időzítése esetén nem fog megtörténni az adatszolgáltatás, aminek jogkövetkezménye lehet!</text:p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astListParagraph_List_20_1_Content_First"> <text:a xlink:type="simple" xlink:href="https://doc.evir.hu/doku.php/evir:webshop_connector:webshop_szinkronizalas" text:style-name="Internet_20_link" text:visited-style-name="Visited_20_Internet_20_Link">Webshop szinkronizálások, webshopok automatizál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3::31:46</meta:creation-date>
    <dc:creator>Generated</dc:creator>
    <dc:date>2026-09-10T03::31:46</dc:date>
    <dc:language>en-US</dc:language>
    <meta:editing-cycles>1</meta:editing-cycles>
    <meta:editing-duration>PT0S</meta:editing-duration>
    <dc:title>evir:rendszer:beallitasok:utemezett_feladatok:utemezett_feladatok</dc:title>
  </office:meta>
</office:document-meta>
</file>