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d4f08467b0704fd9d423f43f05b6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woocommerce"/><text:bookmark-start text:name="__RefHeading___woocommerce_beallitasok_1"/><text:bookmark-start text:name="woocommerce_beallitasok"/>Woocommerce beállítások<text:bookmark-end text:name="__RefHeading___woocommerce_beallitasok_1"/><text:bookmark-end text:name="woocommerce_beallitasok"/></text:h>
      <text:p text:style-name="Text_20_body">A Woocommerce kapcsolat beállításához szükséges adatokat lehet itt megadni: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
<draw:frame draw:style-name="mediaright" draw:name="0" text:anchor-type="paragraph" draw:z-index="0" svg:width="10.583333333333cm" svg:height="10.336731391586cm"><draw:image xlink:href="Pictures/f1d4f08467b0704fd9d423f43f05b6c7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<text:span text:style-name="Source_20_Text">API base URI</text:span></text:span> <text:line-break/></text:p>
        </text:list-item>
        <text:list-item>
          <text:p text:style-name="List_20_1_Content"> <text:span text:style-name="Strong_20_Emphasis"><text:span text:style-name="Source_20_Text">Felhasználónév</text:span></text:span> <text:line-break/></text:p>
        </text:list-item>
        <text:list-item>
          <text:p text:style-name="List_20_1_Content"> <text:span text:style-name="Strong_20_Emphasis"><text:span text:style-name="Source_20_Text">Felhasználó jelszó</text:span></text:span> <text:line-break/></text:p>
        </text:list-item>
        <text:list-item>
          <text:p text:style-name="List_20_1_Content"> <text:span text:style-name="Strong_20_Emphasis"><text:span text:style-name="Source_20_Text">Alapértelmezett árkategória</text:span></text:span> <text:line-break/></text:p>
        </text:list-item>
        <text:list-item>
          <text:p text:style-name="List_20_1_Content"> <text:span text:style-name="Strong_20_Emphasis"><text:span text:style-name="Source_20_Text">Alapértelmezett raktár</text:span></text:span> <text:line-break/></text:p>
        </text:list-item>
        <text:list-item>
          <text:p text:style-name="List_20_1_Content"> <text:span text:style-name="Strong_20_Emphasis"><text:span text:style-name="Source_20_Text">Árak szinkronizálása</text:span></text:span> <text:line-break/></text:p>
        </text:list-item>
        <text:list-item>
          <text:p text:style-name="List_20_1_Content"> <text:span text:style-name="Strong_20_Emphasis"><text:span text:style-name="Source_20_Text">Cikktulajdonságok szinkronizálása</text:span></text:span> <text:line-break/></text:p>
        </text:list-item>
        <text:list-item>
          <text:p text:style-name="List_20_1_Content"> <text:span text:style-name="Strong_20_Emphasis"><text:span text:style-name="Source_20_Text">Megnevezések szinkronizálása</text:span></text:span> <text:line-break/></text:p>
        </text:list-item>
        <text:list-item>
          <text:p text:style-name="List_20_1_Content_Last"> <text:span text:style-name="Strong_20_Emphasis"><text:span text:style-name="Source_20_Text">Rendelés letöltés működés</text:span></text:span> <text:line-break/></text:p>
        </text:list-item>
      </text:list>
      <text:p text:style-name="Text_20_body">A kommunikációs kulcs létrehozásáról információ: <text:a xlink:type="simple" xlink:href="https://doc.evir.hu/doku.php/evir:woocommerce:telepites" text:style-name="Internet_20_link" text:visited-style-name="Visited_20_Internet_20_Link">WooCommerce telepítés / beállítás</text:a></text:p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35:58</meta:creation-date>
    <dc:creator>Generated</dc:creator>
    <dc:date>2026-09-10T07::35:58</dc:date>
    <dc:language>en-US</dc:language>
    <meta:editing-cycles>1</meta:editing-cycles>
    <meta:editing-duration>PT0S</meta:editing-duration>
    <dc:title>evir:rendszer:beallitasok:woocommerce</dc:title>
  </office:meta>
</office:document-meta>
</file>