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64f09e6dfe628c565b2218b63d1a3e.png"/>
  <manifest:file-entry manifest:media-type="image/png" manifest:full-path="Pictures/a6a715e8a2b9582732c517f23d7e666a.png"/>
  <manifest:file-entry manifest:media-type="image/png" manifest:full-path="Pictures/3233a0faea8bbcccb646e76a64c19f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portalok:elemek_testreszabasa"/><text:bookmark-start text:name="__RefHeading___portal_elemek_testreszabasa_1"/><text:bookmark-start text:name="portal_elemek_testreszabasa"/>Portál elemek testreszabása<text:bookmark-end text:name="__RefHeading___portal_elemek_testreszabasa_1"/><text:bookmark-end text:name="portal_elemek_testreszabasa"/></text:h>
      <text:h text:style-name="Heading_20_4" text:outline-level="4"><text:bookmark-start text:name="__RefHeading___szelesseg_mobil_nezetben_2"/><text:bookmark-start text:name="szelesseg_mobil_nezetben"/>Szélesség mobil nézetben<text:bookmark-end text:name="__RefHeading___szelesseg_mobil_nezetben_2"/><text:bookmark-end text:name="szelesseg_mobil_nezetben"/></text:h>
      <text:p text:style-name="Text_20_body"><draw:frame draw:style-name="mediaright" draw:name="0" text:anchor-type="paragraph" draw:z-index="0" svg:width="5.2916666666667cm" style:rel-width="100%" svg:height="11.47418630752cm" style:rel-height="scale"><draw:image xlink:href="Pictures/5864f09e6dfe628c565b2218b63d1a3e.png" xlink:type="simple" xlink:show="embed" xlink:actuate="onLoad"/></draw:frame></text:p>
      <text:p text:style-name="Text_20_body">Mobil nézetben az <text:a xlink:type="simple" xlink:href="https://doc.evir.hu/doku.php/evir:rendszer:portalok:elem_szerkeszto" text:style-name="Internet_20_link" text:visited-style-name="Visited_20_Internet_20_Link">elem szerkesztése</text:a>kor <text:span text:style-name="Source_20_Text">Szélesség</text:span> mezőben kiválasztott értékek a következő szélességben jelennek meg:</text:p>
      <text:list text:style-name="List_20_1" text:continue-numbering="false">
        <text:list-item>
          <text:p text:style-name="List_20_1_Content_First"> <text:span text:style-name="Strong_20_Emphasis">Teljes szélességben</text:span> </text:p>
          <text:list text:style-name="List_20_1">
            <text:list-item>
              <text:p text:style-name="List_20_1_Content"> 1 és 12 közötti értékek</text:p>
            </text:list-item>
            <text:list-item>
              <text:p text:style-name="List_20_1_Content"> Közepes</text:p>
            </text:list-item>
            <text:list-item>
              <text:p text:style-name="List_20_1_Content_Last"> Nagy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 tartalomhoz igazodva</text:span></text:p>
          <text:list text:style-name="List_20_1">
            <text:list-item>
              <text:p text:style-name="List_20_1_Content_Last"> Auto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 képernyő 50%-a</text:span></text:p>
          <text:list text:style-name="List_20_1">
            <text:list-item>
              <text:p text:style-name="List_20_1_Content_Last"> Kicsi</text:p>
            </text:list-item>
          </text:list>
        </text:list-item>
      </text:list>
      <text:p text:style-name="Horizontal_20_Line"/>
      <text:h text:style-name="Heading_20_4" text:outline-level="4"><text:bookmark-start text:name="__RefHeading___szelesseg_monitoron_3"/><text:bookmark-start text:name="szelesseg_monitoron"/>Szélesség monitoron<text:bookmark-end text:name="__RefHeading___szelesseg_monitoron_3"/><text:bookmark-end text:name="szelesseg_monitoron"/></text:h>
      <text:p text:style-name="Text_20_body"><draw:frame draw:style-name="mediacenter" draw:name="1" text:anchor-type="paragraph" draw:z-index="1" svg:width="50.4825cm" style:rel-width="100%" svg:height="19.632083333333cm" style:rel-height="scale"><draw:image xlink:href="Pictures/a6a715e8a2b9582732c517f23d7e666a.png" xlink:type="simple" xlink:show="embed" xlink:actuate="onLoad"/></draw:frame></text:p>
      <text:h text:style-name="Heading_20_4" text:outline-level="4"><text:bookmark-start text:name="__RefHeading___magassag_4"/><text:bookmark-start text:name="magassag"/>Magasság<text:bookmark-end text:name="__RefHeading___magassag_4"/><text:bookmark-end text:name="magassag"/></text:h>
      <text:p text:style-name="Text_20_body">A százalékosan beállított magasság mindig a képernyőhöz igazodik, függetlenül attól, hogy mobilon vagy monitoron nézzük. <text:line-break/>
Például: 10% = a kijelző 10%-a.</text:p>
      <text:p text:style-name="Text_20_body">A <text:span text:style-name="Strong_20_Emphasis">Mini, Alacsony, Közepes, Magas</text:span> magasság rendelkezik minimum értékkel.</text:p>
      <text:p text:style-name="Text_20_body"><draw:frame draw:style-name="mediacenter" draw:name="2" text:anchor-type="paragraph" draw:z-index="2" svg:width="43.391666666667cm" style:rel-width="100%" svg:height="26.934583333333cm" style:rel-height="scale"><draw:image xlink:href="Pictures/3233a0faea8bbcccb646e76a64c19fa4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portalok:portalok" text:style-name="Internet_20_link" text:visited-style-name="Visited_20_Internet_20_Link">Portálok</text:a></text:p>
        </text:list-item>
        <text:list-item>
          <text:p text:style-name="List_20_1_Content"> <text:a xlink:type="simple" xlink:href="https://doc.evir.hu/doku.php/evir:rendszer:portalok:portal_keszites" text:style-name="Internet_20_link" text:visited-style-name="Visited_20_Internet_20_Link">Portál készítés</text:a></text:p>
        </text:list-item>
        <text:list-item>
          <text:p text:style-name="List_20_1_Content"> <text:a xlink:type="simple" xlink:href="https://doc.evir.hu/doku.php/evir:rendszer:portalok:elem_szerkeszto" text:style-name="Internet_20_link" text:visited-style-name="Visited_20_Internet_20_Link">Portál elem szerkesztése</text:a></text:p>
        </text:list-item>
        <text:list-item>
          <text:p text:style-name="List_20_1_Content_Last"> <text:a xlink:type="simple" xlink:href="https://doc.evir.hu/doku.php/evir:rendszer:portalok:kezdooldal_beallitasa" text:style-name="Internet_20_link" text:visited-style-name="Visited_20_Internet_20_Link">Kezdőoldal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26</meta:creation-date>
    <dc:creator>Generated</dc:creator>
    <dc:date>2026-08-21T01::27:26</dc:date>
    <dc:language>en-US</dc:language>
    <meta:editing-cycles>1</meta:editing-cycles>
    <meta:editing-duration>PT0S</meta:editing-duration>
    <dc:title>evir:rendszer:portalok:elemek_testreszabasa</dc:title>
  </office:meta>
</office:document-meta>
</file>