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1f5024d01148b7934bcf1d7737412b.png"/>
  <manifest:file-entry manifest:media-type="image/png" manifest:full-path="Pictures/ae1640ec8493dbe57b5cac275128bb62.png"/>
  <manifest:file-entry manifest:media-type="image/png" manifest:full-path="Pictures/2177ddd835e7c8f37e36b525714d4d64.png"/>
  <manifest:file-entry manifest:media-type="image/png" manifest:full-path="Pictures/3c6c4650de851a4b4874eca6f7fe143a.png"/>
  <manifest:file-entry manifest:media-type="image/png" manifest:full-path="Pictures/af934fc6e90f2ed73a7f7136d46ad4bd.png"/>
  <manifest:file-entry manifest:media-type="image/png" manifest:full-path="Pictures/fd2442faa66ca9fee44cda00586e425f.png"/>
  <manifest:file-entry manifest:media-type="image/png" manifest:full-path="Pictures/8fac0e641764ab806983803dea1dbb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portalok:grafikonok:diagram_tipusok"/><text:bookmark-start text:name="__RefHeading___diagram_tipusok_1"/><text:bookmark-start text:name="diagram_tipusok"/>Diagram típusok<text:bookmark-end text:name="__RefHeading___diagram_tipusok_1"/><text:bookmark-end text:name="diagram_tipusok"/></text:h>
      <text:p text:style-name="Text_20_body">A diagram adatai elrejthetőek/megjeleníthetőek az adatra kattintva.
<draw:frame draw:style-name="medialeft" draw:name="0" text:anchor-type="paragraph" draw:z-index="0" svg:width="15.875cm" svg:height="2.426867816092cm"><draw:image xlink:href="Pictures/351f5024d01148b7934bcf1d7737412b.png" xlink:type="simple" xlink:show="embed" xlink:actuate="onLoad"/></draw:frame></text:p>
      <text:p text:style-name="Text_20_body"><text:line-break/></text:p>
      <text:p text:style-name="Horizontal_20_Line"/>
      <text:h text:style-name="Heading_20_3" text:outline-level="3"><text:bookmark-start text:name="__RefHeading___koer_2"/><text:bookmark-start text:name="koer"/>Kör<text:bookmark-end text:name="__RefHeading___koer_2"/><text:bookmark-end text:name="koer"/></text:h>
      <text:p text:style-name="Text_20_body"><draw:frame draw:style-name="medialeft" draw:name="1" text:anchor-type="paragraph" draw:z-index="1" svg:width="12.117916666667cm" svg:height="12.514791666667cm"><draw:image xlink:href="Pictures/ae1640ec8493dbe57b5cac275128bb62.png" xlink:type="simple" xlink:show="embed" xlink:actuate="onLoad"/></draw:frame></text:p>
      <text:p text:style-name="Text_20_body"><text:line-break/></text:p>
      <text:p text:style-name="Horizontal_20_Line"/>
      <text:h text:style-name="Heading_20_3" text:outline-level="3"><text:bookmark-start text:name="__RefHeading___koergyuru_3"/><text:bookmark-start text:name="koergyuru"/>Körgyűrű<text:bookmark-end text:name="__RefHeading___koergyuru_3"/><text:bookmark-end text:name="koergyuru"/></text:h>
      <text:p text:style-name="Text_20_body"><draw:frame draw:style-name="medialeft" draw:name="2" text:anchor-type="paragraph" draw:z-index="2" svg:width="12.197291666667cm" svg:height="12.488333333333cm"><draw:image xlink:href="Pictures/2177ddd835e7c8f37e36b525714d4d64.png" xlink:type="simple" xlink:show="embed" xlink:actuate="onLoad"/></draw:frame></text:p>
      <text:p text:style-name="Text_20_body"><text:line-break/></text:p>
      <text:p text:style-name="Horizontal_20_Line"/>
      <text:h text:style-name="Heading_20_3" text:outline-level="3"><text:bookmark-start text:name="__RefHeading___oszlop_4"/><text:bookmark-start text:name="oszlop"/>Oszlop<text:bookmark-end text:name="__RefHeading___oszlop_4"/><text:bookmark-end text:name="oszlop"/></text:h>
      <text:p text:style-name="Text_20_body"><draw:frame draw:style-name="medialeft" draw:name="3" text:anchor-type="paragraph" draw:z-index="3" svg:width="24.870833333333cm" style:rel-width="100%" svg:height="12.620625cm" style:rel-height="scale"><draw:image xlink:href="Pictures/3c6c4650de851a4b4874eca6f7fe143a.png" xlink:type="simple" xlink:show="embed" xlink:actuate="onLoad"/></draw:frame></text:p>
      <text:p text:style-name="Text_20_body"><text:line-break/></text:p>
      <text:p text:style-name="Horizontal_20_Line"/>
      <text:h text:style-name="Heading_20_3" text:outline-level="3"><text:bookmark-start text:name="__RefHeading___polarteruelet_5"/><text:bookmark-start text:name="polarteruelet"/>Polárterület<text:bookmark-end text:name="__RefHeading___polarteruelet_5"/><text:bookmark-end text:name="polarteruelet"/></text:h>
      <text:p text:style-name="Text_20_body"><draw:frame draw:style-name="medialeft" draw:name="4" text:anchor-type="paragraph" draw:z-index="4" svg:width="12.117916666667cm" svg:height="12.514791666667cm"><draw:image xlink:href="Pictures/af934fc6e90f2ed73a7f7136d46ad4bd.png" xlink:type="simple" xlink:show="embed" xlink:actuate="onLoad"/></draw:frame></text:p>
      <text:p text:style-name="Text_20_body"><text:line-break/></text:p>
      <text:p text:style-name="Horizontal_20_Line"/>
      <text:h text:style-name="Heading_20_3" text:outline-level="3"><text:bookmark-start text:name="__RefHeading___radar_6"/><text:bookmark-start text:name="radar"/>Radar<text:bookmark-end text:name="__RefHeading___radar_6"/><text:bookmark-end text:name="radar"/></text:h>
      <text:p text:style-name="Text_20_body"><draw:frame draw:style-name="medialeft" draw:name="5" text:anchor-type="paragraph" draw:z-index="5" svg:width="12.117916666667cm" svg:height="12.488333333333cm"><draw:image xlink:href="Pictures/fd2442faa66ca9fee44cda00586e425f.png" xlink:type="simple" xlink:show="embed" xlink:actuate="onLoad"/></draw:frame></text:p>
      <text:p text:style-name="Text_20_body"><text:line-break/></text:p>
      <text:p text:style-name="Horizontal_20_Line"/>
      <text:h text:style-name="Heading_20_3" text:outline-level="3"><text:bookmark-start text:name="__RefHeading___vonal_7"/><text:bookmark-start text:name="vonal"/>Vonal<text:bookmark-end text:name="__RefHeading___vonal_7"/><text:bookmark-end text:name="vonal"/></text:h>
      <text:p text:style-name="Text_20_body"><draw:frame draw:style-name="medialeft" draw:name="6" text:anchor-type="paragraph" draw:z-index="6" svg:width="24.685625cm" style:rel-width="100%" svg:height="12.488333333333cm" style:rel-height="scale"><draw:image xlink:href="Pictures/8fac0e641764ab806983803dea1dbbe2.png" xlink:type="simple" xlink:show="embed" xlink:actuate="onLoad"/></draw:frame></text:p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szer:portalok:grafikonok:grafikonok" text:style-name="Internet_20_link" text:visited-style-name="Visited_20_Internet_20_Link">Grafikonok</text:a></text:p>
        </text:list-item>
        <text:list-item>
          <text:p text:style-name="List_20_1_Content"> <text:a xlink:type="simple" xlink:href="https://doc.evir.hu/doku.php/evir:rendszer:portalok:portalok" text:style-name="Internet_20_link" text:visited-style-name="Visited_20_Internet_20_Link">Portálok</text:a></text:p>
        </text:list-item>
        <text:list-item>
          <text:p text:style-name="List_20_1_Content"> <text:a xlink:type="simple" xlink:href="https://doc.evir.hu/doku.php/evir:rendszer:portalok:portal_keszites" text:style-name="Internet_20_link" text:visited-style-name="Visited_20_Internet_20_Link">Portál készítés</text:a></text:p>
        </text:list-item>
        <text:list-item>
          <text:p text:style-name="List_20_1_Content"> <text:a xlink:type="simple" xlink:href="https://doc.evir.hu/doku.php/evir:rendszer:portalok:portal_szerkeszto" text:style-name="Internet_20_link" text:visited-style-name="Visited_20_Internet_20_Link">Portál elemek szerkesztése</text:a></text:p>
        </text:list-item>
        <text:list-item>
          <text:p text:style-name="List_20_1_Content"> <text:a xlink:type="simple" xlink:href="https://doc.evir.hu/doku.php/evir:rendszer:portalok:elemek_testreszabasa" text:style-name="Internet_20_link" text:visited-style-name="Visited_20_Internet_20_Link">Portál elemek testreszabása</text:a></text:p>
        </text:list-item>
        <text:list-item>
          <text:p text:style-name="List_20_1_Content_Last"> <text:a xlink:type="simple" xlink:href="https://doc.evir.hu/doku.php/evir:rendszer:portalok:kezdooldal_beallitasa" text:style-name="Internet_20_link" text:visited-style-name="Visited_20_Internet_20_Link">Saját kezdőoldal beállít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0:57</meta:creation-date>
    <dc:creator>Generated</dc:creator>
    <dc:date>2026-08-31T08::50:57</dc:date>
    <dc:language>en-US</dc:language>
    <meta:editing-cycles>1</meta:editing-cycles>
    <meta:editing-duration>PT0S</meta:editing-duration>
    <dc:title>evir:rendszer:portalok:grafikonok:diagram_tipusok</dc:title>
  </office:meta>
</office:document-meta>
</file>