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e23e080f71fbc3fc57de91d763e6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portalok:kezdooldal_beallitasa"/><text:bookmark-start text:name="__RefHeading___sajat_kezdooldal_beallitasa_1"/><text:bookmark-start text:name="sajat_kezdooldal_beallitasa"/>Saját kezdőoldal beállítása<text:bookmark-end text:name="__RefHeading___sajat_kezdooldal_beallitasa_1"/><text:bookmark-end text:name="sajat_kezdooldal_beallitasa"/></text:h>
      <text:p text:style-name="Text_20_body">A bejelentkezéskor látható kezdőoldal módosítható a <text:span text:style-name="Source_20_Text">Rendszer → Portálok → Portál lista</text:span> menüpont alatt a már meglévő <text:span text:style-name="Strong_20_Emphasis">„Felhasználónév” startlapja</text:span> listaelem <text:span text:style-name="Strong_20_Emphasis">Szerkesztés</text:span> műveletére kattintva.</text:p>
      <text:p text:style-name="Text_20_body"><draw:frame draw:style-name="mediacenter" draw:name="0" text:anchor-type="paragraph" draw:z-index="0" svg:width="27.46375cm" style:rel-width="100%" svg:height="5.8208333333333cm" style:rel-height="scale"><draw:image xlink:href="Pictures/28e23e080f71fbc3fc57de91d763e6c3.png" xlink:type="simple" xlink:show="embed" xlink:actuate="onLoad"/></draw:frame></text:p>
      <text:p text:style-name="Text_20_body">—- 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portalok:portalok" text:style-name="Internet_20_link" text:visited-style-name="Visited_20_Internet_20_Link">Portálok</text:a></text:p>
        </text:list-item>
        <text:list-item>
          <text:p text:style-name="List_20_1_Content"> <text:a xlink:type="simple" xlink:href="https://doc.evir.hu/doku.php/evir:rendszer:portalok:portal_keszites" text:style-name="Internet_20_link" text:visited-style-name="Visited_20_Internet_20_Link">Portál készítés</text:a></text:p>
        </text:list-item>
        <text:list-item>
          <text:p text:style-name="List_20_1_Content"> <text:a xlink:type="simple" xlink:href="https://doc.evir.hu/doku.php/evir:rendszer:portalok:portal_szerkeszto" text:style-name="Internet_20_link" text:visited-style-name="Visited_20_Internet_20_Link">Portál elemek szerkesztése</text:a></text:p>
        </text:list-item>
        <text:list-item>
          <text:p text:style-name="List_20_1_Content_Last"><text:a xlink:type="simple" xlink:href="https://doc.evir.hu/doku.php/evir:rendszer:portalok:elemek_testreszabasa" text:style-name="Internet_20_link" text:visited-style-name="Visited_20_Internet_20_Link"> Portál elemek testreszab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04:06</meta:creation-date>
    <dc:creator>Generated</dc:creator>
    <dc:date>2026-09-05T13::04:06</dc:date>
    <dc:language>en-US</dc:language>
    <meta:editing-cycles>1</meta:editing-cycles>
    <meta:editing-duration>PT0S</meta:editing-duration>
    <dc:title>evir:rendszer:portalok:kezdooldal_beallitasa</dc:title>
  </office:meta>
</office:document-meta>
</file>