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73e47c8ae6c1264f6b4212f1ab2767.png"/>
  <manifest:file-entry manifest:media-type="image/png" manifest:full-path="Pictures/ecded62646fea59ed41a2ff8e969d0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portalok:portal_keszites"/><text:bookmark-start text:name="__RefHeading___portal_keszitese_1"/><text:bookmark-start text:name="portal_keszitese"/>Portál készítése<text:bookmark-end text:name="__RefHeading___portal_keszitese_1"/><text:bookmark-end text:name="portal_keszitese"/></text:h>
      <text:h text:style-name="Heading_20_3" text:outline-level="3"><text:bookmark-start text:name="__RefHeading___uj_portal_2"/><text:bookmark-start text:name="uj_portal"/>Új portál<text:bookmark-end text:name="__RefHeading___uj_portal_2"/><text:bookmark-end text:name="uj_portal"/></text:h>
      <text:p text:style-name="Text_20_body"><draw:frame draw:style-name="mediaright" draw:name="0" text:anchor-type="paragraph" draw:z-index="0" svg:width="21.166666666667cm" style:rel-width="100%" svg:height="12.035029498525cm" style:rel-height="scale"><draw:image xlink:href="Pictures/ce73e47c8ae6c1264f6b4212f1ab2767.png" xlink:type="simple" xlink:show="embed" xlink:actuate="onLoad"/></draw:frame></text:p>
      <text:p text:style-name="Text_20_body"><text:span text:style-name="Source_20_Text">Rendszer → Portálok → Új portál</text:span> menüpont alatt lehet új portált létrehozni</text:p>
      <text:list text:style-name="List_20_1" text:continue-numbering="false">
        <text:list-item>
          <text:p text:style-name="List_20_1_Content_First"> <text:span text:style-name="Source_20_Text"><text:span text:style-name="Strong_20_Emphasis">Portál neve</text:span></text:span> <text:line-break/>Ezen a néven lehet hivatkozni az elkészített portálra. Elsősorban akkor fontos, ha más portálokba van beágyazva.</text:p>
        </text:list-item>
        <text:list-item>
          <text:p text:style-name="List_20_1_Content"> <text:span text:style-name="Source_20_Text"><text:span text:style-name="Strong_20_Emphasis">Tulajdonos</text:span></text:span>: <text:line-break/>A portál tulajdonosa lehet a bejelentkezett felhasználó (a  <text:a xlink:type="simple" xlink:href="https://doc.evir.hu/doku.php/evir:rendszer:felhasznalok:felhasznalok" text:style-name="Internet_20_link" text:visited-style-name="Visited_20_Internet_20_Link">rendszer felhasználói</text:a> között szerepelnie kell), vagy pedig „Mindenki”. <text:line-break/>A portál tulajdonosa szerkesztheti a portál tartalmát, azaz ha „Mindenki”-re van állítva, akkor bárki módosíthatja.</text:p>
        </text:list-item>
        <text:list-item>
          <text:p text:style-name="List_20_1_Content"> <text:span text:style-name="Source_20_Text"><text:span text:style-name="Strong_20_Emphasis">Láthatóság</text:span></text:span>: <text:line-break/>Ha a láthatóság „Privát”, akkor csak a létrehozója láthatja, ha azonban „Publikus”, akkor a rendszer összes felhasználója számára elérhető.</text:p>
        </text:list-item>
        <text:list-item>
          <text:p text:style-name="List_20_1_Content"> <text:span text:style-name="Source_20_Text"><text:span text:style-name="Strong_20_Emphasis">Minta portálok</text:span></text:span>: <text:line-break/>Már rögzített portálok közül lehet választani és az <text:span text:style-name=""><text:span text:style-name="Strong_20_Emphasis">| <text:span text:style-name="">A minta portál beállítása a jelenlegi helyett</text:span> |</text:span></text:span> gombra kattintva beilleszteni a <text:span text:style-name="Source_20_Text">Felület</text:span> mezőbe. A program egyúttal el is menti a módosításokat.</text:p>
          <text:list text:style-name="List_20_1">
            <text:list-item>
              <text:p text:style-name="List_20_1_Content"> <text:span text:style-name="Strong_20_Emphasis">Statikus portálok</text:span>: Menüpontból is elérhető portálok.</text:p>
            </text:list-item>
            <text:list-item>
              <text:p text:style-name="List_20_1_Content_Last"> <text:span text:style-name="Strong_20_Emphasis">Felhasználói portálok</text:span>: Felhasználók által szerkesztett portálok.</text:p>
            </text:list-item>
          </text:list>
        </text:list-item>
      </text:list>
      <text:p text:style-name="Horizontal_20_Line"/>
      <text:h text:style-name="Heading_20_3" text:outline-level="3"><text:bookmark-start text:name="__RefHeading___elemek_hozzaadasa_3"/><text:bookmark-start text:name="elemek_hozzaadasa"/>Elemek hozzáadása<text:bookmark-end text:name="__RefHeading___elemek_hozzaadasa_3"/><text:bookmark-end text:name="elemek_hozzaadasa"/></text:h>
      <text:p text:style-name="Text_20_body">A már rögzített portálhoz a <text:span text:style-name="Source_20_Text">Rendszer → Portálok → Portál lista</text:span> menüpont alatti listából kiválasztva <text:a xlink:type="simple" xlink:href="https://doc.evir.hu/doku.php/evir:rendszer:portalok:portal_szerkeszto" text:style-name="Internet_20_link" text:visited-style-name="Visited_20_Internet_20_Link">adható elem</text:a> (például: grafikon, menüpont, alportál, egyszerű szöveg).</text:p>
      <text:p text:style-name="Text_20_body"><draw:frame draw:style-name="mediacenter" draw:name="1" text:anchor-type="paragraph" draw:z-index="1" svg:width="15.875cm" svg:height="1.947426067908cm"><draw:image xlink:href="Pictures/ecded62646fea59ed41a2ff8e969d05e.png" xlink:type="simple" xlink:show="embed" xlink:actuate="onLoad"/></draw:frame></text:p>
      <text:h text:style-name="Heading_20_3" text:outline-level="3"><text:bookmark-start text:name="__RefHeading___kezdooldal_beallitasa_4"/><text:bookmark-start text:name="kezdooldal_beallitasa"/>Kezdőoldal beállítása<text:bookmark-end text:name="__RefHeading___kezdooldal_beallitasa_4"/><text:bookmark-end text:name="kezdooldal_beallitasa"/></text:h>
      <text:p text:style-name="Text_20_body"><text:span text:style-name="Source_20_Text">Rendszer → Beállítások → Rendszerbeállítások</text:span> menüpont alatt a <text:span text:style-name="Strong_20_Emphasis">Rendszer</text:span> blokkból a <text:span text:style-name="Strong_20_Emphasis">Kezdőlap</text:span> legördülőből kiválasztható a létrehozott portál.</text:p>
      <text:p text:style-name="Text_20_body"><text:span text:style-name="Strong_20_Emphasis"><text:a xlink:type="simple" xlink:href="https://doc.evir.hu/doku.php/evir:rendszer:portalok:kezdooldal_beallitasa" text:style-name="Internet_20_link" text:visited-style-name="Visited_20_Internet_20_Link">Kezdőoldal beállítása</text:a></text:span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"> <text:a xlink:type="simple" xlink:href="https://doc.evir.hu/doku.php/evir:rendszer:portalok:portal_szerkeszto" text:style-name="Internet_20_link" text:visited-style-name="Visited_20_Internet_20_Link">Portál elemek szerkesztése</text:a></text:p>
        </text:list-item>
        <text:list-item>
          <text:p text:style-name="List_20_1_Content"> <text:a xlink:type="simple" xlink:href="https://doc.evir.hu/doku.php/evir:rendszer:portalok:elemek_testreszabasa" text:style-name="Internet_20_link" text:visited-style-name="Visited_20_Internet_20_Link">Portál elemek testreszabása</text:a></text:p>
        </text:list-item>
        <text:list-item>
          <text:p text:style-name="List_20_1_Content"> <text:a xlink:type="simple" xlink:href="https://doc.evir.hu/doku.php/evir:rendszer:portalok:kezdooldal_beallitasa" text:style-name="Internet_20_link" text:visited-style-name="Visited_20_Internet_20_Link">Saját kezdőoldal beállítása</text:a></text:p>
        </text:list-item>
        <text:list-item>
          <text:p text:style-name="List_20_1_Content_Last"> <text:a xlink:type="simple" xlink:href="https://doc.evir.hu/doku.php/evir:rendszer:portalok:grafikonok:grafikonok" text:style-name="Internet_20_link" text:visited-style-name="Visited_20_Internet_20_Link">Grafikon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8:10</meta:creation-date>
    <dc:creator>Generated</dc:creator>
    <dc:date>2026-08-21T01::28:10</dc:date>
    <dc:language>en-US</dc:language>
    <meta:editing-cycles>1</meta:editing-cycles>
    <meta:editing-duration>PT0S</meta:editing-duration>
    <dc:title>evir:rendszer:portalok:portal_keszites</dc:title>
  </office:meta>
</office:document-meta>
</file>