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85401504355bdb1ca9eeed36d6f8c1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hopify:shopify_termek_kedvezmeny"/><text:bookmark-start text:name="__RefHeading___shopify_webshopon_automatikus_termek_kedvezmeny_roegzitese_1"/><text:bookmark-start text:name="shopify_webshopon_automatikus_termek_kedvezmeny_roegzitese"/>Shopify webshopon automatikus termék kedvezmény rögzítése<text:bookmark-end text:name="__RefHeading___shopify_webshopon_automatikus_termek_kedvezmeny_roegzitese_1"/><text:bookmark-end text:name="shopify_webshopon_automatikus_termek_kedvezmeny_roegzitese"/></text:h>
      <text:p text:style-name="Text_20_body"><draw:frame draw:style-name="mediaright" draw:name="0" text:anchor-type="paragraph" draw:z-index="0" svg:width="15.875cm" svg:height="22.75cm"><draw:image xlink:href="Pictures/985401504355bdb1ca9eeed36d6f8c15.png" xlink:type="simple" xlink:show="embed" xlink:actuate="onLoad"/></draw:frame></text:p>
      <text:p text:style-name="Text_20_body">Az eVIR által kezelt és a Shopify webshopon leadott rendelésekre vonatkozó termék és <text:a xlink:type="simple" xlink:href="https://doc.evir.hu/doku.php/evir:shopify:shopify_vegosszegi_kedvezmeny" text:style-name="Internet_20_link" text:visited-style-name="Visited_20_Internet_20_Link">végösszegi kedvezmény</text:a> rögzítése a <text:a xlink:type="simple" xlink:href="https://doc.evir.hu/doku.php/evir:shopify:shopify_kedvezmeny" text:style-name="Internet_20_link" text:visited-style-name="Visited_20_Internet_20_Link">"Discounts" menüpont</text:a>ból érhető el.</text:p>
      <text:list text:style-name="List_20_1" text:continue-numbering="false">
        <text:list-item>
          <text:p text:style-name="List_20_1_Content_First"> <text:span text:style-name="Strong_20_Emphasis">1.</text:span> <text:span text:style-name="Strong_20_Emphasis">Automatic discount</text:span> lehetőséget kell kiválasztani, ha olyan termék kedvezményt készítünk, ami automatikusan levonásra kerül a rendelésből a pénztárban. </text:p>
          <text:list text:style-name="List_20_1">
            <text:list-item>
              <text:p text:style-name="List_20_1_Content_Last"> <text:span text:style-name="Strong_20_Emphasis">Discount code</text:span> Ebben az esetben a kedvezmény a megadott kupon kód beírásával válik aktívvá a pénztár felületen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2.</text:span> A <text:span text:style-name="Strong_20_Emphasis">Title</text:span> mezőbe a pénztárban megjelenő kedvezmény érték címkéje kerül.</text:p>
        </text:list-item>
      </text:list>
      <text:list text:style-name="List_20_1" text:continue-numbering="false">
        <text:list-item>
          <text:p text:style-name="List_20_1_Content_First"> <text:span text:style-name="Strong_20_Emphasis">3.</text:span> A <text:span text:style-name="Strong_20_Emphasis">Discount value</text:span> területen a kedvezmény mértéke adható meg.</text:p>
          <text:list text:style-name="List_20_1">
            <text:list-item>
              <text:p text:style-name="List_20_1_Content"> <text:span text:style-name="Strong_20_Emphasis">Percentage</text:span>: százalékos kedvezmény, a kedvezmény %-ot kell az ezt követő mezőbe beírni.</text:p>
            </text:list-item>
            <text:list-item>
              <text:p text:style-name="List_20_1_Content_Last"> <text:span text:style-name="Strong_20_Emphasis">Fix amount</text:span>: fix összeget kell az ezt követő mezőbe írni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4.</text:span> Az <text:span text:style-name="Strong_20_Emphasis">Applies to</text:span> mezőben beállítható mely termékekre vagy kategóriákra legyen érvényes a kedvezmény.</text:p>
        </text:list-item>
      </text:list>
      <text:list text:style-name="List_20_1" text:continue-numbering="false">
        <text:list-item>
          <text:p text:style-name="List_20_1_Content_First"> <text:span text:style-name="Strong_20_Emphasis">5.</text:span> <text:span text:style-name="Strong_20_Emphasis">Active dates</text:span> a kedvezmény időszakának beállítása. Nem kötelező dátumokat megadni.</text:p>
          <text:list text:style-name="List_20_1">
            <text:list-item>
              <text:p text:style-name="List_20_1_Content"> <text:span text:style-name="Strong_20_Emphasis">Start date</text:span>: a kedvezmény számítás kezdete, automatikusan a rögzítés időpontja.</text:p>
            </text:list-item>
            <text:list-item>
              <text:p text:style-name="List_20_1_Content_Last"> <text:span text:style-name="Strong_20_Emphasis">Set end date</text:span>: a checkbox kipipálása után megjelenik az <text:span text:style-name="Strong_20_Emphasis">End date</text:span> mező, ahol megadható a kedvezmény számítás vége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6.</text:span> <text:span text:style-name="Strong_20_Emphasis">Save</text:span>, <text:span text:style-name="Strong_20_Emphasis">Save discount</text:span> gombokra kattintva rögzíti a kedvezményt, ezután a boltban történő vásárláskor az automatikus kedvezmény levonásra kerül.</text:p>
        </text:list-item>
      </text:list>
      <text:p text:style-name="Text_20_body">A <text:a xlink:type="simple" xlink:href="https://doc.evir.hu/doku.php/evir:shopify:beallitas" text:style-name="Internet_20_link" text:visited-style-name="Visited_20_Internet_20_Link">Shopify webshop admin felület</text:a>én rögzített kedvezményeket nem szükséges az eVIR-ben is rögzíteni, csak egy darab <text:a xlink:type="simple" xlink:href="https://doc.evir.hu/doku.php/evir:torzsadatok:cikktorzs:engedmeny_szolgaltatas" text:style-name="Internet_20_link" text:visited-style-name="Visited_20_Internet_20_Link">engedmény a végösszegből speciális szolgáltatás</text:a> szükséges a <text:a xlink:type="simple" xlink:href="https://doc.evir.hu/doku.php/evir:webshop_connector:beallitas:szolgaltatasok" text:style-name="Internet_20_link" text:visited-style-name="Visited_20_Internet_20_Link">webshop beállításban a kedvezmény cikkszám használat</text:a>ához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8::50:44</meta:creation-date>
    <dc:creator>Generated</dc:creator>
    <dc:date>2026-08-31T08::50:44</dc:date>
    <dc:language>en-US</dc:language>
    <meta:editing-cycles>1</meta:editing-cycles>
    <meta:editing-duration>PT0S</meta:editing-duration>
    <dc:title>evir:shopify:shopify_termek_kedvezmeny</dc:title>
  </office:meta>
</office:document-meta>
</file>