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6bea1d924156a7cf510b69ff3fd1d3c.png"/>
  <manifest:file-entry manifest:media-type="image/png" manifest:full-path="Pictures/8244a2d78aacda91895ec222481a5b5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hopify:variansok"/><text:bookmark-start text:name="__RefHeading___varians_kezeles_a_shopify_webshopon_1"/><text:bookmark-start text:name="varians_kezeles_a_shopify_webshopon"/>Variáns kezelés a Shopify webshopon<text:bookmark-end text:name="__RefHeading___varians_kezeles_a_shopify_webshopon_1"/><text:bookmark-end text:name="varians_kezeles_a_shopify_webshopon"/></text:h>
      <text:p text:style-name="Text_20_body"> Ez a leírás a <text:span text:style-name="Strong_20_Emphasis"><text:a xlink:type="simple" xlink:href="https://doc.evir.hu/doku.php/evir:shopify:altalanos" text:style-name="Internet_20_link" text:visited-style-name="Visited_20_Internet_20_Link">Shopify</text:a></text:span> webshopra vonatkozik. A variánsmodell webshoptípusonként különbözik, az áttekintés és a többi webshop leírása: <text:span text:style-name="Strong_20_Emphasis"><text:a xlink:type="simple" xlink:href="https://doc.evir.hu/doku.php/evir:webshop_connector:variansok" text:style-name="Internet_20_link" text:visited-style-name="Visited_20_Internet_20_Link">Variáns kezelés a külső webshopokban</text:a></text:span>.</text:p>
      <text:p text:style-name="Text_20_body">A „variant option„ a Shopify-ban a termék különböző tulajdonságaira utal, amelyek alapján variánsokat hozhatunk létre. <text:line-break/>
Például, ha kockát árulunk, akkor a variáns opciók lehetnek a szín (pl. piros, kék, fekete), méret (pl. S, M, L, XL) és anyag (pl. puhafa, keményfa, diófa). Ezek a „variant option” adatok definiálják a termék variánsainak egyedi kombinációit, így a vásárlók könnyen kiválaszthatják a kívánt színű, méretű és anyagú kockát.</text:p>
      <text:p text:style-name="Text_20_body">A Shopify <text:span text:style-name="Strong_20_Emphasis">három</text:span> variant option-t engedélyez egy terméknél, és minden variáns egyedi SKU-val (Stock Keeping Unit, az eVIR-ben a cikkszámot jelenti) és árral rendelkezhet. Az eVIR-ben a variáns egy <text:span text:style-name="Strong_20_Emphasis">külön termékként</text:span> kerül rögzítésre, majd ezt állítjuk be egy másik termék variánsaként.</text:p>
      <text:h text:style-name="Heading_20_3" text:outline-level="3"><text:bookmark-start text:name="__RefHeading___fogalmak_2"/><text:bookmark-start text:name="fogalmak"/>Fogalmak<text:bookmark-end text:name="__RefHeading___fogalmak_2"/><text:bookmark-end text:name="fogalmak"/></text:h>
      <text:p text:style-name="Text_20_body"><draw:frame draw:style-name="mediaright" draw:name="0" text:anchor-type="paragraph" draw:z-index="0" svg:width="18.520833333333cm" style:rel-width="100%" svg:height="32.954564280981cm" style:rel-height="scale"><draw:image xlink:href="Pictures/36bea1d924156a7cf510b69ff3fd1d3c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Shopify fő termék</text:span> <text:line-break/>eVIR-be rögzített <text:a xlink:type="simple" xlink:href="https://doc.evir.hu/doku.php/evir:torzsadatok:cikktorzs:termekek" text:style-name="Internet_20_link" text:visited-style-name="Visited_20_Internet_20_Link">termék</text:a>, amely alatt a Shopify-on a variánsok megjelennek.</text:p>
          <text:list text:style-name="List_20_1">
            <text:list-item>
              <text:p text:style-name="List_20_1_Content"> Csak készleten lévő <text:a xlink:type="simple" xlink:href="https://doc.evir.hu/doku.php/evir:webshop:webshop_cikk_lathatosag" text:style-name="Internet_20_link" text:visited-style-name="Visited_20_Internet_20_Link">webshop beállítású termék</text:a> lesz elérhető a webshopon.</text:p>
            </text:list-item>
          </text:list>
        </text:list-item>
        <text:list-item>
          <text:p text:style-name="List_20_1_Content"> <text:span text:style-name="Strong_20_Emphasis">Shopify termék variánsa</text:span> <text:line-break/>Szintén eVIR-be rögzített termék; a Shopify felületen a tulajdonságok által meghatározott változata a fő terméknek. <text:line-break/><text:span text:style-name="Emphasis">Elvárások a variáns termékkel szemben:</text:span> </text:p>
          <text:list text:style-name="List_20_1">
            <text:list-item>
              <text:p text:style-name="List_20_1_Content"> A fő termékkel megegyező <text:a xlink:type="simple" xlink:href="https://doc.evir.hu/doku.php/evir:torzsadatok:cikktorzs:cikk_kategoria_adatai" text:style-name="Internet_20_link" text:visited-style-name="Visited_20_Internet_20_Link">cikk kategóriába</text:a> kell tartozzon.</text:p>
            </text:list-item>
            <text:list-item>
              <text:p text:style-name="List_20_1_Content"> Önálló termékként nem lett webshopba szinkronizálva.</text:p>
            </text:list-item>
            <text:list-item>
              <text:p text:style-name="List_20_1_Content"> Legyen <text:a xlink:type="simple" xlink:href="https://doc.evir.hu/doku.php/evir:raktar:raktar_bevetelezes" text:style-name="Internet_20_link" text:visited-style-name="Visited_20_Internet_20_Link">raktárkészleten</text:a>:</text:p>
              <text:list text:style-name="List_20_1">
                <text:list-item>
                  <text:p text:style-name="List_20_1_Content"> Csak készleten lévő <text:a xlink:type="simple" xlink:href="https://doc.evir.hu/doku.php/evir:webshop:webshop_cikk_lathatosag" text:style-name="Internet_20_link" text:visited-style-name="Visited_20_Internet_20_Link">webshop beállítású variáns termék</text:a> lesz elérhető a webshopon.</text:p>
                </text:list-item>
                <text:list-item>
                  <text:p text:style-name="List_20_1_Content"> A készlet fel legyen <text:a xlink:type="simple" xlink:href="https://doc.evir.hu/doku.php/evir:webshop_connector:szinkronizalasok" text:style-name="Internet_20_link" text:visited-style-name="Visited_20_Internet_20_Link">szinkronizálva a webshopra</text:a>.</text:p>
                </text:list-item>
              </text:list>
            </text:list-item>
            <text:list-item>
              <text:p text:style-name="List_20_1_Content"> <text:span text:style-name=""/> Ezeket az elvárásokat a program <text:span text:style-name="Strong_20_Emphasis">nem ellenőrzi</text:span> - a variáns felvételekor csak azt vizsgálja, hogy a cikkszám létezik-e és nincs-e már a listában. Hibás beállításnál nem hibaüzenet, hanem hibás webshop-tartalom lesz a következmény.</text:p>
            </text:list-item>
          </text:list>
        </text:list-item>
        <text:list-item>
          <text:p text:style-name="List_20_1_Content"> <text:span text:style-name="Strong_20_Emphasis">„Variant options„</text:span> <text:line-break/>Az eVIR <text:a xlink:type="simple" xlink:href="https://doc.evir.hu/doku.php/evir:torzsadatok:cikktorzs:cikk_tulajdonsagok" text:style-name="Internet_20_link" text:visited-style-name="Visited_20_Internet_20_Link">cikk tulajdonságok</text:a> (pl. szín, méret, anyag).</text:p>
          <text:list text:style-name="List_20_1">
            <text:list-item>
              <text:p text:style-name="List_20_1_Content"> <text:span text:style-name=""/> A Shopify-on megjelenő <text:span text:style-name="Strong_20_Emphasis">option neve az eVIR cikk tulajdonság neve</text:span> lesz, az option <text:span text:style-name="Strong_20_Emphasis">értéke</text:span> pedig a terméknél/variánsnál megadott tulajdonság érték.</text:p>
            </text:list-item>
            <text:list-item>
              <text:p text:style-name="List_20_1_Content">  A Shopify admin felületén a fő termék adatlapjának alsó részén a <text:span text:style-name="Source_20_Text">Variants</text:span> területen a variánsok listázása a <text:span text:style-name="Emphasis">Group by (eVIR cikk tulajdonság)</text:span> legördülőben meghatározott cikk tulajdonság szerint történik, így cikk tulajdonságonként jeleníti meg a variánsokat. Ebben a listában a fő termék is szerepel.</text:p>
            </text:list-item>
          </text:list>
        </text:list-item>
        <text:list-item>
          <text:p text:style-name="List_20_1_Content_Last"> <text:span text:style-name=""/> <text:span text:style-name="Strong_20_Emphasis">A variánskezelés csak két szinten működik:</text:span> egy variánsnak nem lehet variánsa. A program azt a cikket tekinti fő terméknek, amelyik nem szerepel más cikk variánsaként.</text:p>
        </text:list-item>
      </text:list>
      <text:h text:style-name="Heading_20_3" text:outline-level="3"><text:bookmark-start text:name="__RefHeading___egyszeri_beallitasok_3"/><text:bookmark-start text:name="egyszeri_beallitasok"/>1. Egyszeri beállítások<text:bookmark-end text:name="__RefHeading___egyszeri_beallitasok_3"/><text:bookmark-end text:name="egyszeri_beallitasok"/></text:h>
      <text:p text:style-name="Text_20_body">Ezeket a beállításokat webshoponként egyszer kell elvégezni.</text:p>
      <text:list text:style-name="Numbering_20_1" text:continue-numbering="false">
        <text:list-item>
          <text:p text:style-name="Numbering_20_1_Content_First"> <text:span text:style-name="Strong_20_Emphasis">Variánskezelés bekapcsolása</text:span> <text:line-break/>A <text:span text:style-name="Strong_20_Emphasis"><text:span text:style-name="Source_20_Text"><text:a xlink:type="simple" xlink:href="https://doc.evir.hu/doku.php/evir:webshop_connector:webshop_connector_menu" text:style-name="Internet_20_link" text:visited-style-name="Visited_20_Internet_20_Link">Webshop connector</text:a> → Beállítás → <text:a xlink:type="simple" xlink:href="https://doc.evir.hu/doku.php/evir:webshop_connector:beallitas:webshopok" text:style-name="Internet_20_link" text:visited-style-name="Visited_20_Internet_20_Link">Webshopok</text:a></text:span></text:span> menüpont alatt a <text:span text:style-name="Strong_20_Emphasis"><text:a xlink:type="simple" xlink:href="https://doc.evir.hu/doku.php/evir:webshop_connector:beallitas:shopify_termek" text:style-name="Internet_20_link" text:visited-style-name="Visited_20_Internet_20_Link">Termék</text:a></text:span> területen a <text:span text:style-name="Strong_20_Emphasis">Variánsok</text:span> mezőben a <text:span text:style-name="Emphasis"><text:span text:style-name="Strong_20_Emphasis">Variánsok kezelése</text:span></text:span> opció választása. <text:line-break/><text:line-break/></text:p>
        </text:list-item>
        <text:list-item>
          <text:p text:style-name="Numbering_20_1_Content"> <text:span text:style-name="Strong_20_Emphasis">Cikk tulajdonságok rögzítése</text:span> <text:line-break/>A <text:span text:style-name="Strong_20_Emphasis"><text:span text:style-name="Source_20_Text">Törzsadatok → Cikkszámok → <text:a xlink:type="simple" xlink:href="https://doc.evir.hu/doku.php/evir:torzsadatok:cikktorzs:cikk_tulajdonsagok" text:style-name="Internet_20_link" text:visited-style-name="Visited_20_Internet_20_Link">Cikk tulajdonságok</text:a> → <text:a xlink:type="simple" xlink:href="https://doc.evir.hu/doku.php/evir:torzsadatok:cikktorzs:cikk_tulajdonsag_adatai" text:style-name="Internet_20_link" text:visited-style-name="Visited_20_Internet_20_Link">Új cikk tulajdonság</text:a></text:span></text:span> menüpont alatt rögzíteni kell az eVIR cikk tulajdonságot (pl. szín, méret, anyag). <text:line-break/> Az eVIR-ben rögzített cikk tulajdonságok (pl. szín, méret, anyag) megfeleltethetők a Shopify „variant option” adatainak.</text:p>
          <text:list text:style-name="List_20_1">
            <text:list-item>
              <text:p text:style-name="List_20_1_Content"> A <text:span text:style-name="Strong_20_Emphasis"><text:span text:style-name="Source_20_Text"><text:a xlink:type="simple" xlink:href="https://doc.evir.hu/doku.php/evir:webshop:cikk_tulajdonsag_beallitasai" text:style-name="Internet_20_link" text:visited-style-name="Visited_20_Internet_20_Link">Webshop_neve... webshop beállítás</text:a></text:span></text:span> mezőben olyan opciót kell választani, amelyik a szinkron beállításoknál is használhatóvá teszi a tulajdonságot:</text:p>
              <text:list text:style-name="List_20_1">
                <text:list-item>
                  <text:p text:style-name="List_20_1_Content"> <text:span text:style-name="Strong_20_Emphasis"><text:span text:style-name="Source_20_Text">Használva van a webshopban és a szinkron beállításoknál</text:span></text:span> (a tulajdonság a webshopra is kikerül),</text:p>
                </text:list-item>
                <text:list-item>
                  <text:p text:style-name="List_20_1_Content"> <text:span text:style-name="Strong_20_Emphasis"><text:span text:style-name="Source_20_Text">Használva van a szinkron beállításoknál</text:span></text:span> (csak a szinkron beállításban választható, a webshopra nem kerül ki),</text:p>
                </text:list-item>
                <text:list-item>
                  <text:p text:style-name="List_20_1_Content"> <text:span text:style-name="Strong_20_Emphasis"><text:span text:style-name="Source_20_Text">Használva van a webshopban és a szinkron beállításoknál régi beállítás szerint</text:span></text:span>.</text:p>
                </text:list-item>
              </text:list>
            </text:list-item>
            <text:list-item>
              <text:p text:style-name="List_20_1_Content"> <text:span text:style-name=""/> Ha a tulajdonságnál <text:span text:style-name="Emphasis">Nem látszik a webshopban</text:span> vagy <text:span text:style-name="Emphasis">Használva van a webshopban</text:span> beállítás van, akkor a következő pont legördülőjében <text:span text:style-name="Strong_20_Emphasis">nem fog megjelenni</text:span>. <text:line-break/><text:line-break/></text:p>
            </text:list-item>
          </text:list>
        </text:list-item>
        <text:list-item>
          <text:p text:style-name="Numbering_20_1_Content"> <text:span text:style-name="Strong_20_Emphasis">A variáns option-ök megfeleltetése</text:span> <text:line-break/>A <text:span text:style-name="Strong_20_Emphasis"><text:span text:style-name="Source_20_Text"><text:a xlink:type="simple" xlink:href="https://doc.evir.hu/doku.php/evir:webshop_connector:webshop_connector_menu" text:style-name="Internet_20_link" text:visited-style-name="Visited_20_Internet_20_Link">Webshop connector</text:a> → Beállítás → <text:a xlink:type="simple" xlink:href="https://doc.evir.hu/doku.php/evir:webshop_connector:beallitas:szinkron" text:style-name="Internet_20_link" text:visited-style-name="Visited_20_Internet_20_Link">Szinkron</text:a></text:span></text:span> menüpont alatt az <text:span text:style-name="Strong_20_Emphasis">1/2/3. variáns tulajdonság szinkronizálása</text:span> mezőben kiválasztjuk, melyik eVIR cikk tulajdonság melyik Shopify „variant option„-nek feleljen meg. <text:line-break/> Ha kezelünk variánsokat, akkor legalább az elsőt be kell állítani.</text:p>
          <text:list text:style-name="List_20_1">
            <text:list-item>
              <text:p text:style-name="List_20_1_Content"> Például:</text:p>
              <text:list text:style-name="List_20_1">
                <text:list-item>
                  <text:p text:style-name="List_20_1_Content"> <text:span text:style-name="Source_20_Text">1. variant option = szín</text:span> eVIR cikk tulajdonság,</text:p>
                </text:list-item>
                <text:list-item>
                  <text:p text:style-name="List_20_1_Content"> <text:span text:style-name="Source_20_Text">2. variant option = méret</text:span> eVIR cikk tulajdonság,</text:p>
                </text:list-item>
                <text:list-item>
                  <text:p text:style-name="List_20_1_Content"> <text:span text:style-name="Source_20_Text">3. variant option = anyag</text:span> eVIR cikk tulajdonság. <text:line-break/><text:line-break/></text:p>
                </text:list-item>
              </text:list>
            </text:list-item>
          </text:list>
        </text:list-item>
        <text:list-item>
          <text:p text:style-name="Numbering_20_1_Content"> <text:span text:style-name="Strong_20_Emphasis">Cikk kategória beállítása</text:span> <text:line-break/>A <text:span text:style-name="Strong_20_Emphasis"><text:span text:style-name="Source_20_Text">Törzsadatok → Cikkszámok → <text:a xlink:type="simple" xlink:href="https://doc.evir.hu/doku.php/evir:torzsadatok:cikktorzs:cikk_kategoriak" text:style-name="Internet_20_link" text:visited-style-name="Visited_20_Internet_20_Link">Cikk kategóriák</text:a> → Cikk kategóriák listája</text:span></text:span> menüpont alatt ki kell választani a termék cikk kategóriáját.</text:p>
          <text:list text:style-name="List_20_1">
            <text:list-item>
              <text:p text:style-name="List_20_1_Content"> A <text:span text:style-name="Source_20_Text"><text:span text:style-name="Strong_20_Emphasis">Cikk tulajdonságok</text:span></text:span> területen a <text:span text:style-name="Source_20_Text">Tulajdonság</text:span> mezőben kiválasztani a megfelelő tulajdonságokat (pl. szín, méret, anyag). <text:line-break/><text:line-break/></text:p>
            </text:list-item>
          </text:list>
        </text:list-item>
        <text:list-item>
          <text:p text:style-name="Numbering_20_1_Content_Last"> <text:span text:style-name="Strong_20_Emphasis">Sales Channel ID megadása</text:span> <text:span text:style-name="Emphasis">(javasolt)</text:span> <text:line-break/>A <text:span text:style-name="Strong_20_Emphasis"><text:a xlink:type="simple" xlink:href="https://doc.evir.hu/doku.php/evir:webshop_connector:beallitas:shopify_termek" text:style-name="Internet_20_link" text:visited-style-name="Visited_20_Internet_20_Link">Termék</text:a></text:span> területen a <text:span text:style-name="Strong_20_Emphasis">Sales Channel ID</text:span> mező kitöltésével a program az újonnan létrehozott termékeket automatikusan közzéteszi a megadott értékesítési csatornán, így nem kell utólag kézzel elvégezni (lásd a 3. szakasz 1. pontját).</text:p>
        </text:list-item>
      </text:list>
      <text:p text:style-name="Horizontal_20_Line"/>
      <text:p text:style-name="Text_20_body"><draw:frame draw:style-name="mediaright" draw:name="1" text:anchor-type="paragraph" draw:z-index="1" svg:width="18.520833333333cm" style:rel-width="100%" svg:height="14.702510626993cm" style:rel-height="scale"><draw:image xlink:href="Pictures/8244a2d78aacda91895ec222481a5b51.png" xlink:type="simple" xlink:show="embed" xlink:actuate="onLoad"/></draw:frame></text:p>
      <text:h text:style-name="Heading_20_3" text:outline-level="3"><text:bookmark-start text:name="__RefHeading___termekek_roegzitese_4"/><text:bookmark-start text:name="termekek_roegzitese"/>2. Termékek rögzítése<text:bookmark-end text:name="__RefHeading___termekek_roegzitese_4"/><text:bookmark-end text:name="termekek_roegzitese"/></text:h>
      <text:list text:style-name="Numbering_20_1" text:continue-numbering="false">
        <text:list-item>
          <text:p text:style-name="Numbering_20_1_Content_First"> <text:span text:style-name="Strong_20_Emphasis">Fő termék beállítása</text:span> <text:line-break/>A <text:span text:style-name="Source_20_Text">Törzsadatok → Cikkszámok → Terméklista</text:span> menüpont alatt lehet kiválasztani a <text:a xlink:type="simple" xlink:href="https://doc.evir.hu/doku.php/evir:torzsadatok:cikktorzs:termekek" text:style-name="Internet_20_link" text:visited-style-name="Visited_20_Internet_20_Link">termék</text:a>et, amelyhez a variánsokat állítjuk be.</text:p>
          <text:list text:style-name="Numbering_20_1">
            <text:list-item>
              <text:p text:style-name="Numbering_20_1_Content"> A módosító űrlapon a <text:span text:style-name="Source_20_Text"><text:span text:style-name="Emphasis">Webshop_neve…</text:span> <text:a xlink:type="simple" xlink:href="https://doc.evir.hu/doku.php/evir:webshop:webshop_cikk_lathatosag" text:style-name="Internet_20_link" text:visited-style-name="Visited_20_Internet_20_Link">webshop beállítás</text:a></text:span> mezőben kiválasztani a <text:span text:style-name="Source_20_Text">Csak készleten lévő</text:span> opciót.</text:p>
            </text:list-item>
            <text:list-item>
              <text:p text:style-name="Numbering_20_1_Content"> Az űrlap tetején a <text:span text:style-name="Source_20_Text">Cikk tulajdonságok</text:span> gombra kattintva megjelenik a <text:a xlink:type="simple" xlink:href="https://doc.evir.hu/doku.php/evir:webshop:webshop_cikk_tulajdonsagok" text:style-name="Internet_20_link" text:visited-style-name="Visited_20_Internet_20_Link">webshop tulajdonságok szerkesztése</text:a> űrlap.</text:p>
              <text:list text:style-name="List_20_1">
                <text:list-item>
                  <text:p text:style-name="List_20_1_Content"> A <text:span text:style-name="Source_20_Text">Tulajdonságok</text:span> területen értéket adhatunk a kategóriához beállított cikk tulajdonságoknak. <text:line-break/>Például a <text:span text:style-name="Emphasis">Piros-S-puhafa kocka</text:span>: cikkszám/SKU = TERMEK_123, szín = piros, méret = S, anyag = puhafa. <text:line-break/><text:span text:style-name=""/> Ha értéket adunk egy tulajdonságnak, akkor az a variánsoknál is értéket kell kapjon!</text:p>
                </text:list-item>
              </text:list>
            </text:list-item>
            <text:list-item>
              <text:p text:style-name="Numbering_20_1_Content"> Az űrlap alján a <text:span text:style-name="Source_20_Text">Variáns cikkek</text:span> területen egyenként kiválasztjuk és hozzáadjuk a Shopify-ba variánsként feltöltendő termékeket. <text:line-break/>Például: <text:span text:style-name="Emphasis">Kék-S-puhafa kocka/TERMEK_124, Zöld-XL-keményfa kocka/TERMEK_125, Kék-XL-diófa kocka/TERMEK_126</text:span></text:p>
            </text:list-item>
            <text:list-item>
              <text:p text:style-name="Numbering_20_1_Content"> Elmentjük a módosításokat. <text:line-break/><text:line-break/></text:p>
            </text:list-item>
          </text:list>
        </text:list-item>
        <text:list-item>
          <text:p text:style-name="Numbering_20_1_Content"> <text:span text:style-name="Strong_20_Emphasis">Variáns termékek beállítása</text:span> <text:line-break/><text:span text:style-name=""/> A variáns az eVIR-ben termék, a Shopify felületen a tulajdonságok által meghatározott változata a fő terméknek. <text:line-break/>Az előzőeket ugyanúgy elvégezzük a variáns terméknél is - a <text:span text:style-name="Source_20_Text">Variáns cikkek</text:span> terület kitöltése nélkül.</text:p>
          <text:list text:style-name="List_20_1">
            <text:list-item>
              <text:p text:style-name="List_20_1_Content"> A különbség, hogy a <text:span text:style-name="Source_20_Text"><text:a xlink:type="simple" xlink:href="https://doc.evir.hu/doku.php/evir:webshop:webshop_cikk_tulajdonsagok" text:style-name="Internet_20_link" text:visited-style-name="Visited_20_Internet_20_Link">Tulajdonságok</text:a></text:span> területen különböző értéket adunk a kategóriához beállított cikk tulajdonságoknak.</text:p>
              <text:list text:style-name="List_20_1">
                <text:list-item>
                  <text:p text:style-name="List_20_1_Content"> Például <text:span text:style-name="Emphasis">Piros-S-puhafa kocka/TERMEK_123</text:span> variáns termékeinek cikk tulajdonság értékei:</text:p>
                  <text:list text:style-name="List_20_1">
                    <text:list-item>
                      <text:p text:style-name="List_20_1_Content"> <text:span text:style-name="Emphasis">Kék-S-puhafa kocka:</text:span> cikkszám/SKU = TERMEK_124, szín = kék, méret = S, anyag = puhafa;</text:p>
                    </text:list-item>
                    <text:list-item>
                      <text:p text:style-name="List_20_1_Content"> <text:span text:style-name="Emphasis">Zöld-XL-keményfa kocka:</text:span> cikkszám/SKU = TERMEK_125, szín = zöld, méret = XL, anyag = keményfa;</text:p>
                    </text:list-item>
                    <text:list-item>
                      <text:p text:style-name="List_20_1_Content"> <text:span text:style-name="Emphasis">Kék-XL-diófa kocka:</text:span> cikkszám/SKU = TERMEK_126, szín = kék, méret = XL, anyag = diófa.</text:p>
                    </text:list-item>
                  </text:list>
                </text:list-item>
              </text:list>
            </text:list-item>
            <text:list-item>
              <text:p text:style-name="List_20_1_Content_Last"> A variánsok tulajdonság kombinációit termékenként szükséges rögzíteni az eVIR-ben. A Shopify a cikkszám/SKU alapján jeleníti meg a variánsokat a fő termék megnevezése alatt.</text:p>
            </text:list-item>
          </text:list>
        </text:list-item>
      </text:list>
      <text:h text:style-name="Heading_20_3" text:outline-level="3"><text:bookmark-start text:name="__RefHeading___feltoeltes_a_webshopba_5"/><text:bookmark-start text:name="feltoeltes_a_webshopba"/>3. Feltöltés a webshopba<text:bookmark-end text:name="__RefHeading___feltoeltes_a_webshopba_5"/><text:bookmark-end text:name="feltoeltes_a_webshopba"/></text:h>
      <text:list text:style-name="Numbering_20_1" text:continue-numbering="false">
        <text:list-item>
          <text:p text:style-name="Numbering_20_1_Content_First"> <text:span text:style-name="Strong_20_Emphasis">Cikkek szinkronizálása</text:span> <text:line-break/>A <text:span text:style-name="Strong_20_Emphasis"><text:span text:style-name="Source_20_Text"><text:a xlink:type="simple" xlink:href="https://doc.evir.hu/doku.php/evir:webshop_connector:webshop_connector_menu" text:style-name="Internet_20_link" text:visited-style-name="Visited_20_Internet_20_Link">Webshop connector</text:a> → <text:a xlink:type="simple" xlink:href="https://doc.evir.hu/doku.php/evir:webshop_connector:szinkronizalasok" text:style-name="Internet_20_link" text:visited-style-name="Visited_20_Internet_20_Link">Szinkronizálások</text:a> → Cikk szinkronizálása</text:span></text:span> menüpont alatt. <text:line-break/> Ezen a ponton a Shopify webshop vásárlói felületén már látszik a termék és a variánsok is, de ha még nincsenek készleten, akkor nem lehet kosárba rakni őket.</text:p>
          <text:list text:style-name="List_20_1">
            <text:list-item>
              <text:p text:style-name="List_20_1_Content"> Ha a termék nem látszik a vásárlói felületen, akkor nincs közzétéve az értékesítési csatornán. Megoldás:</text:p>
              <text:list text:style-name="List_20_1">
                <text:list-item>
                  <text:p text:style-name="List_20_1_Content"> a <text:span text:style-name="Strong_20_Emphasis">Sales Channel ID</text:span> beállítása a webshop <text:a xlink:type="simple" xlink:href="https://doc.evir.hu/doku.php/evir:webshop_connector:beallitas:shopify_termek" text:style-name="Internet_20_link" text:visited-style-name="Visited_20_Internet_20_Link">Termék</text:a> beállításai között - ez az ezután <text:span text:style-name="Strong_20_Emphasis">létrejövő</text:span> termékeket automatikusan közzéteszi;</text:p>
                </text:list-item>
                <text:list-item>
                  <text:p text:style-name="List_20_1_Content"> a már felküldött termékeknél <text:a xlink:type="simple" xlink:href="https://doc.evir.hu/doku.php/evir:shopify:cikkek_kozzetetele" text:style-name="Internet_20_link" text:visited-style-name="Visited_20_Internet_20_Link">közzététel a Shopify admin felületén</text:a> (egyenként vagy tömegesen). <text:line-break/><text:line-break/></text:p>
                </text:list-item>
              </text:list>
            </text:list-item>
          </text:list>
        </text:list-item>
        <text:list-item>
          <text:p text:style-name="Numbering_20_1_Content"> <text:span text:style-name="Strong_20_Emphasis">Képek szinkronizálása</text:span> <text:line-break/>A <text:span text:style-name="Strong_20_Emphasis"><text:span text:style-name="Source_20_Text">Webshop connector → <text:a xlink:type="simple" xlink:href="https://doc.evir.hu/doku.php/evir:webshop_connector:szinkronizalasok" text:style-name="Internet_20_link" text:visited-style-name="Visited_20_Internet_20_Link">Szinkronizálások</text:a> → Képek szinkronizálása</text:span></text:span> menüpont alatt a <text:a xlink:type="simple" xlink:href="https://doc.evir.hu/doku.php/evir:webshop:webshop_cikk_kepek" text:style-name="Internet_20_link" text:visited-style-name="Visited_20_Internet_20_Link">cikkekhez rögzített képek</text:a>et lehet a webshopba szinkronizálni. <text:line-break/><text:line-break/></text:p>
        </text:list-item>
        <text:list-item>
          <text:p text:style-name="Numbering_20_1_Content"> <text:span text:style-name="Strong_20_Emphasis">Készlet rögzítése</text:span> <text:line-break/>A <text:span text:style-name="Strong_20_Emphasis"><text:span text:style-name="Source_20_Text">Raktár → <text:a xlink:type="simple" xlink:href="https://doc.evir.hu/doku.php/evir:raktar:raktar_bevetelezes" text:style-name="Internet_20_link" text:visited-style-name="Visited_20_Internet_20_Link">Bevételezés számláról</text:a></text:span></text:span> menüpont alatt a termékek raktári készletének rögzítése. <text:line-break/><text:line-break/></text:p>
        </text:list-item>
        <text:list-item>
          <text:p text:style-name="Numbering_20_1_Content_Last"> <text:span text:style-name="Strong_20_Emphasis">Készlet szinkronizálása</text:span> <text:line-break/>A <text:span text:style-name="Strong_20_Emphasis"><text:span text:style-name="Source_20_Text">Webshop connector → Szinkronizálások → Készlet szinkronizálása</text:span></text:span> menüpont alatt a raktárkészlet adatok feltöltése a webshopba.</text:p>
        </text:list-item>
      </text:list>
      <text:h text:style-name="Heading_20_3" text:outline-level="3"><text:bookmark-start text:name="__RefHeading___gyakori_hibak_6"/><text:bookmark-start text:name="gyakori_hibak"/>Gyakori hibák<text:bookmark-end text:name="__RefHeading___gyakori_hibak_6"/><text:bookmark-end text:name="gyakori_hibak"/></text:h>
      <text:list text:style-name="List_20_1" text:continue-numbering="false">
        <text:list-item>
          <text:p text:style-name="List_20_1_Content_First"> <text:span text:style-name="Strong_20_Emphasis">A variáns egyáltalán nem jelenik meg a webshopon</text:span> <text:line-break/>A variáns termék akkor kerül a fő termék alá, ha <text:span text:style-name="Strong_20_Emphasis">neki magának is van webshop beállítása</text:span>. Ha a variáns terméknél a <text:span text:style-name="Source_20_Text"><text:span text:style-name="Emphasis">Webshop_neve…</text:span> webshop beállítás</text:span> mező üres, akkor a variáns se önálló termékként, se variánsként nem kerül fel - <text:span text:style-name="Strong_20_Emphasis">hibajelzés nélkül</text:span>.</text:p>
        </text:list-item>
        <text:list-item>
          <text:p text:style-name="List_20_1_Content"> <text:span text:style-name="Strong_20_Emphasis">A cikk tulajdonság nem választható ki a szinkron beállításban</text:span> <text:line-break/>A tulajdonság <text:span text:style-name="Source_20_Text">webshop beállítás</text:span> mezőjében a szinkron beállításoknál is használható opciót kell választani (lásd 1. szakasz 2. pontja).</text:p>
        </text:list-item>
        <text:list-item>
          <text:p text:style-name="List_20_1_Content"> <text:span text:style-name="Strong_20_Emphasis">A Shopify-on nem a várt sorrendben jelennek meg az option-ök</text:span> <text:line-break/>Ha egy option-slot egyetlen terméknél/variánsnál sem kap értéket, akkor kimarad, és a mögötte lévő slot lép a helyére.</text:p>
        </text:list-item>
        <text:list-item>
          <text:p text:style-name="List_20_1_Content"> <text:span text:style-name="Strong_20_Emphasis">Egy variáns hiányos</text:span> <text:line-break/>Ha egy variánsnál nincs kitöltve a megfeleltetett cikk tulajdonság, akkor ahhoz a variánshoz nem kerül option érték.</text:p>
        </text:list-item>
        <text:list-item>
          <text:p text:style-name="List_20_1_Content_Last"> <text:span text:style-name="Strong_20_Emphasis">A fő termék akkor is újraszinkronizálódik, ha csak egy variánsa módosult</text:span> <text:line-break/>Ez normális működés: a szinkron a módosult variánsok fő termékét is felveszi a feldolgozandó termékek közé, és a fő terméket a variánsaival együtt küldi fel.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webshop_connector:variansok" text:style-name="Internet_20_link" text:visited-style-name="Visited_20_Internet_20_Link">Variáns kezelés a külső webshopokban</text:a></text:p>
        </text:list-item>
        <text:list-item>
          <text:p text:style-name="List_20_1_Content"> <text:a xlink:type="simple" xlink:href="https://doc.evir.hu/doku.php/evir:webshop_connector:beallitas:shopify_termek" text:style-name="Internet_20_link" text:visited-style-name="Visited_20_Internet_20_Link">Shopify beállítás: Termék</text:a></text:p>
        </text:list-item>
        <text:list-item>
          <text:p text:style-name="List_20_1_Content"> <text:a xlink:type="simple" xlink:href="https://doc.evir.hu/doku.php/evir:webshop_connector:beallitas:egyedi_szinkron_beallitas" text:style-name="Internet_20_link" text:visited-style-name="Visited_20_Internet_20_Link">Egyedi szinkron beállítás</text:a></text:p>
        </text:list-item>
        <text:list-item>
          <text:p text:style-name="List_20_1_Content"> <text:a xlink:type="simple" xlink:href="https://doc.evir.hu/doku.php/evir:webshop:webshop_cikk_tulajdonsagok" text:style-name="Internet_20_link" text:visited-style-name="Visited_20_Internet_20_Link">Webshop cikk tulajdonságok</text:a></text:p>
        </text:list-item>
        <text:list-item>
          <text:p text:style-name="List_20_1_Content"> <text:a xlink:type="simple" xlink:href="https://doc.evir.hu/doku.php/evir:webshop:cikk_tulajdonsag_beallitasai" text:style-name="Internet_20_link" text:visited-style-name="Visited_20_Internet_20_Link">Cikk tulajdonság webshop beállításai</text:a></text:p>
        </text:list-item>
        <text:list-item>
          <text:p text:style-name="List_20_1_Content"> <text:a xlink:type="simple" xlink:href="https://doc.evir.hu/doku.php/evir:shopify:cikkek_kozzetetele" text:style-name="Internet_20_link" text:visited-style-name="Visited_20_Internet_20_Link">Cikkek közzététele a Shopify webshopon</text:a></text:p>
        </text:list-item>
        <text:list-item>
          <text:p text:style-name="List_20_1_Content_Last"> <text:a xlink:type="simple" xlink:href="https://doc.evir.hu/doku.php/evir:shopify:altalanos" text:style-name="Internet_20_link" text:visited-style-name="Visited_20_Internet_20_Link">Shopify általáno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07::53:14</meta:creation-date>
    <dc:creator>Generated</dc:creator>
    <dc:date>2026-09-08T07::53:14</dc:date>
    <dc:language>en-US</dc:language>
    <meta:editing-cycles>1</meta:editing-cycles>
    <meta:editing-duration>PT0S</meta:editing-duration>
    <dc:title>evir:shopify:variansok</dc:title>
  </office:meta>
</office:document-meta>
</file>