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hoprenter:variansok"/><text:bookmark-start text:name="__RefHeading___varians_kezeles_a_shoprenter_webshopon_1"/><text:bookmark-start text:name="varians_kezeles_a_shoprenter_webshopon"/>Variáns kezelés a Shoprenter webshopon<text:bookmark-end text:name="__RefHeading___varians_kezeles_a_shoprenter_webshopon_1"/><text:bookmark-end text:name="varians_kezeles_a_shoprenter_webshopon"/></text:h>
      <text:p text:style-name="Text_20_body"> Ez a leírás a <text:span text:style-name="Strong_20_Emphasis"><text:a xlink:type="simple" xlink:href="https://doc.evir.hu/doku.php/evir:shoprenter:altalanos" text:style-name="Internet_20_link" text:visited-style-name="Visited_20_Internet_20_Link">Shoprenter</text:a></text:span> webshopra vonatkozik. A variánsmodell webshoptípusonként különbözik, az áttekintés: <text:span text:style-name="Strong_20_Emphasis"><text:a xlink:type="simple" xlink:href="https://doc.evir.hu/doku.php/evir:webshop_connector:variansok" text:style-name="Internet_20_link" text:visited-style-name="Visited_20_Internet_20_Link">Variáns kezelés a külső webshopokban</text:a></text:span>.</text:p>
      <text:p text:style-name="Text_20_body">A Shoprenteren a variáns a webshopon is <text:span text:style-name="Strong_20_Emphasis">önálló termék</text:span>: saját cikkszámmal, saját árral és saját készlettel. A variáns termék a fő termékre hivatkozik, a vásárlói felületen megjelenő <text:span text:style-name="Strong_20_Emphasis">választót</text:span> pedig a termék <text:span text:style-name="Strong_20_Emphasis">termék típus</text:span>ának (<text:span text:style-name="Emphasis">product class</text:span>) variáns paraméterei adják.</text:p>
      <text:p text:style-name="Text_20_body">Ez két, egymástól független feltöltést jelent:</text:p>
      <text:list text:style-name="List_20_1" text:continue-numbering="false">
        <text:list-item>
          <text:p text:style-name="List_20_1_Content_First"> a <text:span text:style-name="Strong_20_Emphasis">termék típus</text:span> (az eVIR <text:a xlink:type="simple" xlink:href="https://doc.evir.hu/doku.php/evir:torzsadatok:cikktorzs:cikk_kategoriak" text:style-name="Internet_20_link" text:visited-style-name="Visited_20_Internet_20_Link">cikk kategóriájából</text:a>) hordozza, <text:span text:style-name="Strong_20_Emphasis">mely tulajdonságok</text:span> a választók,</text:p>
        </text:list-item>
        <text:list-item>
          <text:p text:style-name="List_20_1_Content_Last"> a <text:span text:style-name="Strong_20_Emphasis">termék</text:span> hordozza, hogy melyik fő termékhez tartozik, és mi az adott tulajdonság <text:span text:style-name="Strong_20_Emphasis">értéke</text:span>.</text:p>
        </text:list-item>
      </text:list>
      <text:p text:style-name="Text_20_body">Ha bármelyik hiányzik, a csoport nem működik a webshopon.</text:p>
      <text:h text:style-name="Heading_20_3" text:outline-level="3"><text:bookmark-start text:name="__RefHeading___fogalmak_2"/><text:bookmark-start text:name="fogalmak"/>Fogalmak<text:bookmark-end text:name="__RefHeading___fogalmak_2"/><text:bookmark-end text:name="fogalmak"/></text:h>
      <text:list text:style-name="List_20_1" text:continue-numbering="false">
        <text:list-item>
          <text:p text:style-name="List_20_1_Content_First"> <text:span text:style-name="Strong_20_Emphasis">Fő termék</text:span> <text:line-break/>eVIR-be rögzített <text:a xlink:type="simple" xlink:href="https://doc.evir.hu/doku.php/evir:torzsadatok:cikktorzs:termekek" text:style-name="Internet_20_link" text:visited-style-name="Visited_20_Internet_20_Link">termék</text:a>, amelyre a variánsok hivatkoznak.</text:p>
          <text:list text:style-name="List_20_1">
            <text:list-item>
              <text:p text:style-name="List_20_1_Content"> <text:span text:style-name=""/> A fő terméknek <text:span text:style-name="Strong_20_Emphasis">már fent kell lennie</text:span> a webshopon, amikor a variáns felkerül - a variáns a webshopon lévő fő termék azonosítójára hivatkozik.</text:p>
            </text:list-item>
          </text:list>
        </text:list-item>
        <text:list-item>
          <text:p text:style-name="List_20_1_Content"> <text:span text:style-name="Strong_20_Emphasis">Variáns termék</text:span> <text:line-break/>Szintén önálló eVIR termék, a fő termékkel megegyező <text:a xlink:type="simple" xlink:href="https://doc.evir.hu/doku.php/evir:torzsadatok:cikktorzs:cikk_kategoria_adatai" text:style-name="Internet_20_link" text:visited-style-name="Visited_20_Internet_20_Link">cikk kategóriában</text:a>, eltérő tulajdonság értékkel.</text:p>
          <text:list text:style-name="List_20_1">
            <text:list-item>
              <text:p text:style-name="List_20_1_Content"> <text:span text:style-name=""/> Egy variánsnak <text:span text:style-name="Strong_20_Emphasis">egy</text:span> fő terméke legyen. Ha többet rögzítünk, a szinkron egyet használ közülük.</text:p>
            </text:list-item>
            <text:list-item>
              <text:p text:style-name="List_20_1_Content"> <text:span text:style-name=""/> <text:span text:style-name="Strong_20_Emphasis">Nincs többszintű csoport:</text:span> egy variánsnak nem lehet variánsa.</text:p>
            </text:list-item>
          </text:list>
        </text:list-item>
        <text:list-item>
          <text:p text:style-name="List_20_1_Content"> <text:span text:style-name="Strong_20_Emphasis">Termék típus</text:span> <text:line-break/>Az eVIR cikk kategóriájából létrejövő <text:span text:style-name="Emphasis">product class</text:span>. Ez tartalmazza a kategóriához rendelt cikk tulajdonságokat, és ezen belül azt, hogy közülük melyik a <text:span text:style-name="Strong_20_Emphasis">variáns paraméter</text:span>.</text:p>
        </text:list-item>
        <text:list-item>
          <text:p text:style-name="List_20_1_Content"> <text:span text:style-name="Strong_20_Emphasis">Variáns paraméter</text:span> <text:line-break/>A választót adó cikk tulajdonság.</text:p>
          <text:list text:style-name="List_20_1">
            <text:list-item>
              <text:p text:style-name="List_20_1_Content"> <text:span text:style-name=""/> <text:span text:style-name="Strong_20_Emphasis">Termék típusonként legfeljebb kettő lehet.</text:span> Ha a szinkron beállításban mindhárom <text:span text:style-name="Emphasis">variáns tulajdonság</text:span> mező ki van töltve, a program a <text:span text:style-name="Strong_20_Emphasis">két legkisebb sorszámút</text:span> használja, a harmadik figyelmen kívül marad.</text:p>
            </text:list-item>
            <text:list-item>
              <text:p text:style-name="List_20_1_Content">  A variáns paraméterek a webshopon <text:span text:style-name="Strong_20_Emphasis">legördülő választóként</text:span> jelennek meg.</text:p>
            </text:list-item>
            <text:list-item>
              <text:p text:style-name="List_20_1_Content_Last">  A választóként használt tulajdonság a Shoprenteren <text:span text:style-name="Strong_20_Emphasis">lista típusú</text:span> paraméterként jön létre. Ha az eVIR-ben szöveg típusú, a szinkron automatikusan listaként küldi fel - ehhez nem kell semmit tenni.</text:p>
            </text:list-item>
          </text:list>
        </text:list-item>
      </text:list>
      <text:h text:style-name="Heading_20_3" text:outline-level="3"><text:bookmark-start text:name="__RefHeading___egyszeri_beallitasok_3"/><text:bookmark-start text:name="egyszeri_beallitasok"/>1. Egyszeri beállítások<text:bookmark-end text:name="__RefHeading___egyszeri_beallitasok_3"/><text:bookmark-end text:name="egyszeri_beallitasok"/></text:h>
      <text:list text:style-name="Numbering_20_1" text:continue-numbering="false">
        <text:list-item>
          <text:p text:style-name="Numbering_20_1_Content_First"> <text:span text:style-name="Strong_20_Emphasis">Variánskezelés bekapcsolása</text:span> <text:line-break/>A <text:span text:style-name="Strong_20_Emphasis"><text:span text:style-name="Source_20_Text"><text:a xlink:type="simple" xlink:href="https://doc.evir.hu/doku.php/evir:webshop_connector:webshop_connector_menu" text:style-name="Internet_20_link" text:visited-style-name="Visited_20_Internet_20_Link">Webshop connector</text:a> → Beállítás → <text:a xlink:type="simple" xlink:href="https://doc.evir.hu/doku.php/evir:webshop_connector:beallitas:webshopok" text:style-name="Internet_20_link" text:visited-style-name="Visited_20_Internet_20_Link">Webshopok</text:a></text:span></text:span> menüpont alatt a <text:span text:style-name="Strong_20_Emphasis"><text:a xlink:type="simple" xlink:href="https://doc.evir.hu/doku.php/evir:webshop_connector:beallitas:shoprenter_termek" text:style-name="Internet_20_link" text:visited-style-name="Visited_20_Internet_20_Link">Termék</text:a></text:span> területen a <text:span text:style-name="Strong_20_Emphasis">Variánsok</text:span> mezőben a <text:span text:style-name="Emphasis"><text:span text:style-name="Strong_20_Emphasis">Variánsok kezelése</text:span></text:span> opció választása. <text:line-break/><text:line-break/></text:p>
        </text:list-item>
        <text:list-item>
          <text:p text:style-name="Numbering_20_1_Content"> <text:span text:style-name="Strong_20_Emphasis">Cikk tulajdonságok rögzítése</text:span> <text:line-break/>A <text:span text:style-name="Strong_20_Emphasis"><text:span text:style-name="Source_20_Text">Törzsadatok → Cikkszámok → <text:a xlink:type="simple" xlink:href="https://doc.evir.hu/doku.php/evir:torzsadatok:cikktorzs:cikk_tulajdonsagok" text:style-name="Internet_20_link" text:visited-style-name="Visited_20_Internet_20_Link">Cikk tulajdonságok</text:a> → <text:a xlink:type="simple" xlink:href="https://doc.evir.hu/doku.php/evir:torzsadatok:cikktorzs:cikk_tulajdonsag_adatai" text:style-name="Internet_20_link" text:visited-style-name="Visited_20_Internet_20_Link">Új cikk tulajdonság</text:a></text:span></text:span> menüpont alatt (pl. szín, méret).</text:p>
          <text:list text:style-name="List_20_1">
            <text:list-item>
              <text:p text:style-name="List_20_1_Content"> A <text:span text:style-name="Strong_20_Emphasis"><text:span text:style-name="Source_20_Text"><text:a xlink:type="simple" xlink:href="https://doc.evir.hu/doku.php/evir:webshop:cikk_tulajdonsag_beallitasai" text:style-name="Internet_20_link" text:visited-style-name="Visited_20_Internet_20_Link">Webshop_neve... webshop beállítás</text:a></text:span></text:span> mezőben <text:span text:style-name="Strong_20_Emphasis"><text:span text:style-name="Source_20_Text">Használva van a webshopban és a szinkron beállításoknál</text:span></text:span> kell legyen, hogy a tulajdonság a webshopra is kikerüljön. <text:line-break/><text:line-break/></text:p>
            </text:list-item>
          </text:list>
        </text:list-item>
        <text:list-item>
          <text:p text:style-name="Numbering_20_1_Content"> <text:span text:style-name="Strong_20_Emphasis">Cikk kategória beállítása</text:span> <text:line-break/>A <text:span text:style-name="Strong_20_Emphasis"><text:span text:style-name="Source_20_Text">Törzsadatok → Cikkszámok → <text:a xlink:type="simple" xlink:href="https://doc.evir.hu/doku.php/evir:torzsadatok:cikktorzs:cikk_kategoriak" text:style-name="Internet_20_link" text:visited-style-name="Visited_20_Internet_20_Link">Cikk kategóriák</text:a></text:span></text:span> menüpont alatt a termékek kategóriájánál a <text:span text:style-name="Source_20_Text">Cikk tulajdonságok</text:span> területen ki kell választani a választóként használni kívánt tulajdonságokat. <text:line-break/> Ebből a kategóriából lesz a webshopon a <text:span text:style-name="Strong_20_Emphasis">termék típus</text:span>, és ebben dől el, mely tulajdonságok a variáns paraméterek. <text:line-break/><text:line-break/></text:p>
        </text:list-item>
        <text:list-item>
          <text:p text:style-name="Numbering_20_1_Content"> <text:span text:style-name="Strong_20_Emphasis">A választó tulajdonságok megadása</text:span> <text:line-break/>A <text:span text:style-name="Strong_20_Emphasis"><text:span text:style-name="Source_20_Text">Webshop connector → Beállítás → <text:a xlink:type="simple" xlink:href="https://doc.evir.hu/doku.php/evir:webshop_connector:beallitas:szinkron" text:style-name="Internet_20_link" text:visited-style-name="Visited_20_Internet_20_Link">Szinkron</text:a></text:span></text:span> menüpont alatt az <text:span text:style-name="Strong_20_Emphasis">1/2/3. variáns tulajdonság szinkronizálása</text:span> mezőkben. Az első kettő számít (lásd <text:span text:style-name="Emphasis">Variáns paraméter</text:span> a fogalmaknál).</text:p>
          <text:list text:style-name="List_20_1">
            <text:list-item>
              <text:p text:style-name="List_20_1_Content_Last"> <text:span text:style-name=""/> Ugyanebben a szinkronban be kell kapcsolni a <text:span text:style-name="Strong_20_Emphasis">Kategória szinkronizálása</text:span> és a <text:span text:style-name="Strong_20_Emphasis">Tulajdonságok szinkronizálása</text:span> mezőket is. A tulajdonság <text:span text:style-name="Strong_20_Emphasis">értékei</text:span> csak akkor kerülnek ki a termékre, ha <text:span text:style-name="Strong_20_Emphasis">mindkettő</text:span> be van kapcsolva; a termék típus hozzárendelése pedig a <text:span text:style-name="Emphasis">Kategória szinkronizálása</text:span> mezőn múlik. Ezek nélkül a szinkron hibajelzés nélkül fut le, és a webshopon nem lesz választó.</text:p>
            </text:list-item>
          </text:list>
        </text:list-item>
      </text:list>
      <text:h text:style-name="Heading_20_3" text:outline-level="3"><text:bookmark-start text:name="__RefHeading___termekek_roegzitese_4"/><text:bookmark-start text:name="termekek_roegzitese"/>2. Termékek rögzítése<text:bookmark-end text:name="__RefHeading___termekek_roegzitese_4"/><text:bookmark-end text:name="termekek_roegzitese"/></text:h>
      <text:list text:style-name="Numbering_20_1" text:continue-numbering="false">
        <text:list-item>
          <text:p text:style-name="Numbering_20_1_Content_First"> <text:span text:style-name="Strong_20_Emphasis">Fő termék</text:span> <text:line-break/>A <text:span text:style-name="Source_20_Text">Törzsadatok → Cikkszámok → Terméklista</text:span> menüpont alatt.</text:p>
          <text:list text:style-name="Numbering_20_1">
            <text:list-item>
              <text:p text:style-name="Numbering_20_1_Content"> A <text:span text:style-name="Source_20_Text"><text:span text:style-name="Emphasis">Webshop_neve…</text:span> <text:a xlink:type="simple" xlink:href="https://doc.evir.hu/doku.php/evir:webshop:webshop_cikk_lathatosag" text:style-name="Internet_20_link" text:visited-style-name="Visited_20_Internet_20_Link">webshop beállítás</text:a></text:span> mezőben aktív értéket kell választani.</text:p>
            </text:list-item>
            <text:list-item>
              <text:p text:style-name="Numbering_20_1_Content"> A <text:span text:style-name="Source_20_Text">Cikk tulajdonságok</text:span> gombra kattintva a <text:a xlink:type="simple" xlink:href="https://doc.evir.hu/doku.php/evir:webshop:webshop_cikk_tulajdonsagok" text:style-name="Internet_20_link" text:visited-style-name="Visited_20_Internet_20_Link">webshop tulajdonságok</text:a> űrlapon a <text:span text:style-name="Source_20_Text">Tulajdonságok</text:span> területen értéket adunk a választó tulajdonságoknak. <text:line-break/>Például <text:span text:style-name="Emphasis">Piros-S kocka</text:span>: cikkszám = TERMEK_123, szín = piros, méret = S.</text:p>
            </text:list-item>
            <text:list-item>
              <text:p text:style-name="Numbering_20_1_Content"> Az űrlap alján a <text:span text:style-name="Source_20_Text">Variáns cikkek</text:span> területen hozzáadjuk a variáns termékeket.</text:p>
            </text:list-item>
            <text:list-item>
              <text:p text:style-name="Numbering_20_1_Content"> Mentés. <text:line-break/><text:line-break/></text:p>
            </text:list-item>
          </text:list>
        </text:list-item>
        <text:list-item>
          <text:p text:style-name="Numbering_20_1_Content"> <text:span text:style-name="Strong_20_Emphasis">Variáns termékek</text:span> <text:line-break/>Ugyanaz, mint a fő terméknél - a <text:span text:style-name="Source_20_Text">Variáns cikkek</text:span> terület kitöltése nélkül, <text:span text:style-name="Strong_20_Emphasis">eltérő</text:span> tulajdonság értékkel. <text:line-break/>Például <text:span text:style-name="Emphasis">Kék-S kocka</text:span>: cikkszám = TERMEK_124, szín = kék, méret = S.</text:p>
          <text:list text:style-name="List_20_1">
            <text:list-item>
              <text:p text:style-name="List_20_1_Content"> <text:span text:style-name=""/> Ha a fő terméknél kitöltöttünk egy választó tulajdonságot, akkor <text:span text:style-name="Strong_20_Emphasis">minden variánsnál</text:span> ki kell töltenünk - amelyik cikken üres, az nem jelenik meg a választóban, és erre nincs figyelmeztetés.</text:p>
            </text:list-item>
            <text:list-item>
              <text:p text:style-name="List_20_1_Content_Last"> A variánsnak is legyen aktív webshop beállítása, és <text:span text:style-name="Strong_20_Emphasis">ugyanabba a cikk kategóriába</text:span> tartozzon, mint a fő termék - a választót a kategóriából képzett termék típus adja.</text:p>
            </text:list-item>
          </text:list>
        </text:list-item>
      </text:list>
      <text:h text:style-name="Heading_20_3" text:outline-level="3"><text:bookmark-start text:name="__RefHeading___feltoeltes_a_webshopba_5"/><text:bookmark-start text:name="feltoeltes_a_webshopba"/>3. Feltöltés a webshopba<text:bookmark-end text:name="__RefHeading___feltoeltes_a_webshopba_5"/><text:bookmark-end text:name="feltoeltes_a_webshopba"/></text:h>
      <text:p text:style-name="Text_20_body"><text:span text:style-name=""/> <text:span text:style-name="Strong_20_Emphasis">A sorrend itt nem mindegy.</text:span></text:p>
      <text:list text:style-name="Numbering_20_1" text:continue-numbering="false">
        <text:list-item>
          <text:p text:style-name="Numbering_20_1_Content_First"> <text:span text:style-name="Strong_20_Emphasis">Kategória szinkronizálása</text:span> <text:line-break/><text:span text:style-name="Strong_20_Emphasis"><text:span text:style-name="Source_20_Text">Webshop connector → <text:a xlink:type="simple" xlink:href="https://doc.evir.hu/doku.php/evir:webshop_connector:szinkronizalasok" text:style-name="Internet_20_link" text:visited-style-name="Visited_20_Internet_20_Link">Szinkronizálások</text:a> → Kategória szinkronizálása</text:span></text:span>. Ez a menüpont <text:span text:style-name="Strong_20_Emphasis">először a cikk tulajdonságokat</text:span> küldi fel, majd a kategóriákat és a termék típusokat - így a termék típus már a felküldött tulajdonságokra hivatkozva kapja meg a variáns paramétereket.</text:p>
          <text:list text:style-name="List_20_1">
            <text:list-item>
              <text:p text:style-name="List_20_1_Content">  Ha egy tulajdonság még nem volt fent, amikor a termék típus összeállt, akkor abból a termék típusból kimarad a variáns paraméter. Ilyenkor a kategória szinkront <text:span text:style-name="Strong_20_Emphasis">újra kell futtatni</text:span>.</text:p>
            </text:list-item>
          </text:list>
        </text:list-item>
        <text:list-item>
          <text:p text:style-name="Numbering_20_1_Content"> <text:span text:style-name="Strong_20_Emphasis">Cikk szinkronizálása</text:span> <text:line-break/><text:span text:style-name="Strong_20_Emphasis"><text:span text:style-name="Source_20_Text">Webshop connector → Szinkronizálások → Cikk szinkronizálása</text:span></text:span>. Ekkor kerül fel a termék típus hozzárendelése, a tulajdonság értékek és a fő termékre való hivatkozás.</text:p>
        </text:list-item>
        <text:list-item>
          <text:p text:style-name="Numbering_20_1_Content"> <text:span text:style-name="Strong_20_Emphasis">Képek szinkronizálása</text:span> <text:line-break/>A <text:a xlink:type="simple" xlink:href="https://doc.evir.hu/doku.php/evir:webshop:webshop_cikk_kepek" text:style-name="Internet_20_link" text:visited-style-name="Visited_20_Internet_20_Link">cikkekhez rögzített képek</text:a> feltöltése.</text:p>
        </text:list-item>
        <text:list-item>
          <text:p text:style-name="Numbering_20_1_Content"> <text:span text:style-name="Strong_20_Emphasis">Készlet rögzítése</text:span> <text:line-break/><text:span text:style-name="Strong_20_Emphasis"><text:span text:style-name="Source_20_Text">Raktár → <text:a xlink:type="simple" xlink:href="https://doc.evir.hu/doku.php/evir:raktar:raktar_bevetelezes" text:style-name="Internet_20_link" text:visited-style-name="Visited_20_Internet_20_Link">Bevételezés számláról</text:a></text:span></text:span> - a fő terméknek és minden variánsnak külön készlete van.</text:p>
        </text:list-item>
        <text:list-item>
          <text:p text:style-name="Numbering_20_1_Content_Last"> <text:span text:style-name="Strong_20_Emphasis">Készlet szinkronizálása</text:span> <text:line-break/><text:span text:style-name="Strong_20_Emphasis"><text:span text:style-name="Source_20_Text">Webshop connector → Szinkronizálások → Készlet szinkronizálása</text:span></text:span>.</text:p>
        </text:list-item>
      </text:list>
      <text:h text:style-name="Heading_20_3" text:outline-level="3"><text:bookmark-start text:name="__RefHeading___gyakori_hibak_6"/><text:bookmark-start text:name="gyakori_hibak"/>Gyakori hibák<text:bookmark-end text:name="__RefHeading___gyakori_hibak_6"/><text:bookmark-end text:name="gyakori_hibak"/></text:h>
      <text:list text:style-name="List_20_1" text:continue-numbering="false">
        <text:list-item>
          <text:p text:style-name="List_20_1_Content_First"> <text:span text:style-name="Strong_20_Emphasis">A termékek felkerültek, de nincs választó</text:span> <text:line-break/>A termék típusban nincs variáns paraméter. Ellenőrizni kell, hogy a cikk kategóriához hozzá van-e rendelve a tulajdonság, ki van-e töltve a <text:span text:style-name="Emphasis">variáns tulajdonság szinkronizálása</text:span> mező, és le futott-e a <text:span text:style-name="Emphasis">Kategória szinkronizálása</text:span> <text:span text:style-name="Strong_20_Emphasis">a tulajdonságok felküldése után</text:span>.</text:p>
        </text:list-item>
        <text:list-item>
          <text:p text:style-name="List_20_1_Content"> <text:span text:style-name="Strong_20_Emphasis">A választó megjelenik, de a harmadik tulajdonság nem</text:span> <text:line-break/>Ez nem hiba: termék típusonként legfeljebb két variáns paraméter lehet, a harmadik mező figyelmen kívül marad.</text:p>
        </text:list-item>
        <text:list-item>
          <text:p text:style-name="List_20_1_Content"> <text:span text:style-name="Strong_20_Emphasis">A variáns nem kapcsolódik a fő termékhez</text:span> <text:line-break/>A variáns akkor tud a fő termékre hivatkozni, ha a fő termék <text:span text:style-name="Strong_20_Emphasis">már fent van</text:span> a webshopon. Ha a variáns cikkszáma ábécében előbb áll, előfordulhat, hogy a variáns megy fel előbb - ilyenkor a <text:span text:style-name="Strong_20_Emphasis">cikk szinkron újbóli futtatása</text:span> rendezi a kapcsolatot.</text:p>
        </text:list-item>
        <text:list-item>
          <text:p text:style-name="List_20_1_Content"> <text:span text:style-name="Strong_20_Emphasis">A tulajdonság értékei nem jelennek meg</text:span> <text:line-break/>A szinkron beállításban a <text:span text:style-name="Emphasis">Tulajdonságok szinkronizálása</text:span> vagy a <text:span text:style-name="Emphasis">Kategória szinkronizálása</text:span> mező nincs bekapcsolva - a paraméter értékek kiküldéséhez mindkettő kell.</text:p>
        </text:list-item>
        <text:list-item>
          <text:p text:style-name="List_20_1_Content_Last"> <text:span text:style-name="Strong_20_Emphasis">A variáns nem jelenik meg a csoportban</text:span> <text:line-break/>A variáns cikk webshop beállítása nem aktív, vagy nem ugyanabban a cikk kategóriában van, mint a fő termék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variansok" text:style-name="Internet_20_link" text:visited-style-name="Visited_20_Internet_20_Link">Variáns kezelés a külső webshopokban</text:a></text:p>
        </text:list-item>
        <text:list-item>
          <text:p text:style-name="List_20_1_Content"> <text:a xlink:type="simple" xlink:href="https://doc.evir.hu/doku.php/evir:webshop_connector:beallitas:shoprenter_termek" text:style-name="Internet_20_link" text:visited-style-name="Visited_20_Internet_20_Link">Shoprenter beállítás: Termék</text:a></text:p>
        </text:list-item>
        <text:list-item>
          <text:p text:style-name="List_20_1_Content"> <text:a xlink:type="simple" xlink:href="https://doc.evir.hu/doku.php/evir:webshop_connector:beallitas:egyedi_szinkron_beallitas" text:style-name="Internet_20_link" text:visited-style-name="Visited_20_Internet_20_Link">Egyedi szinkron beállítás</text:a></text:p>
        </text:list-item>
        <text:list-item>
          <text:p text:style-name="List_20_1_Content"> <text:a xlink:type="simple" xlink:href="https://doc.evir.hu/doku.php/evir:webshop:cikk_tulajdonsag_beallitasai" text:style-name="Internet_20_link" text:visited-style-name="Visited_20_Internet_20_Link">Cikk tulajdonság webshop beállításai</text:a></text:p>
        </text:list-item>
        <text:list-item>
          <text:p text:style-name="List_20_1_Content"> <text:a xlink:type="simple" xlink:href="https://doc.evir.hu/doku.php/evir:shoprenter:altalanos" text:style-name="Internet_20_link" text:visited-style-name="Visited_20_Internet_20_Link">Shoprenter általános</text:a></text:p>
        </text:list-item>
        <text:list-item>
          <text:p text:style-name="List_20_1_Content_Last"> <text:a xlink:type="simple" xlink:href="https://doc.evir.hu/doku.php/evir:shoprenter:beallitas" text:style-name="Internet_20_link" text:visited-style-name="Visited_20_Internet_20_Link">Shoprenter beáll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7::53:16</meta:creation-date>
    <dc:creator>Generated</dc:creator>
    <dc:date>2026-09-08T07::53:16</dc:date>
    <dc:language>en-US</dc:language>
    <meta:editing-cycles>1</meta:editing-cycles>
    <meta:editing-duration>PT0S</meta:editing-duration>
    <dc:title>evir:shoprenter:variansok</dc:title>
  </office:meta>
</office:document-meta>
</file>