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d4263aa2a3d7cde387ec215c2527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szamlazas:egyablakos_szamla"/><text:bookmark-start text:name="__RefHeading___egyablakos_szamla_1"/><text:bookmark-start text:name="egyablakos_szamla"/>Egyablakos számla<text:bookmark-end text:name="__RefHeading___egyablakos_szamla_1"/><text:bookmark-end text:name="egyablakos_szamla"/></text:h>
      <text:p text:style-name="Text_20_body">Az „Egyablakos számla” a rövid megnevezése a „Közösségben letelepedett vagy ott lakóhellyel, szokásos tartózkodási hellyel rendelkező nem adóalanyok részére nyújtott telekommunikációs szolgáltatások, rádiós és audiovizuális médiaszolgáltatások, valamint elektronikus úton nyújtott szolgáltatások”-nak, azaz rövidebben az EU-n belüli magánszemélyeknek távolról is nyújtható szolgáltatásoknak.</text:p>
      <text:p text:style-name="Text_20_body">Az „egyablakos” megnevezés onnan ered, hogy „a nem adóalany részére távolról is nyújtható szolgáltatások esetében a szolgáltatásnyújtó adóalany a letelepedésének államától eltérő tagállamban keletkezett adófizetési kötelezettségének az egyablakos rendszer segítségével is eleget tehet, saját tagállamának adóhatóságán keresztül. Azon ügyletek tekintetében, amelyek után az adóalany az adófizetési kötelezettségét az egyablakos rendszer alkalmazásával teljesíti, az ügyletek bizonylatolására annak a tagállamnak a szabályait kell alkalmazni, ahol az adóalanyt az egyablakos rendszerbe regisztrálták. Tehát egy olyan adóalanynak, akit belföldön regisztráltak az egyablakos rendszerbe, a magyar számlázási szabályokat kell alkalmaznia az egyablakos rendszeren keresztül elszámolt ügyletei vonatkozásában (Áfa tv. 158/A. § (4) bekezdés).” </text:p>
      <text:p text:style-name="Text_20_body">Az ilyen módon kiállított számlán bármilyen más EU tagállam áfakulcsa szerepelhet. <text:line-break/></text:p>
      <text:p text:style-name="Text_20_body"><text:span text:style-name="Strong_20_Emphasis">Az Egyablakos számlák nem kerülnek beküldésre a NAV Online számla rendszerbe</text:span>, mivel a vevő nem adóalany, EU-s magánszemély, így az ügylet a saját tagállamában adózik.</text:p>
      <text:p text:style-name="Text_20_body"> A hatályos szabályozásnak megfelelve ehhez a művelethez kizárólag olyan partner használható, aki személyként van a rendszerben feltüntetve, és címe Magyarországon kívüli, de EU-n belüli. Nem rendelkezhet adószámmal, EU-s adószámmal, csoportazonosító számmal, vagy harmadik országbeli adószámmal. A részleteket lásd lentebb: Partnerre vonatkozó ellenőrzések.</text:p>
      <text:p text:style-name="Text_20_body">Használatához fel kell venni a használni kívánt áfakulcsot az <text:a xlink:type="simple" xlink:href="https://doc.evir.hu/doku.php/evir:torzsadatok:penzugyi:afakulcsok" text:style-name="Internet_20_link" text:visited-style-name="Visited_20_Internet_20_Link">Áfakulcsok</text:a> törzsadatban olyan módon, hogy:</text:p>
      <text:list text:style-name="List_20_1" text:continue-numbering="false">
        <text:list-item>
          <text:p text:style-name="List_20_1_Content_First"> <text:span text:style-name="Source_20_Text"><text:span text:style-name="Strong_20_Emphasis">Nem adómentes</text:span></text:span>: ki kell pipálni</text:p>
        </text:list-item>
        <text:list-item>
          <text:p text:style-name="List_20_1_Content"> <text:span text:style-name="Source_20_Text"><text:span text:style-name="Strong_20_Emphasis">ÁFA kulcs</text:span>:</text:span> a kívánt százalék érték, pl. 19.</text:p>
        </text:list-item>
        <text:list-item>
          <text:p text:style-name="List_20_1_Content"> <text:span text:style-name="Source_20_Text"><text:span text:style-name="Strong_20_Emphasis">Külföldi</text:span>:</text:span> ki kell pipálni.</text:p>
        </text:list-item>
        <text:list-item>
          <text:p text:style-name="List_20_1_Content_Last"> <text:span text:style-name="Source_20_Text"><text:span text:style-name="Strong_20_Emphasis">Belföldi</text:span>:</text:span> ettől független, nem kell kivenni a pipát. A két jelölés egymástól függetlenül működik, ugyanaz a kulcs lehet egyszerre belföldi és külföldi is; az egyablakos számlához kizárólag a <text:span text:style-name="Strong_20_Emphasis">Nem adómentes</text:span> és a <text:span text:style-name="Strong_20_Emphasis">Külföldi</text:span> jelölés szükséges.</text:p>
        </text:list-item>
      </text:list>
      <text:p text:style-name="Text_20_body">Az ilyen módon megadott áfakulcsok közül a számla tételeknél lehet kiválasztani a használni kívántat.</text:p>
      <text:p text:style-name="Text_20_body">Az egyablakos számlán szolgáltatás és termék (cikktörzsből, illetve raktárból készletkivéttel) egyaránt szerepelhet.</text:p>
      <text:p text:style-name="Text_20_body"><draw:frame draw:style-name="mediaright" draw:name="0" text:anchor-type="paragraph" draw:z-index="0" svg:width="18.520833333333cm" style:rel-width="100%" svg:height="14.307162646675cm" style:rel-height="scale"><draw:image xlink:href="Pictures/07d4263aa2a3d7cde387ec215c25278f.png" xlink:type="simple" xlink:show="embed" xlink:actuate="onLoad"/></draw:frame></text:p>
      <text:h text:style-name="Heading_20_3" text:outline-level="3"><text:bookmark-start text:name="__RefHeading___az_egyablakos_szamla_keszitesenek_lepesei_2"/><text:bookmark-start text:name="az_egyablakos_szamla_keszitesenek_lepesei"/>Az egyablakos számla készítésének lépései<text:bookmark-end text:name="__RefHeading___az_egyablakos_szamla_keszitesenek_lepesei_2"/><text:bookmark-end text:name="az_egyablakos_szamla_keszitesenek_lepesei"/></text:h>
      <text:list text:style-name="Numbering_20_1" text:continue-numbering="false">
        <text:list-item>
          <text:p text:style-name="Numbering_20_1_Content_First"> Számla készítés elindítása a <text:span text:style-name="Strong_20_Emphasis"><text:a xlink:type="simple" xlink:href="https://doc.evir.hu/doku.php/evir:szamlazas:szamlazas_menu" text:style-name="Internet_20_link" text:visited-style-name="Visited_20_Internet_20_Link">Számlázás</text:a></text:span>,</text:p>
        </text:list-item>
        <text:list-item>
          <text:p text:style-name="Numbering_20_1_Content"> <text:span text:style-name="Strong_20_Emphasis">Egyablakos számla készítése</text:span> menüpontra kattintva.</text:p>
        </text:list-item>
        <text:list-item>
          <text:p text:style-name="Numbering_20_1_Content"> <text:span text:style-name="Strong_20_Emphasis"><text:a xlink:type="simple" xlink:href="https://doc.evir.hu/doku.php/evir:bizonylatok:partner_adatok" text:style-name="Internet_20_link" text:visited-style-name="Visited_20_Internet_20_Link">Partner kiválasztása</text:a></text:span> – a fenti szabálynak megfelelő (EU-n belüli, Magyarországon kívüli) magánszemély.</text:p>
        </text:list-item>
        <text:list-item>
          <text:p text:style-name="Numbering_20_1_Content"> <text:span text:style-name="Strong_20_Emphasis"><text:a xlink:type="simple" xlink:href="https://doc.evir.hu/doku.php/evir:penzugy:email_kuldes_bizonylatkesziteskor" text:style-name="Internet_20_link" text:visited-style-name="Visited_20_Internet_20_Link">Email értesítő</text:a></text:span>  A partner kiválasztása után jelenik meg a mező!</text:p>
        </text:list-item>
        <text:list-item>
          <text:p text:style-name="Numbering_20_1_Content"> <text:span text:style-name="Strong_20_Emphasis"><text:a xlink:type="simple" xlink:href="https://doc.evir.hu/doku.php/evir:bizonylatok:parameterek" text:style-name="Internet_20_link" text:visited-style-name="Visited_20_Internet_20_Link">Paraméterek megadása</text:a>:</text:span></text:p>
          <text:list text:style-name="Numbering_20_1">
            <text:list-item>
              <text:p text:style-name="Numbering_20_1_Content"> Dátum (Nem módosítható, a rendszer állítja be)</text:p>
            </text:list-item>
            <text:list-item>
              <text:p text:style-name="Numbering_20_1_Content"> Fizetési mód kiválasztása</text:p>
            </text:list-item>
            <text:list-item>
              <text:p text:style-name="Numbering_20_1_Content"> Fizetési határidő (a fizetési módnak megfelelően)</text:p>
            </text:list-item>
            <text:list-item>
              <text:p text:style-name="Numbering_20_1_Content"> Teljesítés dátuma</text:p>
            </text:list-item>
            <text:list-item>
              <text:p text:style-name="Numbering_20_1_Content"> <text:a xlink:type="simple" xlink:href="https://doc.evir.hu/doku.php/evir:torzsadatok:cikktorzs:arkategoriak:arkategoriak" text:style-name="Internet_20_link" text:visited-style-name="Visited_20_Internet_20_Link">Árkategória</text:a> kiválasztása</text:p>
            </text:list-item>
            <text:list-item>
              <text:p text:style-name="Numbering_20_1_Content"> <text:span text:style-name="Strong_20_Emphasis">Külföldi ÁFA</text:span> <text:line-break/>A tételek alapértelmezett áfakulcsa a fentiek szerint felvett, külföldi (áfakörös) kulcsok közül választható. A tételeknél a kulcs <text:span text:style-name="Strong_20_Emphasis">egyenként átírható</text:span>.</text:p>
            </text:list-item>
            <text:list-item>
              <text:p text:style-name="Numbering_20_1_Content"> Bizonylatkép: A <text:a xlink:type="simple" xlink:href="https://doc.evir.hu/doku.php/evir:torzsadatok:torzs_pdf" text:style-name="Internet_20_link" text:visited-style-name="Visited_20_Internet_20_Link">PDF sablon</text:a>ok közé rögzített számlaképek közül lehet választani.</text:p>
            </text:list-item>
          </text:list>
        </text:list-item>
        <text:list-item>
          <text:p text:style-name="Numbering_20_1_Content"> <text:span text:style-name="Strong_20_Emphasis"><text:a xlink:type="simple" xlink:href="https://doc.evir.hu/doku.php/evir:bizonylatok:megjegyzes" text:style-name="Internet_20_link" text:visited-style-name="Visited_20_Internet_20_Link">Megjegyzés írása</text:a></text:span></text:p>
        </text:list-item>
        <text:list-item>
          <text:p text:style-name="Numbering_20_1_Content"> <text:span text:style-name="Strong_20_Emphasis"><text:a xlink:type="simple" xlink:href="https://doc.evir.hu/doku.php/evir:bizonylatok:tetelek_hozzaadasa" text:style-name="Internet_20_link" text:visited-style-name="Visited_20_Internet_20_Link">Tételek hozzáadás</text:a>ának ismétlése</text:span> egészen addig, ameddig az összes kívánt tétel szerepel a bizonylaton. Felvehető szolgáltatás, termék (cikktörzsből és raktárból, vonalkódos kereséssel is), továbbá <text:a xlink:type="simple" xlink:href="https://doc.evir.hu/doku.php/evir:szallitolevel:szallitolevel" text:style-name="Internet_20_link" text:visited-style-name="Visited_20_Internet_20_Link">szállítólevélből</text:a>, <text:a xlink:type="simple" xlink:href="https://doc.evir.hu/doku.php/evir:rendeles:vevoi:vevoi_rendeles" text:style-name="Internet_20_link" text:visited-style-name="Visited_20_Internet_20_Link">vevői rendelésből</text:a> és <text:a xlink:type="simple" xlink:href="https://doc.evir.hu/doku.php/evir:proforma:proforma_szamla" text:style-name="Internet_20_link" text:visited-style-name="Visited_20_Internet_20_Link">proforma számlából</text:a> átvett tétel, <text:a xlink:type="simple" xlink:href="https://doc.evir.hu/doku.php/evir:szamlazas:eloleg:elolegszamla" text:style-name="Internet_20_link" text:visited-style-name="Visited_20_Internet_20_Link">előlegszámla beszámítása</text:a>, valamint végösszegi engedmény.</text:p>
        </text:list-item>
        <text:list-item>
          <text:p text:style-name="Numbering_20_1_Content_Last"> <text:span text:style-name=""><text:span text:style-name="Strong_20_Emphasis">| <text:span text:style-name="">Felvesz</text:span> |</text:span></text:span> <text:a xlink:type="simple" xlink:href="https://doc.evir.hu/doku.php/evir:alapok:funkcio_gombok" text:style-name="Internet_20_link" text:visited-style-name="Visited_20_Internet_20_Link">gombra kattintva</text:a> elkészül az egyablakos számla, amiből <text:a xlink:type="simple" xlink:href="https://doc.evir.hu/doku.php/evir:fogalmak:nyomtatas" text:style-name="Internet_20_link" text:visited-style-name="Visited_20_Internet_20_Link">PDF bizonylat</text:a> kerül generálásra, melyet a böngésző jelenít meg.</text:p>
        </text:list-item>
      </text:list>
      <text:h text:style-name="Heading_20_3" text:outline-level="3"><text:bookmark-start text:name="__RefHeading___partnerre_vonatkozo_ellenorzesek_3"/><text:bookmark-start text:name="partnerre_vonatkozo_ellenorzesek"/>Partnerre vonatkozó ellenőrzések<text:bookmark-end text:name="__RefHeading___partnerre_vonatkozo_ellenorzesek_3"/><text:bookmark-end text:name="partnerre_vonatkozo_ellenorzesek"/></text:h>
      <text:p text:style-name="Text_20_body">A partner a bizonylat készítése közben kiválasztható, az ellenőrzés a bizonylat elkészítésekor történik: <text:span text:style-name="Strong_20_Emphasis">Előnézetben</text:span> figyelmeztetésként, a <text:span text:style-name="Strong_20_Emphasis">Felvesz</text:span> gomb megnyomásakor viszont hibaként — ilyenkor a számla nem készül el.</text:p>
      <table:table table:style-name="Table">
        <table:table-column/>
        <table:table-column/>
        <table:table-row>
          <table:table-cell office:value-type="string" table:style-name="tableheader">
            <text:p text:style-name="Table_20_Heading"> Eset </text:p>
          </table:table-cell>
          <table:table-cell office:value-type="string" table:style-name="tableheader">
            <text:p text:style-name="Table_20_Heading"> Üzenet </text:p>
          </table:table-cell>
        </table:table-row>
        <table:table-row>
          <table:table-cell office:value-type="string" table:style-name="tablecell">
            <text:p text:style-name="tablealignleft"> A partner címe magyarországi </text:p>
          </table:table-cell>
          <table:table-cell office:value-type="string" table:style-name="tablecell">
            <text:p text:style-name="tablealignleft"> <text:span text:style-name="Emphasis">„Egyablakos számlán csak Magyarországon kívüli, de EU-n belüli személy választható!„</text:span> </text:p>
          </table:table-cell>
        </table:table-row>
        <table:table-row>
          <table:table-cell office:value-type="string" table:style-name="tablecell">
            <text:p text:style-name="tablealignleft"> A partner címe EU-n kívüli (harmadik ország) </text:p>
          </table:table-cell>
          <table:table-cell office:value-type="string" table:style-name="tablecell">
            <text:p text:style-name="tablealignleft"> <text:span text:style-name="Emphasis">„Közösségen kívüli cím nem lehet egyablakos számlán! Csak Magyarországon kívüli, de EU-n belüli személy választható!”</text:span> </text:p>
          </table:table-cell>
        </table:table-row>
        <table:table-row>
          <table:table-cell office:value-type="string" table:style-name="tablecell">
            <text:p text:style-name="tablealignleft"> A partner nem magánszemély </text:p>
          </table:table-cell>
          <table:table-cell office:value-type="string" table:style-name="tablecell">
            <text:p text:style-name="tablealignleft"> <text:span text:style-name="Emphasis">„A partner csak magánszemély lehet„</text:span> </text:p>
          </table:table-cell>
        </table:table-row>
        <table:table-row>
          <table:table-cell office:value-type="string" table:style-name="tablecell">
            <text:p text:style-name="tablealignleft"> A partnernek bármelyik adószám mezője (adószám, közösségi adószám, csoportazonosító szám, harmadik országbeli adószám) ki van töltve </text:p>
          </table:table-cell>
          <table:table-cell office:value-type="string" table:style-name="tablecell">
            <text:p text:style-name="tablealignleft"> A partner nem lehet adóalany </text:p>
          </table:table-cell>
        </table:table-row>
      </table:table>
      <text:h text:style-name="Heading_20_3" text:outline-level="3"><text:bookmark-start text:name="__RefHeading___helyesbito_egyablakos_szamla_4"/><text:bookmark-start text:name="helyesbito_egyablakos_szamla"/>Helyesbítő egyablakos számla<text:bookmark-end text:name="__RefHeading___helyesbito_egyablakos_szamla_4"/><text:bookmark-end text:name="helyesbito_egyablakos_szamla"/></text:h>
      <text:p text:style-name="Text_20_body">Az elkészült egyablakos számla ugyanúgy <text:a xlink:type="simple" xlink:href="https://doc.evir.hu/doku.php/evir:szamlazas:szamla_helyesbites_storno" text:style-name="Internet_20_link" text:visited-style-name="Visited_20_Internet_20_Link">helyesbíthető és stornózható</text:a>, mint a normál számla; a helyesbítő bizonylat is egyablakos számla marad, és ugyanazok a partnerre vonatkozó ellenőrzések érvényesek rá.</text:p>
      <text:p text:style-name="Text_20_body">A helyesbítő bizonylaton a helyesbítendő (eredeti) tételek ÁFA adatai az eredeti számláról öröklődnek, az újonnan felvett tételekre a fejben kiválasztott Külföldi ÁFA kerül. A helyesbítés nem korlátozható, ezért a lejárt számlákra vonatkozó figyelés a helyesbítő bizonylat készítésekor nem fut.</text:p>
      <text:h text:style-name="Heading_20_3" text:outline-level="3"><text:bookmark-start text:name="__RefHeading___egyeb_5"/><text:bookmark-start text:name="egyeb"/>Egyéb<text:bookmark-end text:name="__RefHeading___egyeb_5"/><text:bookmark-end text:name="egyeb"/></text:h>
      <text:list text:style-name="List_20_1" text:continue-numbering="false">
        <text:list-item>
          <text:p text:style-name="List_20_1_Content_First"> Az egyablakos számla önálló bizonylattípusként (<text:span text:style-name="Strong_20_Emphasis">Egyablakos számla</text:span>) szerepel a <text:a xlink:type="simple" xlink:href="https://doc.evir.hu/doku.php/evir:szamlazas:szamlalistak" text:style-name="Internet_20_link" text:visited-style-name="Visited_20_Internet_20_Link">számla listák</text:a>ban és azok szűrőiben.</text:p>
        </text:list-item>
        <text:list-item>
          <text:p text:style-name="List_20_1_Content"> Az <text:span text:style-name="Strong_20_Emphasis">Egyablakos számla készítése</text:span> menüpont az Egyablakos számla modul telepítése esetén jelenik meg, ami a Számla modul kiegészítése.</text:p>
        </text:list-item>
        <text:list-item>
          <text:p text:style-name="List_20_1_Content_Last"> Ha az <text:span text:style-name="Strong_20_Emphasis">Intrastat</text:span> modul is telepítve van, az Intrastat mezők az egyablakos számlán (és a helyesbítőjén) is megjelennek.</text:p>
        </text:list-item>
      </text:list>
      <text:p text:style-name="Text_20_body">További információk:</text:p>
      <text:list text:style-name="List_20_1" text:continue-numbering="false">
        <text:list-item>
          <text:p text:style-name="List_20_1_Content_First"> <text:a xlink:type="simple" xlink:href="https://doc.evir.hu/doku.php/evir:szallitolevel:egyablakos_szallitolevel" text:style-name="Internet_20_link" text:visited-style-name="Visited_20_Internet_20_Link">Egyablakos szállítólevél</text:a></text:p>
        </text:list-item>
        <text:list-item>
          <text:p text:style-name="List_20_1_Content"> <text:a xlink:type="simple" xlink:href="https://doc.evir.hu/doku.php/evir:rendeles:vevoi:egyablakos_rendeles" text:style-name="Internet_20_link" text:visited-style-name="Visited_20_Internet_20_Link">Egyablakos rendelés</text:a></text:p>
        </text:list-item>
        <text:list-item>
          <text:p text:style-name="List_20_1_Content"> <text:a xlink:type="simple" xlink:href="https://doc.evir.hu/doku.php/evir:bizonylatok:bizonylat_keszites" text:style-name="Internet_20_link" text:visited-style-name="Visited_20_Internet_20_Link">Bizonylat készítés</text:a></text:p>
        </text:list-item>
        <text:list-item>
          <text:p text:style-name="List_20_1_Content"> <text:a xlink:type="simple" xlink:href="https://doc.evir.hu/doku.php/evir:penzugy:arfolyam_rogzites" text:style-name="Internet_20_link" text:visited-style-name="Visited_20_Internet_20_Link">Árfolyam rögzítés</text:a></text:p>
        </text:list-item>
        <text:list-item>
          <text:p text:style-name="List_20_1_Content"> <text:a xlink:type="simple" xlink:href="https://doc.evir.hu/doku.php/evir:torzsadatok:penzugyi:afakulcsok" text:style-name="Internet_20_link" text:visited-style-name="Visited_20_Internet_20_Link">Áfakulcsok</text:a></text:p>
        </text:list-item>
        <text:list-item>
          <text:p text:style-name="List_20_1_Content_Last"> <text:a xlink:type="simple" xlink:href="https://doc.evir.hu/doku.php/evir:szamlazas:export_szamla" text:style-name="Internet_20_link" text:visited-style-name="Visited_20_Internet_20_Link">Export száml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0::27:58</meta:creation-date>
    <dc:creator>Generated</dc:creator>
    <dc:date>2026-08-26T10::27:58</dc:date>
    <dc:language>en-US</dc:language>
    <meta:editing-cycles>1</meta:editing-cycles>
    <meta:editing-duration>PT0S</meta:editing-duration>
    <dc:title>evir:szamlazas:egyablakos_szamla</dc:title>
  </office:meta>
</office:document-meta>
</file>