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722db4fa465889e70b49732054c0c9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eloleg:elolegszamla"/><text:bookmark-start text:name="__RefHeading___elolegszamla_1"/><text:bookmark-start text:name="elolegszamla"/>Előlegszámla<text:bookmark-end text:name="__RefHeading___elolegszamla_1"/><text:bookmark-end text:name="elolegszamla"/></text:h>
      <text:p text:style-name="Text_20_body">Definíció szerint:</text:p>
      <text:list text:style-name="List_20_1" text:continue-numbering="false">
        <text:list-item>
          <text:p text:style-name="LastListParagraph_List_20_1_Content_First"> „előleg az, amit a termékértékesítés, szolgáltatásnyújtás esetében a teljesítést megelőzően az ellenértékbe beszámítható vagyoni előnyként juttat a vevő. Amennyiben maga az ellenérték kerül átadásra, akkor az már nem funkcionál előlegként.” </text:p>
        </text:list-item>
      </text:list>
      <text:p text:style-name="Text_20_body">Az előlegszámla pontosan ugyan olyan bizonylat, mint a normál <text:a xlink:type="simple" xlink:href="https://doc.evir.hu/doku.php/evir:szamlazas:szamla" text:style-name="Internet_20_link" text:visited-style-name="Visited_20_Internet_20_Link">számla</text:a>. Elsődleges célja a vevőtől a termékek és szolgáltatások ellenértékének előre történő kifizetésének dokumentálása. </text:p>
      <text:p text:style-name="Text_20_body"><text:span text:style-name="Strong_20_Emphasis">Az előlegszámla tartalmi kellékei:</text:span></text:p>
      <text:list text:style-name="List_20_1" text:continue-numbering="false">
        <text:list-item>
          <text:p text:style-name="List_20_1_Content_First"> a számlán fel kell tüntetni, hogy „előleg”</text:p>
        </text:list-item>
        <text:list-item>
          <text:p text:style-name="List_20_1_Content"> illetve minek az előlege</text:p>
        </text:list-item>
        <text:list-item>
          <text:p text:style-name="List_20_1_Content"> a teljesítési időpont mindig az előleg átvételének, megszerzésének napja</text:p>
        </text:list-item>
        <text:list-item>
          <text:p text:style-name="List_20_1_Content"> az előleg számla mindig olyan áfa tartalmú, amilyen maga az alapügylet</text:p>
          <text:list text:style-name="List_20_1">
            <text:list-item>
              <text:p text:style-name="List_20_1_Content"> közösségen belüli termékbeszerzés nem adóköteles</text:p>
            </text:list-item>
            <text:list-item>
              <text:p text:style-name="List_20_1_Content"> közösségen belüli termékértékesítés nem adóköteles</text:p>
            </text:list-item>
            <text:list-item>
              <text:p text:style-name="List_20_1_Content"> belföldi fordított adózású ügyletek nem adókötelesek</text:p>
            </text:list-item>
            <text:list-item>
              <text:p text:style-name="List_20_1_Content"> nemzetközi fordított adózású, főszabály szerinti szolgáltatások adókötelesek (Áfa tv. 140. §.)</text:p>
            </text:list-item>
            <text:list-item>
              <text:p text:style-name="List_20_1_Content"> nemzetközi fordított adózású, különös szabályok szerinti ügyletek nem adókötelesek</text:p>
            </text:list-item>
            <text:list-item>
              <text:p text:style-name="List_20_1_Content_Last"> minden más eset adóköteles</text:p>
            </text:list-item>
          </text:list>
        </text:list-item>
      </text:list>
      <text:p text:style-name="Text_20_body"><draw:frame draw:style-name="media" draw:name="0" text:anchor-type="as-char" draw:z-index="0" svg:width="" svg:rel-width="100%" svg:height="0cm"><draw:image xlink:href="Pictures/c722db4fa465889e70b49732054c0c94.svg" xlink:type="simple" xlink:show="embed" xlink:actuate="onLoad"/></draw:frame></text:p>
      <text:h text:style-name="Heading_20_3" text:outline-level="3"><text:bookmark-start text:name="__RefHeading___elolegszamla_keszitese_es_felhasznalasa_2"/><text:bookmark-start text:name="elolegszamla_keszitese_es_felhasznalasa"/>Előlegszámla készítése és felhasználása<text:bookmark-end text:name="__RefHeading___elolegszamla_keszitese_es_felhasznalasa_2"/><text:bookmark-end text:name="elolegszamla_keszitese_es_felhasznalasa"/></text:h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cikktorzs:elolegtetel_szolgaltatas" text:style-name="Internet_20_link" text:visited-style-name="Visited_20_Internet_20_Link">Előlegtétel rögzítése</text:a></text:span> <text:line-break/>Amióta a <text:a xlink:type="simple" xlink:href="https://doc.evir.hu/doku.php/evir:nav:nav_xml" text:style-name="Internet_20_link" text:visited-style-name="Visited_20_Internet_20_Link">NAV XML</text:a> adatszolgáltatási kötelezettség érvényben van, külön jelezni kell az exportban az előleg tételeket. <text:line-break/>A rendszer szempontjából teljesen mindegy az előlegszámlára kerülő tétel cikkszáma vagy megnevezése, csupán az a fontos a <text:a xlink:type="simple" xlink:href="https://doc.evir.hu/doku.php/evir:onlineszamla:onlineszamla" text:style-name="Internet_20_link" text:visited-style-name="Visited_20_Internet_20_Link">NAV online számla adatszolgáltatás</text:a> miatt, hogy a <text:a xlink:type="simple" xlink:href="https://doc.evir.hu/doku.php/evir:torzsadatok:cikktorzs:torzs_cikkszam" text:style-name="Internet_20_link" text:visited-style-name="Visited_20_Internet_20_Link">cikktörzs</text:a>ben a szolgáltatás adatai között a <text:span text:style-name="Source_20_Text"><text:span text:style-name="Strong_20_Emphasis">Speciális szolgáltatás</text:span></text:span> legördülőben az <text:span text:style-name="Source_20_Text"><text:span text:style-name="Strong_20_Emphasis">Előlegtétel</text:span></text:span>, a megfelelő <text:a xlink:type="simple" xlink:href="https://doc.evir.hu/doku.php/evir-faq:afa_kulcsok" text:style-name="Internet_20_link" text:visited-style-name="Visited_20_Internet_20_Link">áfakulccsal vagy adó mentesség jelölés</text:a>sel legyen rögzítve.  <text:line-break/><text:span text:style-name=""/>  A tétel megjegyzésében, vagy a számla megjegyzésében kell feltüntetni azt, hogy mire vonatkozik az előleg.</text:p>
        </text:list-item>
        <text:list-item>
          <text:p text:style-name="Numbering_20_1_Content"> <text:span text:style-name="Strong_20_Emphasis"><text:a xlink:type="simple" xlink:href="https://doc.evir.hu/doku.php/evir:szamlazas:eloleg:elolegszamla_keszitese" text:style-name="Internet_20_link" text:visited-style-name="Visited_20_Internet_20_Link">Előlegszámla készítés</text:a></text:span> <text:line-break/>Az <text:span text:style-name="Strong_20_Emphasis">„Előleg”</text:span>jelölést a rendszer automatikusan megteszi, ha a <text:span text:style-name="Source_20_Text"><text:span text:style-name="Strong_20_Emphasis">Számlázás → Előlegszámla → Előlegszámla</text:span></text:span> menüpontra kattintva indul a folyamat. <text:line-break/>A rendszer a még fel nem használt előlegszámlákról a <text:span text:style-name="Source_20_Text">Számlázás → Előlegszámla → Számlázható előlegszámla  lista</text:span> menüpontban ad információt.</text:p>
        </text:list-item>
        <text:list-item>
          <text:p text:style-name="Numbering_20_1_Content"> <text:span text:style-name="Strong_20_Emphasis">Az előlegszámla felhasználása</text:span> <text:line-break/>A végszámla elkészítése a '' Számlázás → <text:a xlink:type="simple" xlink:href="https://doc.evir.hu/doku.php/evir:szamlazas:szamla" text:style-name="Internet_20_link" text:visited-style-name="Visited_20_Internet_20_Link">Számla készítés</text:a>'' menüpontban történik olyan módon, hogy:  </text:p>
          <text:list text:style-name="List_20_1">
            <text:list-item>
              <text:p text:style-name="List_20_1_Content_Last"> a <text:a xlink:type="simple" xlink:href="https://doc.evir.hu/doku.php/evir:bizonylatok:tetelek_hozzaadasa" text:style-name="Internet_20_link" text:visited-style-name="Visited_20_Internet_20_Link">tételek hozzáadásánál</text:a> az <text:span text:style-name=""><text:span text:style-name="Strong_20_Emphasis">| <text:span text:style-name="">Előlegszámla</text:span> |</text:span></text:span> gombra való kattintás után ki kell választani a felhasználandó bizonylatot. A rendszer a végszámlán feltünteti a felhasznált előlegszámlák számát, valamint negatív előjellel az összeget, azaz ennyivel csökkenti a számlán levő tételekért fizetendő összeget. <text:line-break/> A rendszer támogatja az előlegszámla több részletben való felhasználását, valamint akár több előlegszámlát is lehet tenni egy végszámlára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0::01:01</meta:creation-date>
    <dc:creator>Generated</dc:creator>
    <dc:date>2026-08-09T10::01:01</dc:date>
    <dc:language>en-US</dc:language>
    <meta:editing-cycles>1</meta:editing-cycles>
    <meta:editing-duration>PT0S</meta:editing-duration>
    <dc:title>evir:szamlazas:eloleg:elolegszamla</dc:title>
  </office:meta>
</office:document-meta>
</file>