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211b4f045266a9b24b66e34fb333c5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export_szamla"/><text:bookmark-start text:name="__RefHeading___export_szamla_1"/><text:bookmark-start text:name="export_szamla"/>Export számla<text:bookmark-end text:name="__RefHeading___export_szamla_1"/><text:bookmark-end text:name="export_szamla"/></text:h>
      <text:p text:style-name="Text_20_body">Export számla készítésnek azt az ÁFA mentes értékesítési folyamatot nevezzük, ahol a teljesítés helye Magyarországon kívüli az ÁFA törvény szempontjából nézve. </text:p>
      <text:p text:style-name="Text_20_body"><draw:frame draw:style-name="mediaright" draw:name="0" text:anchor-type="paragraph" draw:z-index="0" svg:width="18.520833333333cm" style:rel-width="100%" svg:height="13.577302631579cm" style:rel-height="scale"><draw:image xlink:href="Pictures/a211b4f045266a9b24b66e34fb333c5d.png" xlink:type="simple" xlink:show="embed" xlink:actuate="onLoad"/></draw:frame></text:p>
      <text:p text:style-name="Text_20_body">Az export számla <text:span text:style-name="Strong_20_Emphasis">EU-s és Magyarországon kívüli (harmadik országbeli) vevő</text:span> esetén egyaránt használható, a kettő között az eVIR a partner címének országa alapján tesz különbséget (lásd lentebb a Partner országa és adószáma szakaszt).</text:p>
      <text:p text:style-name="Text_20_body"> Nem adóalany, közösségen belüli (EU-s) vevő esetén nem export számla, hanem <text:a xlink:type="simple" xlink:href="https://doc.evir.hu/doku.php/evir:szamlazas:egyablakos_szamla" text:style-name="Internet_20_link" text:visited-style-name="Visited_20_Internet_20_Link">egyablakos (OSS) számla</text:a> készítendő.</text:p>
      <text:h text:style-name="Heading_20_3" text:outline-level="3"><text:bookmark-start text:name="__RefHeading___exportszamla_keszitesenek_lepesei_2"/><text:bookmark-start text:name="exportszamla_keszitesenek_lepesei"/>Exportszámla készítésének lépései:<text:bookmark-end text:name="__RefHeading___exportszamla_keszitesenek_lepesei_2"/><text:bookmark-end text:name="exportszamla_keszitesenek_lepesei"/></text:h>
      <text:list text:style-name="Numbering_20_1" text:continue-numbering="false">
        <text:list-item>
          <text:p text:style-name="Numbering_20_1_Content_First"> <text:span text:style-name="Strong_20_Emphasis">Számlázás</text:span></text:p>
        </text:list-item>
        <text:list-item>
          <text:p text:style-name="Numbering_20_1_Content"> <text:span text:style-name="Strong_20_Emphasis">Exportszámla készítés</text:span> menüpontra kattintva érhető el az ÁFA mentes, Magyarországon kívüli teljesítési helyű értékesítés számlázása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<text:line-break/>A partner címében megadott ország alapján dől el, hogy az ügylet EU-s vagy harmadik országbeli, és hogy szükséges-e közösségi adószám. <text:line-break/><text:span text:style-name=""/> <text:span text:style-name="Strong_20_Emphasis">A közösségi adószám helyességét és érvényességét az eVIR nem ellenőrzi! (<text:a xlink:type="simple" xlink:href="https://doc.evir.hu/doku.php/evir-faq:adoszamok" text:style-name="Internet_20_link" text:visited-style-name="Visited_20_Internet_20_Link">Adószámok</text:a>)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Teljesítés dátuma</text:p>
            </text:list-item>
            <text:list-item>
              <text:p text:style-name="Numbering_20_1_Content"> <text:span text:style-name="Strong_20_Emphasis"><text:a xlink:type="simple" xlink:href="https://doc.evir.hu/doku.php/evir:torzsadatok:cikktorzs:arkategoriak:arkategoriak" text:style-name="Internet_20_link" text:visited-style-name="Visited_20_Internet_20_Link">Árkategória</text:a> kiválasztása</text:span> <text:line-break/>Az export számla fogalom nem feltétlenül jelenti azt, hogy a számla nem HUF pénznemben kerül kiállításra automatikusan. <text:line-break/>Ha más pénznemben (pl. EUR) kell a számlát kiállítani, akkor azt a kívánt pénznemben levő értékesítési árkategória kiválasztásával lehet megtenni. <text:line-break/>Ebben az esetben szükség lehet az adott napi <text:a xlink:type="simple" xlink:href="https://doc.evir.hu/doku.php/evir:penzugy:arfolyam_rogzites" text:style-name="Internet_20_link" text:visited-style-name="Visited_20_Internet_20_Link">árfolyam rögzítés</text:a>ére is az erre szolgáló menüpontban, vagy az árfolyam automatikus letöltésének bekapcsolására a beállításokban. <text:line-break/> Általános információk a számla készítéséről más pénznemben: <text:a xlink:type="simple" xlink:href="https://doc.evir.hu/doku.php/evir-faq:szamla_mas_penznemben" text:style-name="Internet_20_link" text:visited-style-name="Visited_20_Internet_20_Link">Számlázás más pénznemben</text:a>!</text:p>
            </text:list-item>
            <text:list-item>
              <text:p text:style-name="Numbering_20_1_Content"> <text:span text:style-name="Strong_20_Emphasis">Export ÁFA</text:span> <text:line-break/>A <text:a xlink:type="simple" xlink:href="https://doc.evir.hu/doku.php/evir:szamlazas:szamla" text:style-name="Internet_20_link" text:visited-style-name="Visited_20_Internet_20_Link">normál számla</text:a> készítéstől annyiban különbözik az exportszámla, hogy a <text:a xlink:type="simple" xlink:href="https://doc.evir.hu/doku.php/evir:torzsadatok:cikktorzs:torzs_cikkszam" text:style-name="Internet_20_link" text:visited-style-name="Visited_20_Internet_20_Link">cikktörzs</text:a>ben a <text:a xlink:type="simple" xlink:href="https://doc.evir.hu/doku.php/evir:torzsadatok:cikktorzs:termekek" text:style-name="Internet_20_link" text:visited-style-name="Visited_20_Internet_20_Link">termékek</text:a>hez és <text:a xlink:type="simple" xlink:href="https://doc.evir.hu/doku.php/evir:torzsadatok:cikktorzs:szolgaltatasok" text:style-name="Internet_20_link" text:visited-style-name="Visited_20_Internet_20_Link">szolgáltatások</text:a>hoz rögzített <text:a xlink:type="simple" xlink:href="https://doc.evir.hu/doku.php/evir:torzsadatok:penzugyi:afakulcsok" text:style-name="Internet_20_link" text:visited-style-name="Visited_20_Internet_20_Link">Áfakulcsok</text:a>at figyelmen kívül hagyja, és a bizonylat minden tételére a fejben kiválasztott ÁFA mentességi meghatározás kerül. <text:line-break/>A választható értékek az <text:a xlink:type="simple" xlink:href="https://doc.evir.hu/doku.php/evir:torzsadatok:penzugyi:afakulcsok" text:style-name="Internet_20_link" text:visited-style-name="Visited_20_Internet_20_Link">Áfakulcsok</text:a> törzsből azok a rekordok, amelyeken be van állítva az <text:span text:style-name="Strong_20_Emphasis">export</text:span> jelölés (ÁFA körön kívüli kulcsok). Ha a törzsben nincs ilyen kulcs, a legördülő üres marad, ezért az áfakulcsok törzsben rögzíteni kell a NAV Onlineszámla adatszolgáltatás szerinti ÁFA mentességi meghatározásokat. <text:line-break/>Az alapértelmezetten felajánlott érték a <text:a xlink:type="simple" xlink:href="https://doc.evir.hu/doku.php/evir:rendszer:beallitasok:exportszamla" text:style-name="Internet_20_link" text:visited-style-name="Visited_20_Internet_20_Link">beállítások</text:a>ban megadott Áfakód. <text:line-break/>  <text:span text:style-name="Strong_20_Emphasis">Ezek az Áfakulcsok részletesen: <text:a xlink:type="simple" xlink:href="https://doc.evir.hu/doku.php/evir-faq:afa_kulcsok" text:style-name="Internet_20_link" text:visited-style-name="Visited_20_Internet_20_Link">Áfakulcsok 2021.01.01-től</text:a></text:span> </text:p>
            </text:list-item>
            <text:list-item>
              <text:p text:style-name="Numbering_20_1_Content"> <text:span text:style-name="Strong_20_Emphasis">Nyelv</text:span> <text:line-break/>Az export számla PDF bizonylat nyelve. Alapértelmezése az export számlához külön beállított <text:a xlink:type="simple" xlink:href="https://doc.evir.hu/doku.php/evir:rendszer:beallitasok:exportszamla" text:style-name="Internet_20_link" text:visited-style-name="Visited_20_Internet_20_Link">alapértelmezett nyelv</text:a>, ami eltérhet a rendszer általános alapértelmezett nyelvétől (így pl. az export számlák automatikusan angol vagy német nyelvű bizonylatként készülhetnek)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z exportszámla, amiből <text:a xlink:type="simple" xlink:href="https://doc.evir.hu/doku.php/evir:fogalmak:nyomtatas" text:style-name="Internet_20_link" text:visited-style-name="Visited_20_Internet_20_Link">PDF bizonylat</text:a> kerül generálásra, melyet a böngésző jelenít meg. <text:line-break/>Az elkészült bizonylat példányokat ki kell nyomtatni, majd a cég ügyviteli folyamatai szerint kezelni.</text:p>
        </text:list-item>
      </text:list>
      <text:h text:style-name="Heading_20_3" text:outline-level="3"><text:bookmark-start text:name="__RefHeading___partner_orszaga_es_adoszama_3"/><text:bookmark-start text:name="partner_orszaga_es_adoszama"/>Partner országa és adószáma<text:bookmark-end text:name="__RefHeading___partner_orszaga_es_adoszama_3"/><text:bookmark-end text:name="partner_orszaga_es_adoszama"/></text:h>
      <text:p text:style-name="Text_20_body">A partner a bizonylat készítése közben mindig kiválasztható, az ellenőrzés a bizonylat elkészítésekor történik: <text:span text:style-name="Strong_20_Emphasis">Előnézetben</text:span> figyelmeztetésként, a <text:span text:style-name="Strong_20_Emphasis">Felvesz</text:span> gomb megnyomásakor viszont hibaként — ilyenkor a számla nem készül e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ner címének országa </text:p>
          </table:table-cell>
          <table:table-cell office:value-type="string" table:style-name="tableheader">
            <text:p text:style-name="Table_20_Heading"> Export számla készíthető? </text:p>
          </table:table-cell>
          <table:table-cell office:value-type="string" table:style-name="tableheader">
            <text:p text:style-name="Table_20_Heading"> Közösségi adószám </text:p>
          </table:table-cell>
        </table:table-row>
        <table:table-row>
          <table:table-cell office:value-type="string" table:style-name="tablecell">
            <text:p text:style-name="tablealignleft"> Magyarország </text:p>
          </table:table-cell>
          <table:table-cell office:value-type="string" table:style-name="tablecell">
            <text:p text:style-name="tablealignleft">  Nem <text:line-break/><text:span text:style-name="Emphasis">„Export számlán csak Magyarországon kívüli cég választható!„</text:span> </text:p>
          </table:table-cell>
          <table:table-cell office:value-type="string" table:style-name="tablecell">
            <text:p text:style-name="tablealignleft"> – </text:p>
          </table:table-cell>
        </table:table-row>
        <table:table-row>
          <table:table-cell office:value-type="string" table:style-name="tablecell">
            <text:p text:style-name="tablealignleft"> EU tagország </text:p>
          </table:table-cell>
          <table:table-cell office:value-type="string" table:style-name="tablecell">
            <text:p text:style-name="tablealignleft">  Igen </text:p>
          </table:table-cell>
          <table:table-cell office:value-type="string" table:style-name="tablecell">
            <text:p text:style-name="tablealignleft"> Kötelező. Ha a <text:a xlink:type="simple" xlink:href="https://doc.evir.hu/doku.php/evir:partnerek:partner_nyilvantartas" text:style-name="Internet_20_link" text:visited-style-name="Visited_20_Internet_20_Link">partner adatbázis</text:a>ban nincs rögzítve, <text:span text:style-name="Emphasis">„A partnernek nincs közösségi adószáma.”</text:span> hibaüzenet jelenik meg. </text:p>
          </table:table-cell>
        </table:table-row>
        <table:table-row>
          <table:table-cell office:value-type="string" table:style-name="tablecell">
            <text:p text:style-name="tablealignleft"> Harmadik ország (nem EU, nem HU) </text:p>
          </table:table-cell>
          <table:table-cell office:value-type="string" table:style-name="tablecell">
            <text:p text:style-name="tablealignleft">  Igen </text:p>
          </table:table-cell>
          <table:table-cell office:value-type="string" table:style-name="tablecell">
            <text:p text:style-name="tablealignleft"> Nem szükséges (az eVIR nem is ellenőrzi). </text:p>
          </table:table-cell>
        </table:table-row>
      </table:table>
      <text:h text:style-name="Heading_20_3" text:outline-level="3"><text:bookmark-start text:name="__RefHeading___intrastat_adatok_4"/><text:bookmark-start text:name="intrastat_adatok"/>Intrastat adatok<text:bookmark-end text:name="__RefHeading___intrastat_adatok_4"/><text:bookmark-end text:name="intrastat_adatok"/></text:h>
      <text:p text:style-name="Text_20_body">Ha az <text:span text:style-name="Strong_20_Emphasis">Intrastat</text:span> modul is telepítve van, akkor az export számla fejébe automatikusan bekerülnek az Intrastat adatok (szállítási feltétel, ügyletkód, fuvarozási mód) a rendszerbeállításokban megadott export irányú alapértelmezésekből, és a bizonylaton szerkeszthetők.</text:p>
      <text:p text:style-name="Text_20_body">A <text:a xlink:type="simple" xlink:href="https://doc.evir.hu/doku.php/evir:rendszer:beallitasok:exportszamla" text:style-name="Internet_20_link" text:visited-style-name="Visited_20_Internet_20_Link">beállítások</text:a>ban külön bekapcsolható, hogy a <text:a xlink:type="simple" xlink:href="https://doc.evir.hu/doku.php/evir:torzsadatok:cikktorzs:termekek" text:style-name="Internet_20_link" text:visited-style-name="Visited_20_Internet_20_Link">termékek</text:a>hez rögzített származási ország, illetve a nettó és bruttó súly adatok bekerüljenek a bizonylat megjegyzésébe.</text:p>
      <text:h text:style-name="Heading_20_3" text:outline-level="3"><text:bookmark-start text:name="__RefHeading___helyesbito_export_szamla_5"/><text:bookmark-start text:name="helyesbito_export_szamla"/>Helyesbítő export számla<text:bookmark-end text:name="__RefHeading___helyesbito_export_szamla_5"/><text:bookmark-end text:name="helyesbito_export_szamla"/></text:h>
      <text:p text:style-name="Text_20_body">Az elkészült export számla ugyanúgy <text:a xlink:type="simple" xlink:href="https://doc.evir.hu/doku.php/evir:szamlazas:szamla_helyesbites_storno" text:style-name="Internet_20_link" text:visited-style-name="Visited_20_Internet_20_Link">helyesbíthető és stornózható</text:a>, mint a normál számla; a helyesbítő bizonylat is export számla marad. A helyesbítő bizonylat eredeti (helyesbítendő) tételeinek ÁFA adatai az eredeti számláról öröklődnek, az újonnan felvett tételekre a fejben kiválasztott Export ÁFA kerül.</text:p>
      <text:h text:style-name="Heading_20_3" text:outline-level="3"><text:bookmark-start text:name="__RefHeading___egyeb_6"/><text:bookmark-start text:name="egyeb"/>Egyéb<text:bookmark-end text:name="__RefHeading___egyeb_6"/><text:bookmark-end text:name="egyeb"/></text:h>
      <text:list text:style-name="List_20_1" text:continue-numbering="false">
        <text:list-item>
          <text:p text:style-name="List_20_1_Content_First"> Az export számla önálló bizonylattípusként (<text:span text:style-name="Strong_20_Emphasis">Export számla</text:span>) szerepel a <text:a xlink:type="simple" xlink:href="https://doc.evir.hu/doku.php/evir:szamlazas:szamlalistak" text:style-name="Internet_20_link" text:visited-style-name="Visited_20_Internet_20_Link">számla listák</text:a>ban és azok szűrőiben.</text:p>
        </text:list-item>
        <text:list-item>
          <text:p text:style-name="List_20_1_Content"> Az elkészült bizonylat a normál számlához hasonlóan bekerül a <text:a xlink:type="simple" xlink:href="https://doc.evir.hu/doku.php/evir:onlineszamla:mukodes" text:style-name="Internet_20_link" text:visited-style-name="Visited_20_Internet_20_Link">NAV Onlineszámla</text:a> adatszolgáltatásba.</text:p>
        </text:list-item>
        <text:list-item>
          <text:p text:style-name="List_20_1_Content_Last"> Az <text:span text:style-name="Strong_20_Emphasis">Exportszámla készítés</text:span> menüpont az Export számla modul telepítése esetén jelenik meg, ami a Számla modul kiegészítése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rendszer:beallitasok:exportszamla" text:style-name="Internet_20_link" text:visited-style-name="Visited_20_Internet_20_Link">Beállítások: Export számla</text:a></text:p>
        </text:list-item>
        <text:list-item>
          <text:p text:style-name="List_20_1_Content"> <text:a xlink:type="simple" xlink:href="https://doc.evir.hu/doku.php/evir:szallitolevel:export_szallitolevel" text:style-name="Internet_20_link" text:visited-style-name="Visited_20_Internet_20_Link">Exportszállító készítése</text:a></text:p>
        </text:list-item>
        <text:list-item>
          <text:p text:style-name="List_20_1_Content_Last"> <text:a xlink:type="simple" xlink:href="https://doc.evir.hu/doku.php/evir:szamlazas:egyablakos_szamla" text:style-name="Internet_20_link" text:visited-style-name="Visited_20_Internet_20_Link">Egyablakos (OSS) szám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4:13</meta:creation-date>
    <dc:creator>Generated</dc:creator>
    <dc:date>2026-08-26T10::24:13</dc:date>
    <dc:language>en-US</dc:language>
    <meta:editing-cycles>1</meta:editing-cycles>
    <meta:editing-duration>PT0S</meta:editing-duration>
    <dc:title>evir:szamlazas:export_szamla</dc:title>
  </office:meta>
</office:document-meta>
</file>