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41ef532aee6fe706ecf3044a41f4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helyesbito_szamla_keszites"/><text:bookmark-start text:name="__RefHeading___helyesbito_szamla_keszitese_1"/><text:bookmark-start text:name="helyesbito_szamla_keszitese"/>Helyesbítő számla készítése<text:bookmark-end text:name="__RefHeading___helyesbito_szamla_keszitese_1"/><text:bookmark-end text:name="helyesbito_szamla_keszitese"/></text:h>
      <text:p text:style-name="Text_20_body"><text:span text:style-name="Strong_20_Emphasis"><text:a xlink:type="simple" xlink:href="https://doc.evir.hu/doku.php/evir:szamlazas:helyesbito_szamla" text:style-name="Internet_20_link" text:visited-style-name="Visited_20_Internet_20_Link">Számla helyesbítésének elindítása történhet listából és menüből is</text:a></text:span></text:p>
      <text:h text:style-name="Heading_20_3" text:outline-level="3"><text:bookmark-start text:name="__RefHeading___helyesbito_szamla_elkeszitese_2"/><text:bookmark-start text:name="helyesbito_szamla_elkeszitese"/>Helyesbítő számla elkészítése<text:bookmark-end text:name="__RefHeading___helyesbito_szamla_elkeszitese_2"/><text:bookmark-end text:name="helyesbito_szamla_elkeszitese"/></text:h>
      <text:p text:style-name="Text_20_body"><draw:frame draw:style-name="mediaright" draw:name="0" text:anchor-type="paragraph" draw:z-index="0" svg:width="18.520833333333cm" style:rel-width="100%" svg:height="14.216368299832cm" style:rel-height="scale"><draw:image xlink:href="Pictures/cf41ef532aee6fe706ecf3044a41f431.png" xlink:type="simple" xlink:show="embed" xlink:actuate="onLoad"/></draw:frame></text:p>
      <text:p text:style-name="Text_20_body">Mindkét esetben a rendszer megmutatja a helyesbítendő számla adatait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bizonylatok:partner_adatok" text:style-name="Internet_20_link" text:visited-style-name="Visited_20_Internet_20_Link">Partner adatokat</text:a></text:span></text:p>
        </text:list-item>
        <text:list-item>
          <text:p text:style-name="Numbering_20_1_Content"> <text:span text:style-name="Strong_20_Emphasis"><text:a xlink:type="simple" xlink:href="https://doc.evir.hu/doku.php/evir:penzugy:bizonylat_email_kuldes" text:style-name="Internet_20_link" text:visited-style-name="Visited_20_Internet_20_Link">Email értesítő</text:a></text:span> Mivel a partner a helyesbítő számlánál már adott az email küldés terület megjelenik!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: A helyesbítő számla teljesítés dátuma a javítás időpontja.</text:p>
            </text:list-item>
            <text:list-item>
              <text:p text:style-name="Numbering_20_1_Content"> Fizetési mód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Árkategória</text:p>
            </text:list-item>
            <text:list-item>
              <text:p text:style-name="Numbering_20_1_Content"> <text:span text:style-name="Strong_20_Emphasis">Célraktár</text:span> <text:line-break/><text:span text:style-name="Strong_20_Emphasis">A termék raktárból került a számlára</text:span>, akkor a helyesbítő művelet a legördülőben kiválasztott módon működik, azaz:</text:p>
              <text:list text:style-name="List_20_1">
                <text:list-item>
                  <text:p text:style-name="List_20_1_Content"> <text:span text:style-name="Source_20_Text"><text:span text:style-name="Strong_20_Emphasis">Új raktár</text:span></text:span> esetén a rendszer létrehoz egy új raktárat, aminek a neve megegyezik a bizonylat számával, és ebbe kerülnek a termékek. Ez olyan esetben célravezető, ha pl. ugyan azokat a termékeket egy másik bizonylatra szeretnénk tenni.</text:p>
                </text:list-item>
                <text:list-item>
                  <text:p text:style-name="List_20_1_Content"> <text:span text:style-name="Source_20_Text"><text:span text:style-name="Strong_20_Emphasis">Korábbi raktárba</text:span></text:span> esetén a rendszer megpróbálja ugyan abba a raktárba visszahelyezni a terméket ahonnan a bizonylatra került. Ha nem sikerül (mert pl. már megszűnt a raktár) akkor a főraktárba helyezi el.</text:p>
                </text:list-item>
                <text:list-item>
                  <text:p text:style-name="List_20_1_Content"> <text:span text:style-name="Source_20_Text"><text:span text:style-name="Strong_20_Emphasis">Főraktár</text:span></text:span>: a rendszer alapértelmezett raktárába helyezi a termékeket függetlenül attól, hogy melyik raktárból kerültek a bizonylatra.</text:p>
                </text:list-item>
                <text:list-item>
                  <text:p text:style-name="List_20_1_Content"><text:span text:style-name="Source_20_Text"><text:span text:style-name="Strong_20_Emphasis">Egy kiválasztott raktár</text:span></text:span>: a rendszer számára elérhető raktárak közül szabadon lehet választani egyet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a</text:a></text:span> <text:line-break/>Az eredeti számla tételei betöltésre kerülnek, lehetőséget biztosítva a helyes mennyiségek kiválasztására. A rendszer lehetőséget biztosít a helyesbítő tételeken felül még további tételek hozzáadására. <text:line-break/> A <text:a xlink:type="simple" xlink:href="https://doc.evir.hu/doku.php/evir:rendszer:beallitasok:szamla" text:style-name="Internet_20_link" text:visited-style-name="Visited_20_Internet_20_Link">rendszerbeállítások</text:a>tól függően vagy szerepelnek az eredeti számla tételei negatív előjellel, majd pedig a helyes tételek pozitív mennyiségekkel, vagy pedig kizárólag a módosított tételek.  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</text:a> kell kattintani a helyesbítéshez. <text:line-break/>Elkészül a helyesbítő számla és <text:a xlink:type="simple" xlink:href="https://doc.evir.hu/doku.php/evir:fogalmak:nyomtatas" text:style-name="Internet_20_link" text:visited-style-name="Visited_20_Internet_20_Link">PDF</text:a> kerül generálásra, amit a cég ügyviteli folyamatainak megfelelően kell tovább kezelni.</text:p>
        </text:list-item>
      </text:list>
      <text:p text:style-name="Text_20_body"><text:span text:style-name=""/> Egy gazdasági esemény vonatkozásában több helyesbítést is el lehet végezni, csupán annyi a megszorítás, hogy minden esetben a helyesbítő-lánc legutolsó bizonylatát lehet tovább helyesbíteni. <text:line-break/>
A teljes számla-láncolat (eredeti + helyesbítő számlák) együttesen határozzák meg a fizetendő összege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szamlazas:szamla_helyesbites_storno" text:style-name="Internet_20_link" text:visited-style-name="Visited_20_Internet_20_Link">Számla helyesbítés, stornó</text:a></text:p>
        </text:list-item>
        <text:list-item>
          <text:p text:style-name="List_20_1_Content"> <text:a xlink:type="simple" xlink:href="https://doc.evir.hu/doku.php/evir:bizonylatok:bizonylat_storno" text:style-name="Internet_20_link" text:visited-style-name="Visited_20_Internet_20_Link">Bizonylat sztornózás</text:a></text:p>
        </text:list-item>
        <text:list-item>
          <text:p text:style-name="List_20_1_Content_Last"> <text:a xlink:type="simple" xlink:href="https://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43:46</meta:creation-date>
    <dc:creator>Generated</dc:creator>
    <dc:date>2026-08-30T07::43:46</dc:date>
    <dc:language>en-US</dc:language>
    <meta:editing-cycles>1</meta:editing-cycles>
    <meta:editing-duration>PT0S</meta:editing-duration>
    <dc:title>evir:szamlazas:helyesbito_szamla_keszites</dc:title>
  </office:meta>
</office:document-meta>
</file>