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f8f8765b43a76096050e8a4fb69d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kezi_elolegszamla_rogzitese"/><text:bookmark-start text:name="__RefHeading___kezi-elolegszamla_1"/><text:bookmark-start text:name="kezi-elolegszamla"/>Kézi-előlegszámla<text:bookmark-end text:name="__RefHeading___kezi-elolegszamla_1"/><text:bookmark-end text:name="kezi-elolegszamla"/></text:h>
      <text:p text:style-name="Text_20_body"><text:span text:style-name=""/> A funkció a rendszertől függetlenül készített <text:a xlink:type="simple" xlink:href="https://doc.evir.hu/doku.php/evir:szamlazas:eloleg:elolegszamla" text:style-name="Internet_20_link" text:visited-style-name="Visited_20_Internet_20_Link">előlegszámla</text:a> (tipikusan számlatömbben kézzel írt előlegszámlaszámla) adattartalmának rögzítésére szolgál.</text:p>
      <text:p text:style-name="Text_20_body">A leglényegesebb különbség a számlázás és a kézi-előlegszámla rögzítés között az, hogy ebben az esetben a számla számát és a számla dátumát is meg lehet adni a felületen. </text:p>
      <text:p text:style-name="Text_20_body"><draw:frame draw:style-name="mediaright" draw:name="0" text:anchor-type="paragraph" draw:z-index="0" svg:width="18.520833333333cm" style:rel-width="100%" svg:height="14.159924171357cm" style:rel-height="scale"><draw:image xlink:href="Pictures/43f8f8765b43a76096050e8a4fb69d86.png" xlink:type="simple" xlink:show="embed" xlink:actuate="onLoad"/></draw:frame></text:p>
      <text:h text:style-name="Heading_20_4" text:outline-level="4"><text:bookmark-start text:name="__RefHeading___a_kezi-elolegszamla_adattartalmanak_roegzitesenek_lepesei_2"/><text:bookmark-start text:name="a_kezi-elolegszamla_adattartalmanak_roegzitesenek_lepesei"/>A kézi-előlegszámla adattartalmának rögzítésének lépései:<text:bookmark-end text:name="__RefHeading___a_kezi-elolegszamla_adattartalmanak_roegzitesenek_lepesei_2"/><text:bookmark-end text:name="a_kezi-elolegszamla_adattartalmanak_roegzitesenek_lepesei"/></text:h>
      <text:list text:style-name="Numbering_20_1" text:continue-numbering="false">
        <text:list-item>
          <text:p text:style-name="Numbering_20_1_Content_First"> A <text:a xlink:type="simple" xlink:href="https://doc.evir.hu/doku.php/evir:bizonylatok:bizonylat_keszites" text:style-name="Internet_20_link" text:visited-style-name="Visited_20_Internet_20_Link">bizonylat készítés</text:a> elindítása a <text:span text:style-name="Strong_20_Emphasis"><text:a xlink:type="simple" xlink:href="https://doc.evir.hu/doku.php/evir:szamlazas:szamlazas_menu" text:style-name="Internet_20_link" text:visited-style-name="Visited_20_Internet_20_Link">Számlázás</text:a></text:span></text:p>
        </text:list-item>
        <text:list-item>
          <text:p text:style-name="Numbering_20_1_Content"> <text:span text:style-name="Strong_20_Emphasis">Kéziszámla</text:span></text:p>
        </text:list-item>
        <text:list-item>
          <text:p text:style-name="Numbering_20_1_Content"> <text:span text:style-name="Strong_20_Emphasis">Kézi-előlegszámla rögzítés</text:span> menüpont alatt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</text:a></text:span> megadása:</text:p>
          <text:list text:style-name="Numbering_20_1">
            <text:list-item>
              <text:p text:style-name="Numbering_20_1_Content"> <text:span text:style-name="Strong_20_Emphasis">Számlaszám</text:span> (a rögzíteni kívánt számlára nyomtatott számlaszám) </text:p>
            </text:list-item>
            <text:list-item>
              <text:p text:style-name="Numbering_20_1_Content"> <text:span text:style-name="Strong_20_Emphasis">Dátum</text:span>: a számlával ellentétben itt megadható.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ának</text:a></text:span></text:p>
          <text:list text:style-name="List_20_1">
            <text:list-item>
              <text:p text:style-name="List_20_1_Content"> <text:span text:style-name=""><text:span text:style-name="Strong_20_Emphasis">| <text:span text:style-name="">Előleg</text:span> |</text:span></text:span> gombbal történik  az <text:a xlink:type="simple" xlink:href="https://doc.evir.hu/doku.php/evir:torzsadatok:cikktorzs:szolgaltatasok" text:style-name="Internet_20_link" text:visited-style-name="Visited_20_Internet_20_Link">előlegtételek</text:a> hozzáadásának ismétlése egészen addig, ameddig az összes kívánt tétel szerepel a bizonylaton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 <text:span text:style-name="Source_20_Text">Bizonylat</text:span> nevű <text:a xlink:type="simple" xlink:href="https://doc.evir.hu/doku.php/evir:fogalmak:nyomtatas" text:style-name="Internet_20_link" text:visited-style-name="Visited_20_Internet_20_Link">PDF dokumentum</text:a>, melyet a böngésző jelenít meg. <text:line-break/>Az elkészült bizonylatot a cég ügyviteli folyamatai szerint kell kezelni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amlazas:kezi_szamla" text:style-name="Internet_20_link" text:visited-style-name="Visited_20_Internet_20_Link">Kéziszámla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:szamlazas:eloleg:elolegszamla" text:style-name="Internet_20_link" text:visited-style-name="Visited_20_Internet_20_Link">Előleg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1::00:19</meta:creation-date>
    <dc:creator>Generated</dc:creator>
    <dc:date>2026-09-10T21::00:19</dc:date>
    <dc:language>en-US</dc:language>
    <meta:editing-cycles>1</meta:editing-cycles>
    <meta:editing-duration>PT0S</meta:editing-duration>
    <dc:title>evir:szamlazas:kezi_elolegszamla_rogzitese</dc:title>
  </office:meta>
</office:document-meta>
</file>