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f0248b0d2b34ec90903b8086ea3f39.png"/>
  <manifest:file-entry manifest:media-type="image/png" manifest:full-path="Pictures/05f6783f229d9ac8fbf60e0a8008835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szamlazas:penztargep:penztargepes_bizonylat_alapert_vevo_rogzitese"/><text:bookmark-start text:name="__RefHeading___penztargepes_bizonylat_alapertelmezett_vevo_roegzitese_1"/><text:bookmark-start text:name="penztargepes_bizonylat_alapertelmezett_vevo_roegzitese"/>Pénztárgépes bizonylat alapértelmezett vevő rögzítése<text:bookmark-end text:name="__RefHeading___penztargepes_bizonylat_alapertelmezett_vevo_roegzitese_1"/><text:bookmark-end text:name="penztargepes_bizonylat_alapertelmezett_vevo_roegzitese"/></text:h>
      <text:p text:style-name="Text_20_body"><draw:frame draw:style-name="mediaright" draw:name="0" text:anchor-type="paragraph" draw:z-index="0" svg:width="18.520833333333cm" style:rel-width="100%" svg:height="17.308736910995cm" style:rel-height="scale"><draw:image xlink:href="Pictures/b8f0248b0d2b34ec90903b8086ea3f39.png" xlink:type="simple" xlink:show="embed" xlink:actuate="onLoad"/></draw:frame> </text:p>
      <text:list text:style-name="Numbering_20_1" text:continue-numbering="false">
        <text:list-item>
          <text:p text:style-name="Numbering_20_1_Content_First"> A <text:span text:style-name="Strong_20_Emphasis">Partnerek</text:span>,</text:p>
        </text:list-item>
        <text:list-item>
          <text:p text:style-name="Numbering_20_1_Content"> <text:span text:style-name="Strong_20_Emphasis">Új személy - mini</text:span> menüpont alatt rögzítendő a pénztárgépes bizonylatok alapértelmezett vevője.</text:p>
        </text:list-item>
        <text:list-item>
          <text:p text:style-name="Numbering_20_1_Content"> Ez egy fiktív partner, akár a saját cég adatokkal is rögzíthető. <text:line-break/> <text:span text:style-name=""/>  A <text:a xlink:type="simple" xlink:href="https://doc.evir.hu/doku.php/evir:rendszer:beallitasok:penztargep" text:style-name="Internet_20_link" text:visited-style-name="Visited_20_Internet_20_Link">rendszerbeállításokban</text:a> beállítható, hogy a partnertörzsből választható legyen a vevő.</text:p>
        </text:list-item>
        <text:list-item>
          <text:p text:style-name="Numbering_20_1_Conten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menti a partnert.</text:p>
        </text:list-item>
        <text:list-item>
          <text:p text:style-name="Numbering_20_1_Content"> A <text:span text:style-name="Strong_20_Emphasis">Partnerek</text:span>,</text:p>
        </text:list-item>
        <text:list-item>
          <text:p text:style-name="Numbering_20_1_Content"> <text:span text:style-name="Strong_20_Emphasis">Partnerlista</text:span> menüpont alatt találhatók a rögzített partnerek.</text:p>
        </text:list-item>
        <text:list-item>
          <text:p text:style-name="Numbering_20_1_Content_Last"> Az <text:span text:style-name="Strong_20_Emphasis">Azonosító</text:span> oszlopban látható azonosító számra lesz szükség a <text:a xlink:type="simple" xlink:href="https://doc.evir.hu/doku.php/evir:szamlazas:penztargep:penztargepes_bizonylat_alapert_vevoje" text:style-name="Internet_20_link" text:visited-style-name="Visited_20_Internet_20_Link">Pénztárgépes bizonylat alapértelmezett vevője</text:a> beállításhoz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amlazas:penztargep:penztargep" text:style-name="Internet_20_link" text:visited-style-name="Visited_20_Internet_20_Link">Pénztárgépes bizonylat</text:a></text:p>
        </text:list-item>
        <text:list-item>
          <text:p text:style-name="List_20_1_Content_Last"> <text:a xlink:type="simple" xlink:href="https://doc.evir.hu/doku.php/evir:szamlazas:penztargep:penztargepes_bizonylat" text:style-name="Internet_20_link" text:visited-style-name="Visited_20_Internet_20_Link">Pénztárgépes bizonylat rögzítése</text:a>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6.976075504829cm" style:rel-height="scale"><draw:image xlink:href="Pictures/05f6783f229d9ac8fbf60e0a8008835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46:47</meta:creation-date>
    <dc:creator>Generated</dc:creator>
    <dc:date>2026-08-11T08::46:47</dc:date>
    <dc:language>en-US</dc:language>
    <meta:editing-cycles>1</meta:editing-cycles>
    <meta:editing-duration>PT0S</meta:editing-duration>
    <dc:title>evir:szamlazas:penztargep:penztargepes_bizonylat_alapert_vevo_rogzitese</dc:title>
  </office:meta>
</office:document-meta>
</file>