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a4f948e237861e1b51ff78c88067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listak"/><text:bookmark-start text:name="__RefHeading___szamlalistak_1"/><text:bookmark-start text:name="szamlalistak"/>Számlalisták<text:bookmark-end text:name="__RefHeading___szamlalistak_1"/><text:bookmark-end text:name="szamlalistak"/></text:h>
      <text:p text:style-name="Text_20_body"><draw:frame draw:style-name="mediaright" draw:name="0" text:anchor-type="paragraph" draw:z-index="0" svg:width="18.520833333333cm" style:rel-width="100%" svg:height="12.689758064516cm" style:rel-height="scale"><draw:image xlink:href="Pictures/d9a4f948e237861e1b51ff78c8806731.png" xlink:type="simple" xlink:show="embed" xlink:actuate="onLoad"/></draw:frame></text:p>
      <text:p text:style-name="Text_20_body">Az eVIR rendszer <text:a xlink:type="simple" xlink:href="https://doc.evir.hu/doku.php/evir:szamlazas:szamlazas_menu" text:style-name="Internet_20_link" text:visited-style-name="Visited_20_Internet_20_Link">számlázás</text:a> modulja lehetőséget biztosít a <text:a xlink:type="simple" xlink:href="https://doc.evir.hu/doku.php/evir:szamlazas:szamla" text:style-name="Internet_20_link" text:visited-style-name="Visited_20_Internet_20_Link">számlák</text:a> és azok <text:a xlink:type="simple" xlink:href="https://doc.evir.hu/doku.php/evir:bizonylatok:tetelek_hozzaadasa" text:style-name="Internet_20_link" text:visited-style-name="Visited_20_Internet_20_Link">tételeinek</text:a> részletes nyomon követésére és elemzésére különböző szempontok alapján. <text:line-break/>
Az alábbi számlalisták segítenek a pénzügyi és adminisztrációs folyamatok átláthatóságában.</text:p>
      <text:p text:style-name="Text_20_body"> Az összes <text:a xlink:type="simple" xlink:href="https://doc.evir.hu/doku.php/evir:alapok:listak" text:style-name="Internet_20_link" text:visited-style-name="Visited_20_Internet_20_Link">lista</text:a> <text:a xlink:type="simple" xlink:href="https://doc.evir.hu/doku.php/evir:tomeges_muveletek:csv_xlsx_json_export" text:style-name="Internet_20_link" text:visited-style-name="Visited_20_Internet_20_Link">exportálható</text:a> különböző formátumokban (pl. XLSX, SVG, JSON), így könnyen beilleszthetőek más rendszerekbe vagy riportokba.</text:p>
      <text:p text:style-name="Text_20_body">A <text:span text:style-name="Strong_20_Emphasis"><text:a xlink:type="simple" xlink:href="https://doc.evir.hu/doku.php/evir:szamlazas:szamlazas_menu" text:style-name="Internet_20_link" text:visited-style-name="Visited_20_Internet_20_Link">Számlázás</text:a> → Listák</text:span> menüpont alatt:</text:p>
      <text:list text:style-name="List_20_1" text:continue-numbering="false">
        <text:list-item>
          <text:p text:style-name="LastListParagraph_List_20_1_Content_First"> <text:span text:style-name="Strong_20_Emphasis">Garancia kereső</text:span> <text:line-break/>Lehetővé teszi a garanciális termékekhez kapcsolódó számlák gyors azonosításá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em nyomtatott számlák</text:span> <text:line-break/>Azon számlák listája, amelyeket még nem nyomtattak ki.</text:p>
        </text:list-item>
      </text:list>
      <text:list text:style-name="List_20_1" text:continue-numbering="false">
        <text:list-item>
          <text:p text:style-name="List_20_1_Content_First"> <text:span text:style-name="Strong_20_Emphasis">Előállítás szerint</text:span> <text:line-break/>A számlák listázása a előállítási mód szerint. <text:line-break/> <text:a xlink:type="simple" xlink:href="https://doc.evir.hu/doku.php/evir:penzugy:bizonylat_email_kuldes" text:style-name="Internet_20_link" text:visited-style-name="Visited_20_Internet_20_Link">Számla, bizonylat küldés e-mailben</text:a></text:p>
          <text:list text:style-name="List_20_1">
            <text:list-item>
              <text:p text:style-name="List_20_1_Content"> <text:span text:style-name="Strong_20_Emphasis">Összes</text:span>: csak a kinyomtatott és az emailben elküldött.</text:p>
            </text:list-item>
            <text:list-item>
              <text:p text:style-name="List_20_1_Content"> <text:span text:style-name="Strong_20_Emphasis">Emailben küldve</text:span>: csak az emailben elküldött.</text:p>
            </text:list-item>
            <text:list-item>
              <text:p text:style-name="List_20_1_Content"> <text:span text:style-name="Strong_20_Emphasis">Nyomtatva</text:span>: csak a kinyomtatott.</text:p>
            </text:list-item>
            <text:list-item>
              <text:p text:style-name="List_20_1_Content"> <text:span text:style-name="Strong_20_Emphasis">Nincs nyomtatva</text:span>: ami nem lett kinyomtatva (az emailben elküldötteket tartalmazza).</text:p>
            </text:list-item>
            <text:list-item>
              <text:p text:style-name="List_20_1_Content_Last"> <text:span text:style-name="Strong_20_Emphasis">Nincs emailben küldve</text:span>: ami nem lett emailben elküdve (a kinyomtatottakat is tartalmazza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lista árréssel</text:span> <text:line-break/>Az eladott termékekhez tartozó <text:span text:style-name="Emphasis">Haszonkulcs %</text:span> vagy <text:span text:style-name="Emphasis">Árrés %</text:span> megjelenítése számla szint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lista árréssel funk.pénznemben</text:span> <text:line-break/>A <text:span text:style-name="Emphasis">Haszonkulcs %</text:span> vagy <text:span text:style-name="Emphasis">Árrés %</text:span> megjelenítése a funkcionális pénznem szerinti elszámolás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 tételenkénti lista</text:span> <text:line-break/>A számlákon szereplő tételek részletes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artner utolsó tételei</text:span> <text:line-break/>A partnerek utolsó vásárlásainak és a hozzá tartozó tételeknek a listáz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ételenkénti lista árréssel</text:span> <text:line-break/>A számlák tételes listája, amely tartalmazza az egyes tételekhez kapcsolódó <text:span text:style-name="Emphasis">Haszonkulcs %</text:span> vagy <text:span text:style-name="Emphasis">Árrés %</text:span> oszlopok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ételenkénti lista árréssel funk.pénznemben</text:span> <text:line-break/>A tételekhez kapcsolódó <text:span text:style-name="Emphasis">Haszonkulcs %</text:span> vagy <text:span text:style-name="Emphasis">Árrés %</text:span> funkcionális pénznemben való megjelenítése. <text:line-break/><text:line-break/>  A haszonkulcs/árrés % számítása a tétel tényleges beszerzési árához képest történik.</text:p>
        </text:list-item>
      </text:list>
      <text:p text:style-name="Text_20_body"><text:span text:style-name="Strong_20_Emphasis">Telephelyes listák</text:span></text:p>
      <text:list text:style-name="List_20_1" text:continue-numbering="false">
        <text:list-item>
          <text:p text:style-name="LastListParagraph_List_20_1_Content_First"> <text:span text:style-name="Strong_20_Emphasis">Saját telephelyes számlalista árréssel</text:span> <text:line-break/>Csak a bejelentkezett felhasználóhoz adott telephely által kiállított számlák listája, amely tartalmazza az árrés és haszonkulcs oszlopok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ák telephellyel</text:span> <text:line-break/>Az összes számla megjelenítése, telephely megjelöléss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aját telephelyes számlák</text:span> <text:line-break/>Csak a bejelentkezett felhasználóhoz adott telephely számlái jelennek me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34:38</meta:creation-date>
    <dc:creator>Generated</dc:creator>
    <dc:date>2026-08-31T03::34:38</dc:date>
    <dc:language>en-US</dc:language>
    <meta:editing-cycles>1</meta:editing-cycles>
    <meta:editing-duration>PT0S</meta:editing-duration>
    <dc:title>evir:szamlazas:szamlalistak</dc:title>
  </office:meta>
</office:document-meta>
</file>