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69ad5728a761b85da246feee0b9d2d.png"/>
  <manifest:file-entry manifest:media-type="image/png" manifest:full-path="Pictures/51ded2f3ab5a9bd872a46b631fd879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tomeges_szamla"/><text:bookmark-start text:name="__RefHeading___toemeges_szamla_generalas_1"/><text:bookmark-start text:name="toemeges_szamla_generalas"/>Tömeges számla generálás<text:bookmark-end text:name="__RefHeading___toemeges_szamla_generalas_1"/><text:bookmark-end text:name="toemeges_szamla_generalas"/></text:h>
      <text:p text:style-name="Text_20_body"><draw:frame draw:style-name="mediaright" draw:name="0" text:anchor-type="paragraph" draw:z-index="0" svg:width="18.520833333333cm" style:rel-width="100%" svg:height="4.6505459980478cm" style:rel-height="scale"><draw:image xlink:href="Pictures/9869ad5728a761b85da246feee0b9d2d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szamlazandok:szamlazandok" text:style-name="Internet_20_link" text:visited-style-name="Visited_20_Internet_20_Link">Számlázandók</text:a></text:span>,</text:p>
        </text:list-item>
        <text:list-item>
          <text:p text:style-name="Numbering_20_1_Content"> <text:span text:style-name="Strong_20_Emphasis"><text:a xlink:type="simple" xlink:href="https://doc.evir.hu/doku.php/evir:szamlazandok:szamlazandok_partnerenkent" text:style-name="Internet_20_link" text:visited-style-name="Visited_20_Internet_20_Link">Számlázandók partnerenként</text:a></text:span> menüpont alatt,</text:p>
        </text:list-item>
        <text:list-item>
          <text:p text:style-name="Numbering_20_1_Content"> a <text:a xlink:type="simple" xlink:href="https://doc.evir.hu/doku.php/evir:alapok:listak" text:style-name="Internet_20_link" text:visited-style-name="Visited_20_Internet_20_Link">lista navigációs sávjában a kereső segítségével</text:a> a megfelelő számlázandókra szűkíthető a lista tartalma,</text:p>
        </text:list-item>
        <text:list-item>
          <text:p text:style-name="Numbering_20_1_Content"> majd a <text:span text:style-name="Strong_20_Emphasis"><text:span text:style-name="Source_20_Text">Számlázás</text:span></text:span> gombra kattintva, megjelenik a tömeges <text:a xlink:type="simple" xlink:href="https://doc.evir.hu/doku.php/evir:szamlazas:szamla" text:style-name="Internet_20_link" text:visited-style-name="Visited_20_Internet_20_Link">számla</text:a> generálás és <text:a xlink:type="simple" xlink:href="https://doc.evir.hu/doku.php/evir:penzugy:bizonylat_email_kuldes" text:style-name="Internet_20_link" text:visited-style-name="Visited_20_Internet_20_Link">email kiküldés</text:a>.</text:p>
        </text:list-item>
        <text:list-item>
          <text:p text:style-name="Numbering_20_1_Content">  <text:span text:style-name="Strong_20_Emphasis">Email értesítő</text:span>  terület megegyezik a  bizonylatkészítéskor is használt általános <text:a xlink:type="simple" xlink:href="https://doc.evir.hu/doku.php/evir:penzugy:email_kuldes_bizonylatkesziteskor" text:style-name="Internet_20_link" text:visited-style-name="Visited_20_Internet_20_Link">email értesítő területtel</text:a>. </text:p>
          <text:list text:style-name="Numbering_20_1">
            <text:list-item>
              <text:p text:style-name="Numbering_20_1_Content"> Az összes email a beállított <text:span text:style-name="Strong_20_Emphasis">Értesítő sablont</text:span> fogja tartalmazni.</text:p>
            </text:list-item>
          </text:list>
        </text:list-item>
        <text:list-item>
          <text:p text:style-name="Numbering_20_1_Content"> <text:span text:style-name="Strong_20_Emphasis"><text:a xlink:type="simple" xlink:href="https://doc.evir.hu/doku.php/evir:bizonylatok:parameterek" text:style-name="Internet_20_link" text:visited-style-name="Visited_20_Internet_20_Link">Paraméterek</text:a></text:span>et szintén a általános <text:a xlink:type="simple" xlink:href="https://doc.evir.hu/doku.php/evir:szamlazas:szamla" text:style-name="Internet_20_link" text:visited-style-name="Visited_20_Internet_20_Link">számlakészítés</text:a>sel megegyező módon kell megadni.</text:p>
          <text:list text:style-name="List_20_1">
            <text:list-item>
              <text:p text:style-name="List_20_1_Content"> Meg kell adnunk a <text:span text:style-name="Strong_20_Emphasis">Fizetési határidő</text:span>t, valamint a <text:span text:style-name="Strong_20_Emphasis">Teljesítés dátum</text:span>át, melyet a generált számlákra alkalmaz a rendszer. 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készülnek a számlák, amelyek első számú eredeti példánya a beállításoktól függően vagy e-mailben kerül elküldésre a partner e-mail címére, vagy a <text:a xlink:type="simple" xlink:href="https://doc.evir.hu/doku.php/evir:rendszer:beallitasok:szamla" text:style-name="Internet_20_link" text:visited-style-name="Visited_20_Internet_20_Link">beállításokban</text:a> meghatározott mennyiségű példányokat (eredeti + másolatok) tartalmazó <text:a xlink:type="simple" xlink:href="https://doc.evir.hu/doku.php/evir:fogalmak:nyomtatas" text:style-name="Internet_20_link" text:visited-style-name="Visited_20_Internet_20_Link">PDF kerül generálásra</text:a>, melyet a böngésző jelenít meg.</text:p>
        </text:list-item>
      </text:list>
      <text:p text:style-name="Text_20_body"><draw:frame draw:style-name="mediaright" draw:name="1" text:anchor-type="paragraph" draw:z-index="1" svg:width="18.520833333333cm" style:rel-width="100%" svg:height="10.448023210071cm" style:rel-height="scale"><draw:image xlink:href="Pictures/51ded2f3ab5a9bd872a46b631fd879e0.png" xlink:type="simple" xlink:show="embed" xlink:actuate="onLoad"/></draw:frame></text:p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bizonylat_email_kuldes" text:style-name="Internet_20_link" text:visited-style-name="Visited_20_Internet_20_Link">Bizonylat küldése emailben</text:a></text:p>
        </text:list-item>
        <text:list-item>
          <text:p text:style-name="List_20_1_Content"> <text:a xlink:type="simple" xlink:href="https://doc.evir.hu/doku.php/evir:torzsadatok:penzugyi:email_sablon" text:style-name="Internet_20_link" text:visited-style-name="Visited_20_Internet_20_Link">Email sablon készítése</text:a></text:p>
        </text:list-item>
        <text:list-item>
          <text:p text:style-name="List_20_1_Content_Last"> <text:a xlink:type="simple" xlink:href="https://doc.evir.hu/doku.php/evir:szallitolevel:tomeges_szallitolevel" text:style-name="Internet_20_link" text:visited-style-name="Visited_20_Internet_20_Link">Tömeges szállítólevél generál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27:26</meta:creation-date>
    <dc:creator>Generated</dc:creator>
    <dc:date>2026-08-21T01::27:26</dc:date>
    <dc:language>en-US</dc:language>
    <meta:editing-cycles>1</meta:editing-cycles>
    <meta:editing-duration>PT0S</meta:editing-duration>
    <dc:title>evir:szamlazas:tomeges_szamla</dc:title>
  </office:meta>
</office:document-meta>
</file>