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a60351f4d800542b3633fbc922764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erzodes:szerzodes_lekerdezesek:aktiv_szerzodesek"/><text:bookmark-start text:name="__RefHeading___aktiv_szerzodesek_1"/><text:bookmark-start text:name="aktiv_szerzodesek"/>Aktív szerződések<text:bookmark-end text:name="__RefHeading___aktiv_szerzodesek_1"/><text:bookmark-end text:name="aktiv_szerzodesek"/></text:h>
      <text:p text:style-name="Text_20_body"><draw:frame draw:style-name="mediaright" draw:name="0" text:anchor-type="paragraph" draw:z-index="0" svg:width="18.520833333333cm" style:rel-width="100%" svg:height="14.564109848485cm" style:rel-height="scale"><draw:image xlink:href="Pictures/3ea60351f4d800542b3633fbc922764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szerzodes:szerzodes_menu" text:style-name="Internet_20_link" text:visited-style-name="Visited_20_Internet_20_Link">Szerződés</text:a> → <text:a xlink:type="simple" xlink:href="https://doc.evir.hu/doku.php/evir:szerzodes:szerzodes_lekerdezesek" text:style-name="Internet_20_link" text:visited-style-name="Visited_20_Internet_20_Link">Lekérdezések</text:a></text:span> menüpont alatt az <text:span text:style-name="Strong_20_Emphasis">Aktív szerződések</text:span> linkre kattintva lehet a szűrési feltételeket beállítani.</text:p>
        </text:list-item>
        <text:list-item>
          <text:p text:style-name="Numbering_20_1_Content"> <text:span text:style-name="Strong_20_Emphasis">Paraméterek:</text:span></text:p>
          <text:list text:style-name="List_20_1">
            <text:list-item>
              <text:p text:style-name="List_20_1_Content"> <text:span text:style-name="Strong_20_Emphasis">Típus</text:span>: Szerződéstípus szerinti szűrő. Alapértelmezés: minden típus.</text:p>
            </text:list-item>
            <text:list-item>
              <text:p text:style-name="List_20_1_Content"> <text:span text:style-name="Strong_20_Emphasis">Partner</text:span>: Opcionális szűrő adott partnerre.</text:p>
            </text:list-item>
            <text:list-item>
              <text:p text:style-name="List_20_1_Content"> <text:span text:style-name="Strong_20_Emphasis">Időszak kezdete</text:span> *(kötelező)*: Az elemzési időszak első napja.</text:p>
            </text:list-item>
            <text:list-item>
              <text:p text:style-name="List_20_1_Content"> <text:span text:style-name="Strong_20_Emphasis">Időszak vége</text:span> *(kötelező)*: Az elemzési időszak utolsó napja.</text:p>
            </text:list-item>
            <text:list-item>
              <text:p text:style-name="List_20_1_Content"> <text:span text:style-name="Strong_20_Emphasis">Bontás</text:span>: Az időszak felosztása — Nincs, Havi, Éves.</text:p>
            </text:list-item>
            <text:list-item>
              <text:p text:style-name="List_20_1_Content"> <text:span text:style-name="Strong_20_Emphasis">Rendezés</text:span>: Időrendben előre vagy hátra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 PDF lista generálás</text:span> |</text:span></text:span> Az eredménylista PDF-fájlként (álló A4) generálódik és töltődik le.</text:p>
        </text:list-item>
      </text:list>
      <text:list text:style-name="List_20_1" text:continue-numbering="false">
        <text:list-item>
          <text:p text:style-name="List_20_1_Content_First"> <text:span text:style-name="Strong_20_Emphasis">Az eredménylista oszlopai:</text:span></text:p>
          <text:list text:style-name="List_20_1">
            <text:list-item>
              <text:p text:style-name="List_20_1_Content"> <text:span text:style-name="Strong_20_Emphasis">Időszak kezdet</text:span>: Az adott sor időszakának kezdő dátuma.</text:p>
            </text:list-item>
            <text:list-item>
              <text:p text:style-name="List_20_1_Content"> <text:span text:style-name="Strong_20_Emphasis">Időszak vége</text:span>: Az adott sor időszakának záró dátuma.</text:p>
            </text:list-item>
            <text:list-item>
              <text:p text:style-name="List_20_1_Content"> <text:span text:style-name="Strong_20_Emphasis">Időszak kezdetén</text:span>: Az időszak elején aktív (még le nem járt, már megkezdett) szerződések száma.</text:p>
            </text:list-item>
            <text:list-item>
              <text:p text:style-name="List_20_1_Content"> <text:span text:style-name="Strong_20_Emphasis">Új</text:span>: Az időszakban újonnan kötött szerződések száma.</text:p>
            </text:list-item>
            <text:list-item>
              <text:p text:style-name="List_20_1_Content"> <text:span text:style-name="Strong_20_Emphasis">Megszünt</text:span>: Az időszakban lejárt szerződések száma.</text:p>
            </text:list-item>
            <text:list-item>
              <text:p text:style-name="List_20_1_Content_Last"> <text:span text:style-name="Strong_20_Emphasis">Időszak végén</text:span>: Az időszak végén aktív szerződések száma.</text:p>
            </text:list-item>
          </text:list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Ha a Bontás értéke „Nincs”, az egész időszak egyetlen sorban összesítve jelenik meg.</text:p>
          </table:table-cell>
        </table:table-row>
      </table:table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szerzodes_lekerdezesek" text:style-name="Internet_20_link" text:visited-style-name="Visited_20_Internet_20_Link">Szerződés lekérdezések</text:a></text:p>
        </text:list-item>
        <text:list-item>
          <text:p text:style-name="List_20_1_Content_Last"> <text:a xlink:type="simple" xlink:href="https://doc.evir.hu/doku.php/evir:szerzodes:szerzodes_lekerdezesek:szerzodesek_lista" text:style-name="Internet_20_link" text:visited-style-name="Visited_20_Internet_20_Link">Szerződések list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6::18:15</meta:creation-date>
    <dc:creator>Generated</dc:creator>
    <dc:date>2026-09-10T06::18:15</dc:date>
    <dc:language>en-US</dc:language>
    <meta:editing-cycles>1</meta:editing-cycles>
    <meta:editing-duration>PT0S</meta:editing-duration>
    <dc:title>evir:szerzodes:szerzodes_lekerdezesek:aktiv_szerzodesek</dc:title>
  </office:meta>
</office:document-meta>
</file>