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9b5325415cf9d368d0eaaa1b64dc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egy_szerzodes_teteles_reszletezes"/><text:bookmark-start text:name="__RefHeading___egy_szerzodes_teteles_reszletezes_1"/><text:bookmark-start text:name="egy_szerzodes_teteles_reszletezes"/>Egy szerződés tételes részletezés<text:bookmark-end text:name="__RefHeading___egy_szerzodes_teteles_reszletezes_1"/><text:bookmark-end text:name="egy_szerzodes_teteles_reszletezes"/></text:h>
      <text:p text:style-name="Text_20_body"><draw:frame draw:style-name="mediaright" draw:name="0" text:anchor-type="paragraph" draw:z-index="0" svg:width="18.520833333333cm" style:rel-width="100%" svg:height="7.9986046959199cm" style:rel-height="scale"><draw:image xlink:href="Pictures/a89b5325415cf9d368d0eaaa1b64dc8e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z <text:span text:style-name="Strong_20_Emphasis">Egy szerződés tételes részletezés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Bizonylat szám</text:span>: Egy konkrét szerződés bizonylatszáma. Kötelező mező. A <text:span text:style-name="Strong_20_Emphasis">Szerződés keresés</text:span> gomb segítségével szerződés keresővel is kiválasztható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fősor oszlopai:</text:span></text:p>
          <text:list text:style-name="List_20_1">
            <text:list-item>
              <text:p text:style-name="List_20_1_Content"> <text:span text:style-name="Strong_20_Emphasis">Telj bizony.</text:span>: A szerződésteljesítés bizonylatszáma.</text:p>
            </text:list-item>
            <text:list-item>
              <text:p text:style-name="List_20_1_Content"> <text:span text:style-name="Strong_20_Emphasis">Kezdet</text:span>: A szerződésteljesítés kezdete.</text:p>
            </text:list-item>
            <text:list-item>
              <text:p text:style-name="List_20_1_Content"> <text:span text:style-name="Strong_20_Emphasis">Vége</text:span>: A szerződésteljesítés vége.</text:p>
            </text:list-item>
            <text:list-item>
              <text:p text:style-name="List_20_1_Content"> <text:span text:style-name="Strong_20_Emphasis">Leírás</text:span>: A szerződésteljesítés leírása.</text:p>
            </text:list-item>
            <text:list-item>
              <text:p text:style-name="List_20_1_Content"> <text:span text:style-name="Strong_20_Emphasis">Össz netto</text:span>: A szerződés összesített nettó értéke.</text:p>
            </text:list-item>
            <text:list-item>
              <text:p text:style-name="List_20_1_Content"> <text:span text:style-name="Strong_20_Emphasis">Pénz.</text:span>: Pénznem.</text:p>
            </text:list-item>
          </text:list>
        </text:list-item>
        <text:list-item>
          <text:p text:style-name="List_20_1_Content"> <text:span text:style-name="Strong_20_Emphasis">Az eredménylista tételsor oszlopai:</text:span></text:p>
          <text:list text:style-name="List_20_1">
            <text:list-item>
              <text:p text:style-name="List_20_1_Content"> <text:span text:style-name="Strong_20_Emphasis">Tétel sors.</text:span>: A tétel sorszáma.</text:p>
            </text:list-item>
            <text:list-item>
              <text:p text:style-name="List_20_1_Content"> <text:span text:style-name="Strong_20_Emphasis">Cikkszám</text:span>: A tétel cikkszáma.</text:p>
            </text:list-item>
            <text:list-item>
              <text:p text:style-name="List_20_1_Content"> <text:span text:style-name="Strong_20_Emphasis">Menny.</text:span>: A tétel mennyisége.</text:p>
            </text:list-item>
            <text:list-item>
              <text:p text:style-name="List_20_1_Content"> <text:span text:style-name="Strong_20_Emphasis">Rész m.</text:span>: A tételhez tartozó részmennyiség (számlázott egységek száma).</text:p>
            </text:list-item>
            <text:list-item>
              <text:p text:style-name="List_20_1_Content"> <text:span text:style-name="Strong_20_Emphasis">Bizonylat típus</text:span>: A tételhez kapcsolódó bizonylat típusa (pl. Számla).</text:p>
            </text:list-item>
            <text:list-item>
              <text:p text:style-name="List_20_1_Content"> <text:span text:style-name="Strong_20_Emphasis">Bizonylat száma</text:span>: A tételhez kapcsolódó bizonylat száma.</text:p>
            </text:list-item>
            <text:list-item>
              <text:p text:style-name="List_20_1_Content"> <text:span text:style-name="Strong_20_Emphasis">Tétel állapota</text:span>: A tétel állapota (Számlázva / Lezárt / Számlázandó).</text:p>
            </text:list-item>
            <text:list-item>
              <text:p text:style-name="List_20_1_Content_Last"> <text:span text:style-name="Strong_20_Emphasis">Számla állapota</text:span>: A számla pénzügyi állapota (teljesített / részben teljesített / nem teljesített)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doc.evir.hu/doku.php/evir:szerzodes:szerzodes_lekerdezesek:szerzodes_reszletezes" text:style-name="Internet_20_link" text:visited-style-name="Visited_20_Internet_20_Link">Szerződések részletezése</text:a></text:p>
        </text:list-item>
        <text:list-item>
          <text:p text:style-name="List_20_1_Content_Last"> <text:a xlink:type="simple" xlink:href="https://doc.evir.hu/doku.php/evir:szerzodes:szerzodes_lekerdezesek:szerzodes_reszletezes_szerzodes" text:style-name="Internet_20_link" text:visited-style-name="Visited_20_Internet_20_Link">Egy szerződés részletez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8:42</meta:creation-date>
    <dc:creator>Generated</dc:creator>
    <dc:date>2026-09-10T05::38:42</dc:date>
    <dc:language>en-US</dc:language>
    <meta:editing-cycles>1</meta:editing-cycles>
    <meta:editing-duration>PT0S</meta:editing-duration>
    <dc:title>evir:szerzodes:szerzodes_lekerdezesek:egy_szerzodes_teteles_reszletezes</dc:title>
  </office:meta>
</office:document-meta>
</file>