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51a2c28392bcb1124b7e9f71909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ek_lista"/><text:bookmark-start text:name="__RefHeading___szerzodesek_lista_1"/><text:bookmark-start text:name="szerzodesek_lista"/>Szerződések lista<text:bookmark-end text:name="__RefHeading___szerzodesek_lista_1"/><text:bookmark-end text:name="szerzodesek_lista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7851a2c28392bcb1124b7e9f71909ed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Szerződések lista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Partner</text:span>: Opcionális szűrő adott partnerre.</text:p>
            </text:list-item>
            <text:list-item>
              <text:p text:style-name="List_20_1_Content"> <text:span text:style-name="Strong_20_Emphasis">Leírás mező</text:span>: A leírás megjelenítési hossza — 200 karakterre levágva, vagy lehető legnagyobb.</text:p>
            </text:list-item>
            <text:list-item>
              <text:p text:style-name="List_20_1_Content"> <text:span text:style-name="Strong_20_Emphasis">Szerződés kezdete</text:span>: Szűrés a szerződés kezdő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01-0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01-01 (Kiválasztott dátum) vagy utána kötött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6-01-02-től kötötte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01-01-én kötötte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5-12-31-ig kötötte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01-01-ig bezárólag kötötte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Szerződés vége</text:span>: Szűrés a szerződés záró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12-3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12-31 (Kiválasztott dátum) vagy utána lejáró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7-01-01-től lejáró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12-31-én lejáró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6-12-30-ig lejáró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12-31-ig bezárólag lejáró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Csak az aktív szerződések</text:span>: Bejelölve csak azok a szerződések szerepelnek, amelyeknek nincs vége dátuma.</text:p>
            </text:list-item>
            <text:list-item>
              <text:p text:style-name="List_20_1_Content"> <text:span text:style-name="Strong_20_Emphasis">Összesítés típus szerint is</text:span>: Bejelölve a csoportszummák típusonként is megjelennek.</text:p>
            </text:list-item>
            <text:list-item>
              <text:p text:style-name="List_20_1_Content"> <text:span text:style-name="Strong_20_Emphasis">Rendezés</text:span>: Az eredménylista rendezési szempontja — Bizonylat száma, Partner neve, Számlázási időszak, Kezdet, Vége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Bizonylat szám</text:span>: A szerződés bizonylatszáma.</text:p>
            </text:list-item>
            <text:list-item>
              <text:p text:style-name="List_20_1_Content"> <text:span text:style-name="Strong_20_Emphasis">Név</text:span>: A partner neve.</text:p>
            </text:list-item>
            <text:list-item>
              <text:p text:style-name="List_20_1_Content"> <text:span text:style-name="Strong_20_Emphasis">Cím</text:span>: A partner címe.</text:p>
            </text:list-item>
            <text:list-item>
              <text:p text:style-name="List_20_1_Content"> <text:span text:style-name="Strong_20_Emphasis">Leírás</text:span>: A szerződés leírása.</text:p>
            </text:list-item>
            <text:list-item>
              <text:p text:style-name="List_20_1_Content"> <text:span text:style-name="Strong_20_Emphasis">Típus</text:span>: A szerződés típusa.</text:p>
            </text:list-item>
            <text:list-item>
              <text:p text:style-name="List_20_1_Content"> <text:span text:style-name="Strong_20_Emphasis">Szla idő.</text:span>: Számlázási időszak.</text:p>
            </text:list-item>
            <text:list-item>
              <text:p text:style-name="List_20_1_Content"> <text:span text:style-name="Strong_20_Emphasis">Kezdet</text:span>: A szerződés érvényességének kezdete.</text:p>
            </text:list-item>
            <text:list-item>
              <text:p text:style-name="List_20_1_Content"> <text:span text:style-name="Strong_20_Emphasis">Vége</text:span>: A szerződés érvényességének vége.</text:p>
            </text:list-item>
            <text:list-item>
              <text:p text:style-name="List_20_1_Content"> <text:span text:style-name="Strong_20_Emphasis">Ö. netto.</text:span>: Összesített nettó összeg (csoportszumma: számlázási időszak, pénznem szerint).</text:p>
            </text:list-item>
            <text:list-item>
              <text:p text:style-name="List_20_1_Content"> <text:span text:style-name="Strong_20_Emphasis">Ö. brutto.</text:span>: Összesített bruttó összeg.</text:p>
            </text:list-item>
            <text:list-item>
              <text:p text:style-name="List_20_1_Content_Last"> <text:span text:style-name="Strong_20_Emphasis">Pénz.</text:span>: Pénznem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szerzodesek_tetelek" text:style-name="Internet_20_link" text:visited-style-name="Visited_20_Internet_20_Link">Szerződések tételei</text:a></text:p>
        </text:list-item>
        <text:list-item>
          <text:p text:style-name="List_20_1_Content_Last"> <text:a xlink:type="simple" xlink:href="https://doc.evir.hu/doku.php/evir:szerzodes:szerzodes_lekerdezesek:aktiv_szerzodesek" text:style-name="Internet_20_link" text:visited-style-name="Visited_20_Internet_20_Link">Aktív szerződés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18:03</meta:creation-date>
    <dc:creator>Generated</dc:creator>
    <dc:date>2026-09-10T06::18:03</dc:date>
    <dc:language>en-US</dc:language>
    <meta:editing-cycles>1</meta:editing-cycles>
    <meta:editing-duration>PT0S</meta:editing-duration>
    <dc:title>evir:szerzodes:szerzodes_lekerdezesek:szerzodesek_lista</dc:title>
  </office:meta>
</office:document-meta>
</file>