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f938190df7ac0bd9d3842ff6963818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erzodes:szerzodes_lekerdezesek:szerzodesek_tetelek"/><text:bookmark-start text:name="__RefHeading___szerzodesek_tetelei_1"/><text:bookmark-start text:name="szerzodesek_tetelei"/>Szerződések tételei<text:bookmark-end text:name="__RefHeading___szerzodesek_tetelei_1"/><text:bookmark-end text:name="szerzodesek_tetelei"/></text:h>
      <text:p text:style-name="Text_20_body"><draw:frame draw:style-name="mediaright" draw:name="0" text:anchor-type="paragraph" draw:z-index="0" svg:width="18.520833333333cm" style:rel-width="100%" svg:height="14.564109848485cm" style:rel-height="scale"><draw:image xlink:href="Pictures/7f938190df7ac0bd9d3842ff69638183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szerzodes:szerzodes_menu" text:style-name="Internet_20_link" text:visited-style-name="Visited_20_Internet_20_Link">Szerződés</text:a> → <text:a xlink:type="simple" xlink:href="https://doc.evir.hu/doku.php/evir:szerzodes:szerzodes_lekerdezesek" text:style-name="Internet_20_link" text:visited-style-name="Visited_20_Internet_20_Link">Lekérdezések</text:a></text:span> menüpont alatt a <text:span text:style-name="Strong_20_Emphasis">Szerződések tételei</text:span> linkre kattintva lehet a szűrési feltételeket beállítani.</text:p>
        </text:list-item>
        <text:list-item>
          <text:p text:style-name="Numbering_20_1_Content"> <text:span text:style-name="Strong_20_Emphasis">Paraméterek:</text:span></text:p>
          <text:list text:style-name="List_20_1">
            <text:list-item>
              <text:p text:style-name="List_20_1_Content"> <text:span text:style-name="Strong_20_Emphasis">Típus</text:span>: Szerződéstípus szerinti szűrő. Alapértelmezés: minden típus.</text:p>
            </text:list-item>
            <text:list-item>
              <text:p text:style-name="List_20_1_Content"> <text:span text:style-name="Strong_20_Emphasis">Partner</text:span>: Opcionális szűrő adott partnerre.</text:p>
            </text:list-item>
            <text:list-item>
              <text:p text:style-name="List_20_1_Content"> <text:span text:style-name="Strong_20_Emphasis">Szerződés kezdete</text:span>: Szűrés a szerződés kezdő dátumára.</text:p>
              <text:list text:style-name="List_20_1">
                <text:list-item>
                  <text:p text:style-name="List_20_1_Content"> <text:span text:style-name="Strong_20_Emphasis">Szűrés:</text:span> <text:span text:style-name="Emphasis">Például:</text:span> Dátum = 2026-01-01.</text:p>
                  <text:list text:style-name="List_20_1">
                    <text:list-item>
                      <text:p text:style-name="List_20_1_Content"> <text:span text:style-name="Source_20_Text">&gt;=</text:span>: ettől a dátumtól kezdve (és az nap is) <text:line-break/><text:span text:style-name="Emphasis">Például:</text:span> 2026-01-01 (Kiválasztott dátum) vagy utána kötött szerződések.</text:p>
                    </text:list-item>
                    <text:list-item>
                      <text:p text:style-name="List_20_1_Content"> <text:span text:style-name="Source_20_Text">&gt;</text:span>: szigorúan ez után <text:line-break/><text:span text:style-name="Emphasis">Például:</text:span> 2026-01-02-től kötöttek.</text:p>
                    </text:list-item>
                    <text:list-item>
                      <text:p text:style-name="List_20_1_Content"> <text:span text:style-name="Source_20_Text">=</text:span>: pontosan ezen a napon <text:line-break/><text:span text:style-name="Emphasis">Például:</text:span> csak 2026-01-01-én kötöttek.</text:p>
                    </text:list-item>
                    <text:list-item>
                      <text:p text:style-name="List_20_1_Content"> <text:span text:style-name="Source_20_Text">&lt;</text:span>: szigorúan ez előtt <text:line-break/><text:span text:style-name="Emphasis">Például:</text:span> 2025-12-31-ig kötöttek.</text:p>
                    </text:list-item>
                    <text:list-item>
                      <text:p text:style-name="List_20_1_Content"> <text:span text:style-name="Source_20_Text">⇐</text:span>: eddig a dátumig (és az nap is) <text:line-break/><text:span text:style-name="Emphasis">Például:</text:span> 2026-01-01-ig bezárólag kötöttek.</text:p>
                    </text:list-item>
                  </text:list>
                </text:list-item>
              </text:list>
            </text:list-item>
            <text:list-item>
              <text:p text:style-name="List_20_1_Content"> <text:span text:style-name="Strong_20_Emphasis">Szerződés vége</text:span>: Szűrés a szerződés záró dátumára.</text:p>
              <text:list text:style-name="List_20_1">
                <text:list-item>
                  <text:p text:style-name="List_20_1_Content"> <text:span text:style-name="Strong_20_Emphasis">Szűrés:</text:span> <text:span text:style-name="Emphasis">Például:</text:span> Dátum = 2026-12-31.</text:p>
                  <text:list text:style-name="List_20_1">
                    <text:list-item>
                      <text:p text:style-name="List_20_1_Content"> <text:span text:style-name="Source_20_Text">&gt;=</text:span>: ettől a dátumtól kezdve (és az nap is) <text:line-break/><text:span text:style-name="Emphasis">Például:</text:span> 2026-12-31 (Kiválasztott dátum) vagy utána lejáró szerződések.</text:p>
                    </text:list-item>
                    <text:list-item>
                      <text:p text:style-name="List_20_1_Content"> <text:span text:style-name="Source_20_Text">&gt;</text:span>: szigorúan ez után <text:line-break/><text:span text:style-name="Emphasis">Például:</text:span> 2027-01-01-től lejárók.</text:p>
                    </text:list-item>
                    <text:list-item>
                      <text:p text:style-name="List_20_1_Content"> <text:span text:style-name="Source_20_Text">=</text:span>: pontosan ezen a napon <text:line-break/><text:span text:style-name="Emphasis">Például:</text:span> csak 2026-12-31-én lejárók.</text:p>
                    </text:list-item>
                    <text:list-item>
                      <text:p text:style-name="List_20_1_Content"> <text:span text:style-name="Source_20_Text">&lt;</text:span>: szigorúan ez előtt <text:line-break/><text:span text:style-name="Emphasis">Például:</text:span> 2026-12-30-ig lejárók.</text:p>
                    </text:list-item>
                    <text:list-item>
                      <text:p text:style-name="List_20_1_Content"> <text:span text:style-name="Source_20_Text">⇐</text:span>: eddig a dátumig (és az nap is) <text:line-break/><text:span text:style-name="Emphasis">Például:</text:span> 2026-12-31-ig bezárólag lejárók.</text:p>
                    </text:list-item>
                  </text:list>
                </text:list-item>
              </text:list>
            </text:list-item>
            <text:list-item>
              <text:p text:style-name="List_20_1_Content"> <text:span text:style-name="Strong_20_Emphasis">Csak az aktív szerződések</text:span>: Bejelölve csak azok a szerződések szerepelnek, amelyeknek nincs vége dátuma.</text:p>
            </text:list-item>
            <text:list-item>
              <text:p text:style-name="List_20_1_Content"> <text:span text:style-name="Strong_20_Emphasis">Rendezés</text:span>: Az eredménylista rendezési szempontja — Bizonylat száma, Partner neve, Számlázási időszak, Kezdet, Vége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 PDF lista generálás</text:span> |</text:span></text:span> Az eredménylista PDF-fájlként (fekvő A4) generálódik és töltődik le.</text:p>
        </text:list-item>
      </text:list>
      <text:list text:style-name="List_20_1" text:continue-numbering="false">
        <text:list-item>
          <text:p text:style-name="List_20_1_Content_First"> <text:span text:style-name="Strong_20_Emphasis">Az eredménylista — fejsor oszlopai (szerződésenként):</text:span></text:p>
          <text:list text:style-name="List_20_1">
            <text:list-item>
              <text:p text:style-name="List_20_1_Content"> <text:span text:style-name="Strong_20_Emphasis">Bizonylat szám</text:span>: A szerződés bizonylatszáma.</text:p>
            </text:list-item>
            <text:list-item>
              <text:p text:style-name="List_20_1_Content"> <text:span text:style-name="Strong_20_Emphasis">Név</text:span>: A partner neve.</text:p>
            </text:list-item>
            <text:list-item>
              <text:p text:style-name="List_20_1_Content"> <text:span text:style-name="Strong_20_Emphasis">Szla idő.</text:span>: Számlázási időszak.</text:p>
            </text:list-item>
            <text:list-item>
              <text:p text:style-name="List_20_1_Content"> <text:span text:style-name="Strong_20_Emphasis">Kezdet</text:span>: A szerződés érvényességének kezdete.</text:p>
            </text:list-item>
            <text:list-item>
              <text:p text:style-name="List_20_1_Content"> <text:span text:style-name="Strong_20_Emphasis">Vége</text:span>: A szerződés érvényességének vége.</text:p>
            </text:list-item>
            <text:list-item>
              <text:p text:style-name="List_20_1_Content"> <text:span text:style-name="Strong_20_Emphasis">Össz netto</text:span>: A szerződés összesített nettó értéke (csoportszumma: számlázási időszak, pénznem szerint).</text:p>
            </text:list-item>
            <text:list-item>
              <text:p text:style-name="List_20_1_Content"> <text:span text:style-name="Strong_20_Emphasis">Pénz.</text:span>: Pénznem.</text:p>
            </text:list-item>
          </text:list>
        </text:list-item>
        <text:list-item>
          <text:p text:style-name="List_20_1_Content"> <text:span text:style-name="Strong_20_Emphasis">Az eredménylista — tételsor oszlopai (szerződés tételenként):</text:span></text:p>
          <text:list text:style-name="List_20_1">
            <text:list-item>
              <text:p text:style-name="List_20_1_Content"> <text:span text:style-name="Strong_20_Emphasis">Cikkszám</text:span>: A tétel cikkszáma.</text:p>
            </text:list-item>
            <text:list-item>
              <text:p text:style-name="List_20_1_Content"> <text:span text:style-name="Strong_20_Emphasis">Megnevezés</text:span>: A tétel megnevezése.</text:p>
            </text:list-item>
            <text:list-item>
              <text:p text:style-name="List_20_1_Content"> <text:span text:style-name="Strong_20_Emphasis">Menny.</text:span>: A tétel mennyisége.</text:p>
            </text:list-item>
            <text:list-item>
              <text:p text:style-name="List_20_1_Content"> <text:span text:style-name="Strong_20_Emphasis">T. Netto</text:span>: A tétel egységnettó értéke.</text:p>
            </text:list-item>
            <text:list-item>
              <text:p text:style-name="List_20_1_Content"> <text:span text:style-name="Strong_20_Emphasis">Össz netto</text:span>: A tétel összesített nettó értéke.</text:p>
            </text:list-item>
            <text:list-item>
              <text:p text:style-name="List_20_1_Content_Last"> <text:span text:style-name="Strong_20_Emphasis">Pénz.</text:span>: Pénznem.</text:p>
            </text:list-item>
          </text:list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szerzodes:szerzodes_lekerdezesek" text:style-name="Internet_20_link" text:visited-style-name="Visited_20_Internet_20_Link">Szerződés lekérdezések</text:a></text:p>
        </text:list-item>
        <text:list-item>
          <text:p text:style-name="List_20_1_Content_Last"> <text:a xlink:type="simple" xlink:href="https://doc.evir.hu/doku.php/evir:szerzodes:szerzodes_lekerdezesek:szerzodesek_lista" text:style-name="Internet_20_link" text:visited-style-name="Visited_20_Internet_20_Link">Szerződések list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5::37:06</meta:creation-date>
    <dc:creator>Generated</dc:creator>
    <dc:date>2026-09-10T05::37:06</dc:date>
    <dc:language>en-US</dc:language>
    <meta:editing-cycles>1</meta:editing-cycles>
    <meta:editing-duration>PT0S</meta:editing-duration>
    <dc:title>evir:szerzodes:szerzodes_lekerdezesek:szerzodesek_tetelek</dc:title>
  </office:meta>
</office:document-meta>
</file>