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e1874d0201df4a871e2095c70222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_lekerdezesek"/><text:bookmark-start text:name="__RefHeading___szerzodes_lekerdezesek_1"/><text:bookmark-start text:name="szerzodes_lekerdezesek"/>Szerződés lekérdezések<text:bookmark-end text:name="__RefHeading___szerzodes_lekerdezesek_1"/><text:bookmark-end text:name="szerzodes_lekerdezesek"/></text:h>
      <text:p text:style-name="Text_20_body"><draw:frame draw:style-name="mediaright" draw:name="0" text:anchor-type="paragraph" draw:z-index="0" svg:width="18.520833333333cm" style:rel-width="100%" svg:height="8.2966628959276cm" style:rel-height="scale"><draw:image xlink:href="Pictures/d6e1874d0201df4a871e2095c702221d.png" xlink:type="simple" xlink:show="embed" xlink:actuate="onLoad"/></draw:frame></text:p>
      <text:p text:style-name="Text_20_body">A '<text:span text:style-name="Strong_20_Emphasis"><text:a xlink:type="simple" xlink:href="https://doc.evir.hu/doku.php/evir:szerzodes:szerzodes_menu" text:style-name="Internet_20_link" text:visited-style-name="Visited_20_Internet_20_Link">Szerződés</text:a> → Lekérdezések</text:span>' menüpontban az alábbi lekérdezések érhetők el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erzodes:szerzodes_lekerdezesek:szerzodesek_lista" text:style-name="Internet_20_link" text:visited-style-name="Visited_20_Internet_20_Link">Szerződések lista</text:a></text:span> <text:line-break/>Típus szerint kiválogatott szerződések listáj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erzodes:szerzodes_lekerdezesek:szerzodesek_tetelek" text:style-name="Internet_20_link" text:visited-style-name="Visited_20_Internet_20_Link">Szerződések tételei</text:a></text:span> <text:line-break/>Típus szerint kiválogatott szerződések listája tételese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erzodes:szerzodes_lekerdezesek:aktiv_szerzodesek" text:style-name="Internet_20_link" text:visited-style-name="Visited_20_Internet_20_Link">Aktív szerződések</text:a></text:span> <text:line-break/>Aktív szerződéssel rendelkező előfizetők száma, keletkezett és megszűnt szerződések száma adott időszakba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erzodes:szerzodes_lekerdezesek:szerzodes_tipus_felhasznalok" text:style-name="Internet_20_link" text:visited-style-name="Visited_20_Internet_20_Link">Szerződés típus - felhasználók</text:a></text:span> <text:line-break/>Szerződés típusonként a szerződést készítő felhasználók listáj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erzodes:szerzodes_lekerdezesek:felhasznalo_szerzodes_tipusok" text:style-name="Internet_20_link" text:visited-style-name="Visited_20_Internet_20_Link">Felhasználó - Szerződés típusok</text:a></text:span> <text:line-break/>Felhasználónként a kezelt szerződéstípusok listáj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erzodes:szerzodes_lekerdezesek:szerzodes_tetelek_felhasznalok" text:style-name="Internet_20_link" text:visited-style-name="Visited_20_Internet_20_Link">Szerződés tételek - felhasználók</text:a></text:span> <text:line-break/>Szerződés tételenként a szerződést készítő felhasználók listáj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erzodes:szerzodes_lekerdezesek:felhasznalo_szerzodes_tetelek" text:style-name="Internet_20_link" text:visited-style-name="Visited_20_Internet_20_Link">Felhasználó - Szerződés tételek</text:a></text:span> <text:line-break/>Felhasználók szerint szerződés tételek.</text:p>
        </text:list-item>
      </text:list>
      <text:h text:style-name="Heading_20_3" text:outline-level="3"><text:bookmark-start text:name="__RefHeading___szamlak_modultol_fueggo_lekerdezesek_2"/><text:bookmark-start text:name="szamlak_modultol_fueggo_lekerdezesek"/>Számlák modultól függő lekérdezések<text:bookmark-end text:name="__RefHeading___szamlak_modultol_fueggo_lekerdezesek_2"/><text:bookmark-end text:name="szamlak_modultol_fueggo_lekerdezesek"/></text:h>
      <text:p text:style-name="Text_20_body">Az alábbi lekérdezések csak akkor jelennek meg, ha a Számlák modul telepítve van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erzodes:szerzodes_lekerdezesek:egy_szerzodes_teteles_reszletezes" text:style-name="Internet_20_link" text:visited-style-name="Visited_20_Internet_20_Link">Egy szerződés tételes részletezés</text:a></text:span> <text:line-break/>Egy szerződés részletezése, szerződés teljesítésenként és azon belül tételenkén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erzodes:szerzodes_lekerdezesek:szerzodes_reszletezes" text:style-name="Internet_20_link" text:visited-style-name="Visited_20_Internet_20_Link">Szerződések részletezése</text:a></text:span> <text:line-break/>Szerződések részletezése szerződés teljesítésenként, a hozzájuk tartozó számlák és hátralékok alapjá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erzodes:szerzodes_lekerdezesek:szerzodes_reszletezes_szerzodes" text:style-name="Internet_20_link" text:visited-style-name="Visited_20_Internet_20_Link">Egy szerződés részletezés</text:a></text:span> <text:line-break/>Egy szerződés részletezése szerződés teljesítésenként, a hozzájuk tartozó számlák és hátralékok alapjá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erzodes:szerzodes_lekerdezesek:szerzodes_kifizetve" text:style-name="Internet_20_link" text:visited-style-name="Visited_20_Internet_20_Link">Kifizetett szerződések</text:a></text:span> <text:line-break/>Pénzügyileg rendezett, kiszámlázott szerződésteljesítések szerződés megjegyzés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szerzodes:szerzodes_lekerdezesek:szerzodes_kesedelmes_szamlak" text:style-name="Internet_20_link" text:visited-style-name="Visited_20_Internet_20_Link">Késedelmes szerződés számlák</text:a></text:span> <text:line-break/>Pénzügyileg rendezetlen, késedelmes, kiszámlázott szerződésteljesítések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erzodes:egyedi_teljesites" text:style-name="Internet_20_link" text:visited-style-name="Visited_20_Internet_20_Link">Szerződés egyedi teljesítése</text:a></text:p>
        </text:list-item>
        <text:list-item>
          <text:p text:style-name="List_20_1_Content"> <text:a xlink:type="simple" xlink:href="https://doc.evir.hu/doku.php/evir:szerzodes:szerzodesek_teljesitese_tomeges" text:style-name="Internet_20_link" text:visited-style-name="Visited_20_Internet_20_Link">Szerződés teljesítése</text:a></text:p>
        </text:list-item>
        <text:list-item>
          <text:p text:style-name="List_20_1_Content"> <text:a xlink:type="simple" xlink:href="https://doc.evir.hu/doku.php/evir:szerzodes:tomeges" text:style-name="Internet_20_link" text:visited-style-name="Visited_20_Internet_20_Link">Szerződések tömeges számlázása</text:a></text:p>
        </text:list-item>
        <text:list-item>
          <text:p text:style-name="List_20_1_Content"> <text:a xlink:type="simple" xlink:href="https://doc.evir.hu/doku.php/evir:szerzodes:uj_szerzodes" text:style-name="Internet_20_link" text:visited-style-name="Visited_20_Internet_20_Link">Új szerződés</text:a></text:p>
        </text:list-item>
        <text:list-item>
          <text:p text:style-name="List_20_1_Content"> <text:a xlink:type="simple" xlink:href="https://doc.evir.hu/doku.php/evir:szerzodes:szerzodes_muvelet_portal" text:style-name="Internet_20_link" text:visited-style-name="Visited_20_Internet_20_Link">Szerződés művelet portál</text:a></text:p>
        </text:list-item>
        <text:list-item>
          <text:p text:style-name="List_20_1_Content_Last"> <text:a xlink:type="simple" xlink:href="https://doc.evir.hu/doku.php/evir:szamlazandok:szerzodes_alapjan_szamlazandok" text:style-name="Internet_20_link" text:visited-style-name="Visited_20_Internet_20_Link">Szerződés alapján számlázandó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6:25</meta:creation-date>
    <dc:creator>Generated</dc:creator>
    <dc:date>2026-08-30T19::46:25</dc:date>
    <dc:language>en-US</dc:language>
    <meta:editing-cycles>1</meta:editing-cycles>
    <meta:editing-duration>PT0S</meta:editing-duration>
    <dc:title>evir:szerzodes:szerzodes_lekerdezesek</dc:title>
  </office:meta>
</office:document-meta>
</file>