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677c21f436298c14287c5c6c6e6c20.png"/>
  <manifest:file-entry manifest:media-type="image/png" manifest:full-path="Pictures/5b0f373f8019448caa0f389cf8a59f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megujitasa"/><text:bookmark-start text:name="__RefHeading___szerzodes_megujitasa_1"/><text:bookmark-start text:name="szerzodes_megujitasa"/>Szerződés megújítása<text:bookmark-end text:name="__RefHeading___szerzodes_megujitasa_1"/><text:bookmark-end text:name="szerzodes_megujitasa"/></text:h>
      <text:p text:style-name="Text_20_body"><draw:frame draw:style-name="mediaright" draw:name="0" text:anchor-type="paragraph" draw:z-index="0" svg:width="18.520833333333cm" style:rel-width="100%" svg:height="10.019148284314cm" style:rel-height="scale"><draw:image xlink:href="Pictures/f6677c21f436298c14287c5c6c6e6c20.png" xlink:type="simple" xlink:show="embed" xlink:actuate="onLoad"/></draw:frame></text:p>
      <text:p text:style-name="Text_20_body">A <text:span text:style-name="Emphasis"><text:a xlink:type="simple" xlink:href="https://doc.evir.hu/doku.php/evir:szerzodes:szerzodes_menu" text:style-name="Internet_20_link" text:visited-style-name="Visited_20_Internet_20_Link">Szerződés menüpont</text:a></text:span> alatt található <text:a xlink:type="simple" xlink:href="https://doc.evir.hu/doku.php/evir:alapok:listak" text:style-name="Internet_20_link" text:visited-style-name="Visited_20_Internet_20_Link">listák</text:a> egyikéből kiválasztott szerződésre kattintva a szerződés adatai láthatók. <text:line-break/>
Az oldal felső részén a funkció gombok között az <text:span text:style-name="Source_20_Text"><text:span text:style-name="Strong_20_Emphasis">Szerződés megújítása</text:span></text:span> gombra kell kattintani, ha szeretnénk a megnyitott szerződés alap adataival új szerződést létrehozni.</text:p>
      <text:p text:style-name="Horizontal_20_Line"/>
      <text:p text:style-name="Text_20_body"><draw:frame draw:style-name="mediaright" draw:name="1" text:anchor-type="paragraph" draw:z-index="1" svg:width="18.520833333333cm" style:rel-width="100%" svg:height="23.166527313266cm" style:rel-height="scale"><draw:image xlink:href="Pictures/5b0f373f8019448caa0f389cf8a59f90.png" xlink:type="simple" xlink:show="embed" xlink:actuate="onLoad"/></draw:frame></text:p>
      <text:p text:style-name="Text_20_body">Az új <text:a xlink:type="simple" xlink:href="https://doc.evir.hu/doku.php/evir:szerzodes:uj_szerzodes" text:style-name="Internet_20_link" text:visited-style-name="Visited_20_Internet_20_Link">szerződés készítés</text:a>ével megegyező űrlap jelenik meg, amelyen a legtöbb adat automatikusan kitöltésre kerül, de módosítható.</text:p>
      <text:p text:style-name="Text_20_body">A <text:span text:style-name="Strong_20_Emphasis">Lezárható szerződések</text:span> területen annak a szerződésnek az adatai láthatók, amelyik a megújítás alapja volt.</text:p>
      <text:p text:style-name="Text_20_body"> Ha az <text:span text:style-name="Emphasis">Előző szerződés lezárása</text:span> dátum mezőt kitöltjük, akkor az előző szerződés törölt státuszba kerül. Ha üresen marad, akkor az új szerződés rögzítése történik csak meg, a régi érintetlen marad!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altalanos" text:style-name="Internet_20_link" text:visited-style-name="Visited_20_Internet_20_Link">Szerződések</text:a></text:p>
        </text:list-item>
        <text:list-item>
          <text:p text:style-name="List_20_1_Content"> <text:a xlink:type="simple" xlink:href="https://doc.evir.hu/doku.php/evir:szerzodes:egyedi_teljesites" text:style-name="Internet_20_link" text:visited-style-name="Visited_20_Internet_20_Link">Szerződés egyedi teljesítése</text:a></text:p>
        </text:list-item>
        <text:list-item>
          <text:p text:style-name="List_20_1_Content"> <text:a xlink:type="simple" xlink:href="https://doc.evir.hu/doku.php/evir:szerzodes:szerzodesek_teljesitese_tomeges" text:style-name="Internet_20_link" text:visited-style-name="Visited_20_Internet_20_Link">Szerződés tömeges teljesítése</text:a></text:p>
        </text:list-item>
        <text:list-item>
          <text:p text:style-name="List_20_1_Content"> <text:a xlink:type="simple" xlink:href="https://doc.evir.hu/doku.php/evir:szerzodes:tomeges" text:style-name="Internet_20_link" text:visited-style-name="Visited_20_Internet_20_Link">Szerződések tömeges számlázása</text:a></text:p>
        </text:list-item>
        <text:list-item>
          <text:p text:style-name="List_20_1_Content"> <text:a xlink:type="simple" xlink:href="https://doc.evir.hu/doku.php/evir:szerzodes:uj_szerzodes" text:style-name="Internet_20_link" text:visited-style-name="Visited_20_Internet_20_Link">Új szerződés</text:a></text:p>
        </text:list-item>
        <text:list-item>
          <text:p text:style-name="List_20_1_Content_Last"> <text:a xlink:type="simple" xlink:href="https://doc.evir.hu/doku.php/evir:szamlazandok:szerzodes_alapjan_szamlazandok" text:style-name="Internet_20_link" text:visited-style-name="Visited_20_Internet_20_Link">Szerződés alapján számlázandó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50:43</meta:creation-date>
    <dc:creator>Generated</dc:creator>
    <dc:date>2026-08-31T08::50:43</dc:date>
    <dc:language>en-US</dc:language>
    <meta:editing-cycles>1</meta:editing-cycles>
    <meta:editing-duration>PT0S</meta:editing-duration>
    <dc:title>evir:szerzodes:szerzodes_megujitasa</dc:title>
  </office:meta>
</office:document-meta>
</file>