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29053037f7c51c346cf16982844f5a.png"/>
  <manifest:file-entry manifest:media-type="image/png" manifest:full-path="Pictures/1d0d51440a4da7cb7a77516ef70e9370.png"/>
  <manifest:file-entry manifest:media-type="image/png" manifest:full-path="Pictures/1d4051c7a96a3dbaeca0da957e349e4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zodes:szerzodes_muvelet_portal"/><text:bookmark-start text:name="__RefHeading___szerzodes_muvelet_portal_1"/><text:bookmark-start text:name="szerzodes_muvelet_portal"/>Szerződés művelet portál<text:bookmark-end text:name="__RefHeading___szerzodes_muvelet_portal_1"/><text:bookmark-end text:name="szerzodes_muvelet_portal"/></text:h>
      <text:p text:style-name="Text_20_body"><draw:frame draw:style-name="mediaright" draw:name="0" text:anchor-type="paragraph" draw:z-index="0" svg:width="18.520833333333cm" style:rel-width="100%" svg:height="7.5110909291061cm" style:rel-height="scale"><draw:image xlink:href="Pictures/5f29053037f7c51c346cf16982844f5a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szerzodes:szerzodes_menu" text:style-name="Internet_20_link" text:visited-style-name="Visited_20_Internet_20_Link">Szerződés</text:a></text:span>,</text:p>
        </text:list-item>
        <text:list-item>
          <text:p text:style-name="Numbering_20_1_Content"> <text:span text:style-name="Strong_20_Emphasis">Szerződések</text:span>,</text:p>
        </text:list-item>
        <text:list-item>
          <text:p text:style-name="Numbering_20_1_Content"> <text:span text:style-name="Strong_20_Emphasis">Szerződés művelet portál</text:span> menüpont alatt lehet a <text:a xlink:type="simple" xlink:href="https://doc.evir.hu/doku.php/evir:torzsadatok:szerzodes:torzs_szerzodes" text:style-name="Internet_20_link" text:visited-style-name="Visited_20_Internet_20_Link">szerződés törzsadatok</text:a>ba rögzített <text:a xlink:type="simple" xlink:href="https://doc.evir.hu/doku.php/evir:torzsadatok:szerzodes:szerzodes_allapot_valtas" text:style-name="Internet_20_link" text:visited-style-name="Visited_20_Internet_20_Link">Állapot váltás</text:a>okat tömegesen elvégezni.</text:p>
        </text:list-item>
        <text:list-item>
          <text:p text:style-name="Numbering_20_1_Content_Last"> A megfelelő szerződés művelet sorára kattintva az állapot váltásnak megfelelő paraméterekkel rendelkező szerződések listája látható.</text:p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8.6940303261978cm" style:rel-height="scale"><draw:image xlink:href="Pictures/1d0d51440a4da7cb7a77516ef70e9370.png" xlink:type="simple" xlink:show="embed" xlink:actuate="onLoad"/></draw:frame></text:p>
      <text:p text:style-name="Text_20_body">A lista tetején a funkció gombok között a kiválasztott állapot váltás törzsadatba rögzített nevére kattintva megtörténik a szerződések <text:span text:style-name="Emphasis">Új állapot</text:span>úra váltása.</text:p>
      <text:p text:style-name="Horizontal_20_Line"/>
      <text:p text:style-name="Text_20_body"><draw:frame draw:style-name="mediaright" draw:name="2" text:anchor-type="paragraph" draw:z-index="2" svg:width="18.520833333333cm" style:rel-width="100%" svg:height="8.6940303261978cm" style:rel-height="scale"><draw:image xlink:href="Pictures/1d4051c7a96a3dbaeca0da957e349e44.png" xlink:type="simple" xlink:show="embed" xlink:actuate="onLoad"/></draw:frame></text:p>
      <text:p text:style-name="Text_20_body">Az állapot váltásról a program rendszerüzenetben tájékoztat!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szerzodes:altalanos" text:style-name="Internet_20_link" text:visited-style-name="Visited_20_Internet_20_Link">Szerződések</text:a></text:p>
        </text:list-item>
        <text:list-item>
          <text:p text:style-name="List_20_1_Content"> <text:a xlink:type="simple" xlink:href="https://doc.evir.hu/doku.php/evir:szerzodes:szerzodesek_teljesitese" text:style-name="Internet_20_link" text:visited-style-name="Visited_20_Internet_20_Link">Szerződések teljesítése</text:a></text:p>
        </text:list-item>
        <text:list-item>
          <text:p text:style-name="List_20_1_Content"> <text:a xlink:type="simple" xlink:href="https://doc.evir.hu/doku.php/evir:torzsadatok:szerzodes:torzs_szerzodes" text:style-name="Internet_20_link" text:visited-style-name="Visited_20_Internet_20_Link">Szerződés törzsadatok</text:a></text:p>
        </text:list-item>
        <text:list-item>
          <text:p text:style-name="List_20_1_Content_Last"> <text:a xlink:type="simple" xlink:href="https://doc.evir.hu/doku.php/evir:szerzodes:tomeges" text:style-name="Internet_20_link" text:visited-style-name="Visited_20_Internet_20_Link">Szerződések tömeges számláz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7::00:36</meta:creation-date>
    <dc:creator>Generated</dc:creator>
    <dc:date>2026-08-31T07::00:36</dc:date>
    <dc:language>en-US</dc:language>
    <meta:editing-cycles>1</meta:editing-cycles>
    <meta:editing-duration>PT0S</meta:editing-duration>
    <dc:title>evir:szerzodes:szerzodes_muvelet_portal</dc:title>
  </office:meta>
</office:document-meta>
</file>