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0f5a996dace9b1b7641e8c4f6b2e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teljesites_visszavonasa"/><text:bookmark-start text:name="__RefHeading___szerzodes_teljesites_visszavonasa_1"/><text:bookmark-start text:name="szerzodes_teljesites_visszavonasa"/>Szerződés teljesítés visszavonása<text:bookmark-end text:name="__RefHeading___szerzodes_teljesites_visszavonasa_1"/><text:bookmark-end text:name="szerzodes_teljesites_visszavonasa"/></text:h>
      <text:p text:style-name="Text_20_body"><draw:frame draw:style-name="mediaright" draw:name="0" text:anchor-type="paragraph" draw:z-index="0" svg:width="18.520833333333cm" style:rel-width="100%" svg:height="10.538182593857cm" style:rel-height="scale"><draw:image xlink:href="Pictures/6a0f5a996dace9b1b7641e8c4f6b2e0f.png" xlink:type="simple" xlink:show="embed" xlink:actuate="onLoad"/></draw:frame></text:p>
      <text:p text:style-name="Text_20_body">A szerződések teljesítése nem zárja le a hónapokat, csak beállítja olyanra, hogy az adott időszak számlázható legyen.
Ezeket bármikor vissza lehet vonni ameddig még nincs kiszámlázva. </text:p>
      <text:p text:style-name="Text_20_body">A visszavonás úgy történik, hogy rá kell menni az adott szerződésre bármelyik <text:span text:style-name="Emphasis"><text:a xlink:type="simple" xlink:href="https://doc.evir.hu/doku.php/evir:szerzodes:szerzodes_menu" text:style-name="Internet_20_link" text:visited-style-name="Visited_20_Internet_20_Link">Szerződés</text:a></text:span> menüpont alatt található listából, vagy a <text:a xlink:type="simple" xlink:href="https://doc.evir.hu/doku.php/evir:szerzodes:szerzodesek_teljesitese_tomeges" text:style-name="Internet_20_link" text:visited-style-name="Visited_20_Internet_20_Link">szerződés teljesítése lista</text:a> <text:span text:style-name="Emphasis">Részletesen</text:span> linkjére kattintva, majd a megjelent szerződés nézet alsó részén levő <text:span text:style-name="Emphasis">Szerződés teljesítések</text:span> lista műveletei közül kell kiválasztani a kívánt műveletet:</text:p>
      <text:list text:style-name="List_20_1" text:continue-numbering="false">
        <text:list-item>
          <text:p text:style-name="List_20_1_Content_First"> a <text:span text:style-name=""><text:span text:style-name="Strong_20_Emphasis">| <text:span text:style-name=""> Számlázás</text:span> |</text:span></text:span> <text:span text:style-name="Source_20_Text"><text:a xlink:type="simple" xlink:href="https://doc.evir.hu/doku.php/evir:szamlazas:szamlazas_menu" text:style-name="Internet_20_link" text:visited-style-name="Visited_20_Internet_20_Link">Számlázás</text:a></text:span> gombbal elkészül egyedileg a számla,</text:p>
        </text:list-item>
        <text:list-item>
          <text:p text:style-name="List_20_1_Content">   * a <text:span text:style-name=""><text:span text:style-name="Strong_20_Emphasis">| <text:span text:style-name=""> Számlázandó</text:span> |</text:span></text:span> a „<text:a xlink:type="simple" xlink:href="https://doc.evir.hu/doku.php/evir:szamlazandok:szamlazandok" text:style-name="Internet_20_link" text:visited-style-name="Visited_20_Internet_20_Link">Számlázandó</text:a>” gombbal bekerül a <text:a xlink:type="simple" xlink:href="https://doc.evir.hu/doku.php/evir:szerzodes:tomeges" text:style-name="Internet_20_link" text:visited-style-name="Visited_20_Internet_20_Link">tömeges számlázás</text:a> gyűjtőjébe,</text:p>
        </text:list-item>
        <text:list-item>
          <text:p text:style-name="List_20_1_Content"> a <text:span text:style-name=""><text:span text:style-name="Strong_20_Emphasis">| <text:span text:style-name="">  Lezár</text:span> |</text:span></text:span> gombbal lehet számlázás nélkül lezárni,</text:p>
        </text:list-item>
        <text:list-item>
          <text:p text:style-name="List_20_1_Content_Last">a <text:span text:style-name=""><text:span text:style-name="Strong_20_Emphasis">| <text:span text:style-name="">  Töröl</text:span> |</text:span></text:span> gombbal pedig vissza lehet vonni a teljesítést, mintha nem is kattintottak volna rá a <text:a xlink:type="simple" xlink:href="https://doc.evir.hu/doku.php/evir:szerzodes:szerzodesek_teljesitese" text:style-name="Internet_20_link" text:visited-style-name="Visited_20_Internet_20_Link">teljesítésre</text:a>. 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#evir:szerzodes:teljesites_visszavonasa" text:style-name="Local_20_link" text:visited-style-name="Visited_20_Local_20_Link">Szerződés teljesítés visszavonása</text:a></text:p>
        </text:list-item>
        <text:list-item>
          <text:p text:style-name="List_20_1_Conten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egyedi_teljesites" text:style-name="Internet_20_link" text:visited-style-name="Visited_20_Internet_20_Link">Szerződés egyedi teljesítése</text:a></text:p>
        </text:list-item>
        <text:list-item>
          <text:p text:style-name="List_20_1_Content"> <text:a xlink:type="simple" xlink:href="https://doc.evir.hu/doku.php/evir:szerzodes:szerzodesek_teljesitese_tomeges" text:style-name="Internet_20_link" text:visited-style-name="Visited_20_Internet_20_Link">Szerződés tömeges teljesítése</text:a></text:p>
        </text:list-item>
        <text:list-item>
          <text:p text:style-name="List_20_1_Content"> <text:a xlink:type="simple" xlink:href="https://doc.evir.hu/doku.php/evir:szerzodes:tomeges" text:style-name="Internet_20_link" text:visited-style-name="Visited_20_Internet_20_Link">Szerződések tömeges számlázása</text:a></text:p>
        </text:list-item>
        <text:list-item>
          <text:p text:style-name="List_20_1_Conten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_Last"> <text:a xlink:type="simple" xlink:href="https://doc.evir.hu/doku.php/evir:szamlazandok:szerzodes_alapjan_szamlazandok" text:style-name="Internet_20_link" text:visited-style-name="Visited_20_Internet_20_Link">Szerződés alapján számlázandó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7:45</meta:creation-date>
    <dc:creator>Generated</dc:creator>
    <dc:date>2026-08-30T19::47:45</dc:date>
    <dc:language>en-US</dc:language>
    <meta:editing-cycles>1</meta:editing-cycles>
    <meta:editing-duration>PT0S</meta:editing-duration>
    <dc:title>evir:szerzodes:teljesites_visszavonasa</dc:title>
  </office:meta>
</office:document-meta>
</file>