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30e5db50ba4848897f0ae4a2416d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uj_szerzodes"/><text:bookmark-start text:name="__RefHeading___uj_szerzodes_1"/><text:bookmark-start text:name="uj_szerzodes"/>Új szerződés<text:bookmark-end text:name="__RefHeading___uj_szerzodes_1"/><text:bookmark-end text:name="uj_szerzodes"/></text:h>
      <text:p text:style-name="Text_20_body"><draw:frame draw:style-name="mediaright" draw:name="0" text:anchor-type="paragraph" draw:z-index="0" svg:width="18.520833333333cm" style:rel-width="100%" svg:height="17.521036135693cm" style:rel-height="scale"><draw:image xlink:href="Pictures/ea30e5db50ba4848897f0ae4a2416dd3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szerzodes:szerzodes_menu" text:style-name="Internet_20_link" text:visited-style-name="Visited_20_Internet_20_Link">Szerződés</text:a></text:span>,</text:p>
        </text:list-item>
        <text:list-item>
          <text:p text:style-name="Numbering_20_1_Content"> <text:span text:style-name="Strong_20_Emphasis">Szerződések</text:span>,</text:p>
        </text:list-item>
        <text:list-item>
          <text:p text:style-name="Numbering_20_1_Content"> <text:span text:style-name="Strong_20_Emphasis">Szerződés készítése</text:span> menüpont alatt végezhető el a rendszeres teljesítésű <text:a xlink:type="simple" xlink:href="https://doc.evir.hu/doku.php/evir:szerzodes:altalanos" text:style-name="Internet_20_link" text:visited-style-name="Visited_20_Internet_20_Link">szerződések</text:a> rögzítése, illetve az aktuálisan esedékes szerződésekből <text:a xlink:type="simple" xlink:href="https://doc.evir.hu/doku.php/evir:szamlazas:szamla" text:style-name="Internet_20_link" text:visited-style-name="Visited_20_Internet_20_Link">számlát</text:a> generálhatunk egyesével, vagy <text:a xlink:type="simple" xlink:href="https://doc.evir.hu/doku.php/evir:szamlazas:tomeges_szamla" text:style-name="Internet_20_link" text:visited-style-name="Visited_20_Internet_20_Link">tömegesen</text:a>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adatok</text:a></text:span> <text:line-break/>Korábban rögzített partnert választhatunk ki a listából. <text:line-break/>Ezután automatikusan kitölti majd számla készítéskor a rendszer a <text:span text:style-name="Source_20_Text"><text:a xlink:type="simple" xlink:href="https://doc.evir.hu/doku.php/evir:torzsadatok:penzugyi:fizetesi_modok" text:style-name="Internet_20_link" text:visited-style-name="Visited_20_Internet_20_Link">Fizetési módot</text:a></text:span>, és az <text:span text:style-name="Source_20_Text"><text:a xlink:type="simple" xlink:href="https://doc.evir.hu/doku.php/evir:torzsadatok:cikktorzs:arkategoriak:arkategoriak" text:style-name="Internet_20_link" text:visited-style-name="Visited_20_Internet_20_Link">Árkategóriát</text:a></text:span>, amennyiben a partner alapértelmezett adataiban korábban megadtuk ezeket az információkat.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</text:a></text:span></text:p>
          <text:list text:style-name="List_20_1">
            <text:list-item>
              <text:p text:style-name="List_20_1_Content"> <text:span text:style-name="Strong_20_Emphasis">Dátum</text:span> <text:line-break/>automatikusan alkalmazza a rendszer.</text:p>
            </text:list-item>
            <text:list-item>
              <text:p text:style-name="List_20_1_Content"> <text:span text:style-name="Strong_20_Emphasis"><text:a xlink:type="simple" xlink:href="https://doc.evir.hu/doku.php/evir:torzsadatok:penzugyi:szamlazasi_idoszakok" text:style-name="Internet_20_link" text:visited-style-name="Visited_20_Internet_20_Link">Számlázási időszak</text:a></text:span> <text:line-break/>ki tudjuk választani a listából (<text:span text:style-name="Source_20_Text">Törzsadatok → Pénzügyi → Számlázási időszak</text:span> menüpontban rögzíteni kell előzetesen, havi, negyedéves, féléves, és éves lehetőség közül választhatunk). </text:p>
            </text:list-item>
            <text:list-item>
              <text:p text:style-name="List_20_1_Content"> <text:span text:style-name="Strong_20_Emphasis"><text:a xlink:type="simple" xlink:href="https://doc.evir.hu/doku.php/evir:torzsadatok:szerzodes:szerzodestipusok" text:style-name="Internet_20_link" text:visited-style-name="Visited_20_Internet_20_Link">Szerződéstípus</text:a></text:span> <text:line-break/>A <text:span text:style-name="Source_20_Text">Törzsadatokban</text:span> rögzíthetjük a szerződéstípusokat, ezek közül tudunk később választani.</text:p>
            </text:list-item>
            <text:list-item>
              <text:p text:style-name="List_20_1_Content"> <text:span text:style-name="Strong_20_Emphasis">Számlázás módja</text:span></text:p>
              <text:list text:style-name="List_20_1">
                <text:list-item>
                  <text:p text:style-name="List_20_1_Content"> <text:span text:style-name="Strong_20_Emphasis">Tételes</text:span>: A szerződésről cikkenkénti bontásban kerül a számlára a tétellista.</text:p>
                </text:list-item>
              </text:list>
            </text:list-item>
            <text:list-item>
              <text:p text:style-name="List_20_1_Content"> <text:span text:style-name="Strong_20_Emphasis">Érvényesség kezdete</text:span> <text:line-break/>A teljesítés első napját szükséges beírni, vagy amikor legközelebb számlát akarunk először generálni a szerződésből.</text:p>
            </text:list-item>
            <text:list-item>
              <text:p text:style-name="List_20_1_Content"> <text:span text:style-name="Strong_20_Emphasis">Érvényesség vége</text:span></text:p>
            </text:list-item>
            <text:list-item>
              <text:p text:style-name="List_20_1_Content"> <text:span text:style-name="Strong_20_Emphasis"><text:a xlink:type="simple" xlink:href="https://doc.evir.hu/doku.php/evir:torzsadatok:szerzodes:szerzodes_allapotok" text:style-name="Internet_20_link" text:visited-style-name="Visited_20_Internet_20_Link">Állapot</text:a></text:span> <text:line-break/>Módosíthatjuk, rögzíthetjük a <text:a xlink:type="simple" xlink:href="https://doc.evir.hu/doku.php/evir:torzsadatok:torzsadat_kezeles" text:style-name="Internet_20_link" text:visited-style-name="Visited_20_Internet_20_Link">Törzsadatok</text:a>ban, és ezek közül tudunk választani a szerződés rögzítésekor.</text:p>
            </text:list-item>
            <text:list-item>
              <text:p text:style-name="List_20_1_Content"> <text:span text:style-name="Strong_20_Emphasis">Nyelv</text:span>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</text:a></text:span>: korlátlanul tehetünk kiegészítő információt. <text:line-break/> A <text:a xlink:type="simple" xlink:href="https://doc.evir.hu/doku.php/evir:rendszer:beallitasok:szerzodes" text:style-name="Internet_20_link" text:visited-style-name="Visited_20_Internet_20_Link">Rendszerbeállításokban</text:a> bekapcsolható, hogy automatikusan felkerüljön a szerződésből generált <text:a xlink:type="simple" xlink:href="https://doc.evir.hu/doku.php/evir:szamlazas:szamla" text:style-name="Internet_20_link" text:visited-style-name="Visited_20_Internet_20_Link">számlára</text:a> is.</text:p>
        </text:list-item>
        <text:list-item>
          <text:p text:style-name="Numbering_20_1_Content"> <text:span text:style-name="Strong_20_Emphasis">Leírás</text:span>: tartalma nem jelenik meg a számlán, ide írhatjuk a kiegészítő információkat.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a</text:a></text:span></text:p>
          <text:list text:style-name="Numbering_20_1">
            <text:list-item>
              <text:p text:style-name="Numbering_20_1_Content"> <text:span text:style-name=""><text:span text:style-name="Strong_20_Emphasis">| <text:span text:style-name="">Termék raktárból</text:span> |</text:span></text:span> <text:a xlink:type="simple" xlink:href="https://doc.evir.hu/doku.php/evir:torzsadatok:cikktorzs:termekek" text:style-name="Internet_20_link" text:visited-style-name="Visited_20_Internet_20_Link">Terméket</text:a> <text:span text:style-name="Emphasis">Egyszeri díj</text:span> teljesítési mód kiválasztása esetén lehet hozzáadni a szerződéshez,</text:p>
            </text:list-item>
            <text:list-item>
              <text:p text:style-name="Numbering_20_1_Content"> <text:span text:style-name=""><text:span text:style-name="Strong_20_Emphasis">| <text:span text:style-name="">Szolgáltatás keresés</text:span> |</text:span></text:span> <text:a xlink:type="simple" xlink:href="https://doc.evir.hu/doku.php/evir:torzsadatok:cikktorzs:szolgaltatasok" text:style-name="Internet_20_link" text:visited-style-name="Visited_20_Internet_20_Link">szolgáltatást</text:a> rendelhetünk a szerződéshez, a <text:a xlink:type="simple" xlink:href="https://doc.evir.hu/doku.php/evir:torzsadatok:partner:partner_egyedi_ar:partner_egyedi_ar_rogzites" text:style-name="Internet_20_link" text:visited-style-name="Visited_20_Internet_20_Link">partnernél korábban beállított egyedi ár</text:a>, a partner kedvezmény automatikusan megjelenik a listában, de van lehetőség ennek felülírására is az <text:span text:style-name="Source_20_Text">Engedmény</text:span> mezőben beállítható kedvezmény mértéke.</text:p>
            </text:list-item>
            <text:list-item>
              <text:p text:style-name="Numbering_20_1_Content"> <text:span text:style-name=""><text:span text:style-name="Strong_20_Emphasis">| <text:span text:style-name="">Korábbi szerződés</text:span> |</text:span></text:span> tételeit is be lehet tölteni az éppen szerkesztett szerződésre.  Csak a partnert és a tételeket tölti be a szerződés egyéb paramétereit nem!</text:p>
            </text:list-item>
          </text:list>
          <text:list text:style-name="List_20_1">
            <text:list-item>
              <text:p text:style-name="List_20_1_Content"> <text:span text:style-name="Strong_20_Emphasis">Teljesítési mód</text:span> A szerződések teljesítésekor a tétel az első teljesítéskor kerüljön számlázásra vagy minden teljesítéskor benne legyen a tételsorban.</text:p>
              <text:list text:style-name="List_20_1">
                <text:list-item>
                  <text:p text:style-name="List_20_1_Content"> <text:span text:style-name="Strong_20_Emphasis">Egyszeri díj</text:span>: Az első teljesítéskor kerül csak számlázásra.</text:p>
                </text:list-item>
                <text:list-item>
                  <text:p text:style-name="List_20_1_Content"> <text:span text:style-name="Strong_20_Emphasis">Rendszeres díj</text:span>: Alapértelmezetten ezzel a beállítással működik.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Felvesz</text:span> |</text:span></text:span> <text:a xlink:type="simple" xlink:href="https://doc.evir.hu/doku.php/evir:alapok:funkcio_gombok" text:style-name="Internet_20_link" text:visited-style-name="Visited_20_Internet_20_Link">gombra kattintva</text:a> a szerződést rögzítjük, ez után már nincs lehetőség a módosítására, csak megszüntetni tudjuk, szerződés állapotot módosítani, vagy a leírás szövegén változtatni. <text:line-break/>Amennyiben egy szerződés megszűnik az <text:span text:style-name="Source_20_Text">Érvényesség vége</text:span> mezőbe kell beírni a már számlázott teljesítés utolsó napját. Ezzel a szerződés inaktívvá válik.</text:p>
        </text:list-item>
      </text:list>
      <text:p text:style-name="Text_20_body">A már rögzített szerződéseket a <text:span text:style-name="Source_20_Text">Szerződéslista</text:span>, vagy a bővebb információkat tartalmazó <text:span text:style-name="Source_20_Text">Szerződéslista (részletes)</text:span> menüpontban tudjuk böngészni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doc.evir.hu/doku.php/evir:szerzodes:szerzodesek_teljesitese" text:style-name="Internet_20_link" text:visited-style-name="Visited_20_Internet_20_Link">Szerződések teljesítése</text:a></text:p>
        </text:list-item>
        <text:list-item>
          <text:p text:style-name="List_20_1_Content_Last"> <text:a xlink:type="simple" xlink:href="https://doc.evir.hu/doku.php/evir:torzsadatok:szerzodes:torzs_szerzodes" text:style-name="Internet_20_link" text:visited-style-name="Visited_20_Internet_20_Link">Szerződés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6::12:05</meta:creation-date>
    <dc:creator>Generated</dc:creator>
    <dc:date>2026-08-15T16::12:05</dc:date>
    <dc:language>en-US</dc:language>
    <meta:editing-cycles>1</meta:editing-cycles>
    <meta:editing-duration>PT0S</meta:editing-duration>
    <dc:title>evir:szerzodes:uj_szerzodes</dc:title>
  </office:meta>
</office:document-meta>
</file>