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kezdeti_beallitas"/><text:bookmark-start text:name="__RefHeading___tms_kezdeti_beallitas_1"/><text:bookmark-start text:name="tms_kezdeti_beallitas"/>TMS kezdeti beállítás<text:bookmark-end text:name="__RefHeading___tms_kezdeti_beallitas_1"/><text:bookmark-end text:name="tms_kezdeti_beallitas"/></text:h>
      <text:p text:style-name="Text_20_body">Egy friss rendszerben a <text:a xlink:type="simple" xlink:href="https://doc.evir.hu/doku.php/evir:tms:tms" text:style-name="Internet_20_link" text:visited-style-name="Visited_20_Internet_20_Link">TMS</text:a> menüpontok már látszanak, de <text:span text:style-name="Strong_20_Emphasis">taszkot még nem lehet létrehozni</text:span>: a legördülők üresek, és a mentés hibára fut. Ennek az az oka, hogy a taszk-kezelés négy különböző <text:a xlink:type="simple" xlink:href="https://doc.evir.hu/doku.php/evir:torzsadatok:tms:torzs_tms" text:style-name="Internet_20_link" text:visited-style-name="Visited_20_Internet_20_Link">TMS törzsadat</text:a>ot igényel egyszerre. Ez az oldal végigvezet a beállításon, és megmutatja, mit lát a felhasználó, ha valamelyik lépés kimaradt.</text:p>
      <text:h text:style-name="Heading_20_3" text:outline-level="3"><text:bookmark-start text:name="__RefHeading___miert_kell_mind_a_negy_2"/><text:bookmark-start text:name="miert_kell_mind_a_negy"/>Miért kell mind a négy?<text:bookmark-end text:name="__RefHeading___miert_kell_mind_a_negy_2"/><text:bookmark-end text:name="miert_kell_mind_a_negy"/></text:h>
      <text:p text:style-name="Text_20_body">TMS-taszkot csak az hozhat létre, aki <text:span text:style-name="Strong_20_Emphasis">tagja egy munkacsoportnak</text:span>. A tagság viszont nincs közvetlenül eltárolva, hanem két összerendelésből adódik:</text:p>
      <text:list text:style-name="List_20_1" text:continue-numbering="false">
        <text:list-item>
          <text:p text:style-name="List_20_1_Content_First"> a <text:span text:style-name="Strong_20_Emphasis">felhasználó</text:span> és a <text:span text:style-name="Strong_20_Emphasis">feladatkör</text:span> kapcsolatát a <text:span text:style-name="Source_20_Text">Beosztás</text:span> adja,</text:p>
        </text:list-item>
        <text:list-item>
          <text:p text:style-name="List_20_1_Content_Last"> a <text:span text:style-name="Strong_20_Emphasis">munkacsoport</text:span> és a <text:span text:style-name="Strong_20_Emphasis">feladatkör</text:span> kapcsolatát a <text:span text:style-name="Source_20_Text">Munkacsoport tag</text:span> adja (a szerepkörrel együtt).</text:p>
        </text:list-item>
      </text:list>
      <text:p text:style-name="Text_20_body">Vagyis a <text:span text:style-name="Strong_20_Emphasis">feladatkör a kapocs</text:span> a felhasználó és a munkacsoport között:</text:p>
      <text:p text:style-name="Preformatted_20_Text">Felhasználó ──Beosztás──&gt; Feladatkör &lt;──Munkacsoport tag── Munkacsoport<text:line-break/><text:s text:c="52"/>(+ szerepkör)</text:p>
      <text:p text:style-name="Text_20_body">Ebből két gyakorlati következmény adódik:</text:p>
      <text:list text:style-name="List_20_1" text:continue-numbering="false">
        <text:list-item>
          <text:p text:style-name="List_20_1_Content_First">  <text:span text:style-name="Strong_20_Emphasis">A négy törzsadat közül bármelyik hiányzik, nincs tagság.</text:span> Nincs olyan állapot, hogy „félig beállított„ — a taszk-létrehozás mind a négy hiányára ugyanazzal az üzenettel áll meg: <text:span text:style-name="Emphasis">Nem vagy tagja a(z) &lt;munkacsoport&gt; munkacsoportnak</text:span>. Az üzenet tehát <text:span text:style-name="Strong_20_Emphasis">nem árulja el, melyik lépés maradt ki</text:span>, ezért érdemes a lenti sorrendet végigmenni.</text:p>
        </text:list-item>
        <text:list-item>
          <text:p text:style-name="List_20_1_Content_Last">  <text:span text:style-name="Strong_20_Emphasis">A Beosztásban és a Munkacsoport tagban UGYANAZT a feladatkört kell választani.</text:span> Ha a felhasználó az „ügyintéző”, a munkacsoport viszont a „pénzügyes„ feladatkört ismeri, akkor mindkét sor önmagában érvényes, mégsem lesz tagság — és semmi nem jelzi.</text:p>
        </text:list-item>
      </text:list>
      <text:h text:style-name="Heading_20_3" text:outline-level="3"><text:bookmark-start text:name="__RefHeading___a_beallitas_lepesei_3"/><text:bookmark-start text:name="a_beallitas_lepesei"/>A beállítás lépései<text:bookmark-end text:name="__RefHeading___a_beallitas_lepesei_3"/><text:bookmark-end text:name="a_beallitas_lepesei"/></text:h>
      <text:h text:style-name="Heading_20_4" text:outline-level="4"><text:bookmark-start text:name="__RefHeading___felhasznalo_4"/><text:bookmark-start text:name="felhasznalo"/>1. Felhasználó<text:bookmark-end text:name="__RefHeading___felhasznalo_4"/><text:bookmark-end text:name="felhasznalo"/></text:h>
      <text:p text:style-name="Text_20_body"><text:span text:style-name="Source_20_Text">Rendszer → Felhasználók → <text:a xlink:type="simple" xlink:href="https://doc.evir.hu/doku.php/evir:rendszer:felhasznalok:felhasznalok" text:style-name="Internet_20_link" text:visited-style-name="Visited_20_Internet_20_Link">Új felhasználó</text:a></text:span></text:p>
      <text:p text:style-name="Text_20_body">Vegyük fel a felhasználót, és állítsuk be a <text:a xlink:type="simple" xlink:href="https://doc.evir.hu/doku.php/evir:rendszer:felhasznalok:jogosultsagi_rendszer" text:style-name="Internet_20_link" text:visited-style-name="Visited_20_Internet_20_Link">jogosultságait</text:a>.</text:p>
      <text:p text:style-name="Text_20_body">Ha <text:span text:style-name="Strong_20_Emphasis">e-mailes értesítés</text:span> is lesz, akkor itt kell a felhasználóhoz hozzárendelni egy <text:a xlink:type="simple" xlink:href="https://doc.evir.hu/doku.php/evir:partnerek:partner_nyilvantartas" text:style-name="Internet_20_link" text:visited-style-name="Visited_20_Internet_20_Link">partnernyilvántartás</text:a>beli céget vagy személyt — az értesítések az <text:span text:style-name="Strong_20_Emphasis">ő</text:span> e-mail címeire mennek. Lásd lentebb az <text:a xlink:type="simple" xlink:href="#__RefHeading___e-mail_ertesites_12" text:style-name="Local_20_link" text:visited-style-name="Visited_20_Local_20_Link">E-mail értesítés</text:a> szakaszt.</text:p>
      <text:h text:style-name="Heading_20_4" text:outline-level="4"><text:bookmark-start text:name="__RefHeading___feladatkoer_5"/><text:bookmark-start text:name="feladatkoer"/>2. Feladatkör<text:bookmark-end text:name="__RefHeading___feladatkoer_5"/><text:bookmark-end text:name="feladatkoer"/></text:h>
      <text:p text:style-name="Text_20_body"><text:span text:style-name="Source_20_Text">Törzsadatok → TMS → Feladatkörök</text:span></text:p>
      <text:p text:style-name="Text_20_body">A feladatkör az elvégzendő munka jellegét írja le, pl. <text:span text:style-name="Source_20_Text">pénzügyes</text:span>, <text:span text:style-name="Source_20_Text">ügyintéző</text:span>, <text:span text:style-name="Source_20_Text">ügyvezető</text:span>. Ez lesz a kapocs a felhasználó és a munkacsoport között.</text:p>
      <text:list text:style-name="List_20_1" text:continue-numbering="false">
        <text:list-item>
          <text:p text:style-name="List_20_1_Content_First"> <text:span text:style-name="Source_20_Text">Feladatkör</text:span> — a feladatkör neve (ez az azonosító, erre hivatkozik a Beosztás és a Munkacsoport tag)</text:p>
        </text:list-item>
        <text:list-item>
          <text:p text:style-name="List_20_1_Content_Last"> <text:span text:style-name="Source_20_Text">Leírás</text:span> —  <text:span text:style-name="Strong_20_Emphasis">Ne hagyjuk üresen!</text:span> A <text:span text:style-name="Source_20_Text">Munkacsoport tag</text:span> űrlap feladatkör-legördülője <text:span text:style-name="Strong_20_Emphasis">ezt a leírást</text:span> jeleníti meg. Üres leírással a feladatkör <text:span text:style-name="Strong_20_Emphasis">üres sorként</text:span> szerepel a legördülőben: létezik, de nem lehet felismerni.</text:p>
        </text:list-item>
      </text:list>
      <text:h text:style-name="Heading_20_4" text:outline-level="4"><text:bookmark-start text:name="__RefHeading___munkacsoport_6"/><text:bookmark-start text:name="munkacsoport"/>3. Munkacsoport<text:bookmark-end text:name="__RefHeading___munkacsoport_6"/><text:bookmark-end text:name="munkacsoport"/></text:h>
      <text:p text:style-name="Text_20_body"><text:span text:style-name="Source_20_Text">Törzsadatok → TMS → Munkacsoportok</text:span></text:p>
      <text:p text:style-name="Text_20_body">A munkacsoport a szervezeti egység, ami a feladatot kapja, pl. <text:span text:style-name="Source_20_Text">Pénzügy</text:span>, <text:span text:style-name="Source_20_Text">Support</text:span>, <text:span text:style-name="Source_20_Text">Szerviz</text:span>.</text:p>
      <text:list text:style-name="List_20_1" text:continue-numbering="false">
        <text:list-item>
          <text:p text:style-name="List_20_1_Content_First"> <text:span text:style-name="Source_20_Text">Azonosító</text:span> — erre hivatkozik a Munkacsoport tag és maga a taszk</text:p>
        </text:list-item>
        <text:list-item>
          <text:p text:style-name="List_20_1_Content"> <text:span text:style-name="Source_20_Text">Munkacsoport</text:span> — a megjelenő név</text:p>
        </text:list-item>
        <text:list-item>
          <text:p text:style-name="List_20_1_Content_Last"> <text:span text:style-name="Source_20_Text">Aktív</text:span> —  Ez <text:span text:style-name="Strong_20_Emphasis">nem archiválás</text:span>: az <text:span text:style-name="Source_20_Text">Aktív</text:span> pipa kivételével a munkacsoport <text:span text:style-name="Strong_20_Emphasis">azonnal eltűnik</text:span> a taszk-űrlap legördülőjéből, tehát nem választható többé. A már rajta lévő taszkok megmaradnak.</text:p>
        </text:list-item>
      </text:list>
      <text:h text:style-name="Heading_20_4" text:outline-level="4"><text:bookmark-start text:name="__RefHeading___beosztas_7"/><text:bookmark-start text:name="beosztas"/>4. Beosztás<text:bookmark-end text:name="__RefHeading___beosztas_7"/><text:bookmark-end text:name="beosztas"/></text:h>
      <text:p text:style-name="Text_20_body"><text:span text:style-name="Source_20_Text">Törzsadatok → TMS → Beosztás</text:span></text:p>
      <text:p text:style-name="Text_20_body">Itt rendeljük a felhasználót a feladatkörhöz.</text:p>
      <text:list text:style-name="List_20_1" text:continue-numbering="false">
        <text:list-item>
          <text:p text:style-name="List_20_1_Content_First"> <text:span text:style-name="Source_20_Text">Login</text:span> — a felhasználó (1. lépés)</text:p>
        </text:list-item>
        <text:list-item>
          <text:p text:style-name="List_20_1_Content_Last"> <text:span text:style-name="Source_20_Text">Feladatkör</text:span> — a feladatkör (2. lépés)</text:p>
        </text:list-item>
      </text:list>
      <text:p text:style-name="Text_20_body">Egy felhasználó több feladatkört is kaphat.</text:p>
      <text:h text:style-name="Heading_20_4" text:outline-level="4"><text:bookmark-start text:name="__RefHeading___munkacsoport_tag_8"/><text:bookmark-start text:name="munkacsoport_tag"/>5. Munkacsoport tag<text:bookmark-end text:name="__RefHeading___munkacsoport_tag_8"/><text:bookmark-end text:name="munkacsoport_tag"/></text:h>
      <text:p text:style-name="Text_20_body"><text:span text:style-name="Source_20_Text">Törzsadatok → TMS → Munkacsoport tag</text:span></text:p>
      <text:p text:style-name="Text_20_body">Itt kapcsoljuk össze a munkacsoportot a feladatkörrel, és itt adjuk meg a szerepkört.</text:p>
      <text:list text:style-name="List_20_1" text:continue-numbering="false">
        <text:list-item>
          <text:p text:style-name="List_20_1_Content_First"> <text:span text:style-name="Source_20_Text">Munkacsoport</text:span> — a munkacsoport (3. lépés)</text:p>
        </text:list-item>
        <text:list-item>
          <text:p text:style-name="List_20_1_Content"> <text:span text:style-name="Source_20_Text">Feladatkör</text:span> — <text:span text:style-name="Strong_20_Emphasis">ugyanaz</text:span>, amit a 4. lépésben a felhasználóhoz rendeltünk</text:p>
        </text:list-item>
        <text:list-item>
          <text:p text:style-name="List_20_1_Content"> <text:span text:style-name="Source_20_Text">Szerepkör</text:span> — kötelező mező:</text:p>
          <text:list text:style-name="List_20_1">
            <text:list-item>
              <text:p text:style-name="List_20_1_Content"> <text:span text:style-name="Source_20_Text">intéző</text:span> — a tényleges munkavégző: e-mail értesítést kap, a taszk megjelenik a saját tennivalói között</text:p>
            </text:list-item>
            <text:list-item>
              <text:p text:style-name="List_20_1_Content_Last"> <text:span text:style-name="Source_20_Text">tulajdonos</text:span> — létrehozhat, módosíthat, megnézhet taszkot, de nem szerepel a saját feladatai között és nem kap e-mail értesítést</text:p>
            </text:list-item>
          </text:list>
        </text:list-item>
      </text:list>
      <text:p text:style-name="Text_20_body"> A felajánlott szerepkörök köre <text:span text:style-name="Strong_20_Emphasis">nem fix</text:span>: a rendszer a TMS jogosultsági beállítások kifejezéseiből olvassa ki, melyik szerepkörnév egyáltalán szóba jön. Alapbeállítással ez az <text:span text:style-name="Source_20_Text">intéző</text:span> és a <text:span text:style-name="Source_20_Text">tulajdonos</text:span>. Ha egy telepítésen <text:span text:style-name="Source_20_Text">olvasó</text:span> vagy <text:span text:style-name="Source_20_Text">kommentátor</text:span> szerepkör is kell, azt a rendszer üzemeltetőjétől kell kérni.</text:p>
      <text:p text:style-name="Text_20_body">Ha ez az öt lépés megvan, a <text:span text:style-name="Source_20_Text">TMS → Új taszk</text:span> menüpont használható.</text:p>
      <text:h text:style-name="Heading_20_3" text:outline-level="3"><text:bookmark-start text:name="__RefHeading___modulfueggo_tovabbi_koetelezo_mezok_9"/><text:bookmark-start text:name="modulfueggo_tovabbi_koetelezo_mezok"/>Modulfüggő további kötelező mezők<text:bookmark-end text:name="__RefHeading___modulfueggo_tovabbi_koetelezo_mezok_9"/><text:bookmark-end text:name="modulfueggo_tovabbi_koetelezo_mezok"/></text:h>
      <text:p text:style-name="Text_20_body">A taszk-űrlap mezőkészlete <text:span text:style-name="Strong_20_Emphasis">attól függ, mely <text:span text:style-name="Source_20_Text">tms*</text:span> modulok vannak telepítve</text:span> — mindegyik ráteszi a saját mezőit. A legtöbb új mező opcionális, egy modul viszont <text:span text:style-name="Strong_20_Emphasis">kötelezővé</text:span> tesz mezőket, és ilyenkor a fenti öt lépés önmagában <text:span text:style-name="Strong_20_Emphasis">nem elég</text:span>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dul </text:p>
          </table:table-cell>
          <table:table-cell office:value-type="string" table:style-name="tableheader">
            <text:p text:style-name="Table_20_Heading"> Mit tesz a taszkra </text:p>
          </table:table-cell>
          <table:table-cell office:value-type="string" table:style-name="tableheader">
            <text:p text:style-name="Table_20_Heading"> Kötelező?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</text:span> (alap) </text:p>
          </table:table-cell>
          <table:table-cell office:value-type="string" table:style-name="tablecell">
            <text:p text:style-name="tablealignleft"> Tárgy, Leírás, Munkacsoport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resource</text:span> </text:p>
          </table:table-cell>
          <table:table-cell office:value-type="string" table:style-name="tablecell">
            <text:p text:style-name="tablealignleft"> <text:span text:style-name="Strong_20_Emphasis">Erőforrás</text:span>, <text:span text:style-name="Strong_20_Emphasis">Típus</text:span>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gtd</text:span> </text:p>
          </table:table-cell>
          <table:table-cell office:value-type="string" table:style-name="tablecell">
            <text:p text:style-name="tablealignleft"> Állapot, Készültség, Következő tennivaló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munkaora</text:span> </text:p>
          </table:table-cell>
          <table:table-cell office:value-type="string" table:style-name="tablecell">
            <text:p text:style-name="tablealignleft"> kiajánlott / tervezett / tényleges munkaóra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ajnl</text:span> </text:p>
          </table:table-cell>
          <table:table-cell office:value-type="string" table:style-name="tablecell">
            <text:p text:style-name="tablealignleft"> Ajánlat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mlap</text:span> </text:p>
          </table:table-cell>
          <table:table-cell office:value-type="string" table:style-name="tablecell">
            <text:p text:style-name="tablealignleft"> Munkalap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esemeny</text:span> </text:p>
          </table:table-cell>
          <table:table-cell office:value-type="string" table:style-name="tablecell">
            <text:p text:style-name="tablealignleft"> Ráfordítás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map</text:span> </text:p>
          </table:table-cell>
          <table:table-cell office:value-type="string" table:style-name="tablecell">
            <text:p text:style-name="tablealignleft"> Térkép </text:p>
          </table:table-cell>
          <table:table-cell office:value-type="string" table:style-name="tablecell">
            <text:p text:style-name="tablealignleft"> nem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todo</text:span> </text:p>
          </table:table-cell>
          <table:table-cell office:value-type="string" table:style-name="tablecell">
            <text:p text:style-name="tablealignleft"> Todo lista </text:p>
          </table:table-cell>
          <table:table-cell office:value-type="string" table:style-name="tablecell">
            <text:p text:style-name="tablealignleft"> nem </text:p>
          </table:table-cell>
        </table:table-row>
      </table:table>
      <text:h text:style-name="Heading_20_4" text:outline-level="4"><text:bookmark-start text:name="__RefHeading___ha_a_tmsresource_modul_telepitve_van_10"/><text:bookmark-start text:name="ha_a_tmsresource_modul_telepitve_van"/>Ha a tmsresource modul telepítve van<text:bookmark-end text:name="__RefHeading___ha_a_tmsresource_modul_telepitve_van_10"/><text:bookmark-end text:name="ha_a_tmsresource_modul_telepitve_van"/></text:h>
      <text:p text:style-name="Text_20_body">Két további törzsadatot is ki kell tölteni, különben a taszk mentése <text:span text:style-name="Emphasis">„mezőt kötelező kitölteni (Típus)”</text:span> hibával áll meg:</text:p>
      <text:list text:style-name="List_20_1" text:continue-numbering="false">
        <text:list-item>
          <text:p text:style-name="List_20_1_Content_First"> <text:span text:style-name="Source_20_Text">Törzsadatok → TMS → Erőforrások</text:span></text:p>
        </text:list-item>
        <text:list-item>
          <text:p text:style-name="List_20_1_Content_Last"> <text:span text:style-name="Source_20_Text">Törzsadatok → TMS → Esemény tipusok</text:span></text:p>
        </text:list-item>
      </text:list>
      <text:p text:style-name="Text_20_body"> A kezdőoldali „Új taszk„ widget nem kérdezi meg ezt a két mezőt, hanem a törzsadat <text:span text:style-name="Strong_20_Emphasis">első</text:span> Erőforrását és Esemény típusát teszi a taszkra. Ha ez nem megfelelő, a taszkot utólag módosítani kell, vagy a teljes taszk-űrlapot használni, ahol mindkettő választható. Érdemes ezért a törzsadatban azt tenni előre, ami a leggyakoribb.</text:p>
      <text:h text:style-name="Heading_20_3" text:outline-level="3"><text:bookmark-start text:name="__RefHeading___mit_latok_ha_valami_kimaradt_11"/><text:bookmark-start text:name="mit_latok_ha_valami_kimaradt"/>Mit látok, ha valami kimaradt?<text:bookmark-end text:name="__RefHeading___mit_latok_ha_valami_kimaradt_11"/><text:bookmark-end text:name="mit_latok_ha_valami_kimarad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ünet </text:p>
          </table:table-cell>
          <table:table-cell office:value-type="string" table:style-name="tableheader">
            <text:p text:style-name="Table_20_Heading"> Valószínű ok </text:p>
          </table:table-cell>
        </table:table-row>
        <table:table-row>
          <table:table-cell office:value-type="string" table:style-name="tablecell">
            <text:p text:style-name="tablealignleft"> A Munkacsoport legördülő üres </text:p>
          </table:table-cell>
          <table:table-cell office:value-type="string" table:style-name="tablecell">
            <text:p text:style-name="tablealignleft"> nincs munkacsoport (3. lépés), vagy mindegyik <text:span text:style-name="Source_20_Text">Aktív</text:span> pipája ki van kapcsolva </text:p>
          </table:table-cell>
        </table:table-row>
        <table:table-row>
          <table:table-cell office:value-type="string" table:style-name="tablecell">
            <text:p text:style-name="tablealignleft"> A Beosztás űrlap Feladatkör legördülője üres </text:p>
          </table:table-cell>
          <table:table-cell office:value-type="string" table:style-name="tablecell">
            <text:p text:style-name="tablealignleft"> nincs feladatkör (2. lépés) </text:p>
          </table:table-cell>
        </table:table-row>
        <table:table-row>
          <table:table-cell office:value-type="string" table:style-name="tablecell">
            <text:p text:style-name="tablealignleft"> A Munkacsoport tag legördülőjében <text:span text:style-name="Strong_20_Emphasis">üres sorok</text:span> vannak </text:p>
          </table:table-cell>
          <table:table-cell office:value-type="string" table:style-name="tablecell">
            <text:p text:style-name="tablealignleft"> a feladatkör(ök) <text:span text:style-name="Source_20_Text">Leírás</text:span> mezője üres (2. lépés) </text:p>
          </table:table-cell>
        </table:table-row>
        <table:table-row>
          <table:table-cell office:value-type="string" table:style-name="tablecell">
            <text:p text:style-name="tablealignleft"> <text:span text:style-name="Emphasis">Nem vagy tagja a(z) X munkacsoportnak</text:span> </text:p>
          </table:table-cell>
          <table:table-cell office:value-type="string" table:style-name="tablecell">
            <text:p text:style-name="tablealignleft"> a 2., 3., 4. vagy 5. lépés közül valamelyik hiányzik — vagy a Beosztás és a Munkacsoport tag <text:span text:style-name="Strong_20_Emphasis">különböző</text:span> feladatkörre hivatkozik </text:p>
          </table:table-cell>
        </table:table-row>
        <table:table-row>
          <table:table-cell office:value-type="string" table:style-name="tablecell">
            <text:p text:style-name="tablealignleft"> <text:span text:style-name="Emphasis">mezőt kötelező kitölteni (Típus)</text:span> / <text:span text:style-name="Emphasis">(Erőforrás)</text:span> </text:p>
          </table:table-cell>
          <table:table-cell office:value-type="string" table:style-name="tablecell">
            <text:p text:style-name="tablealignleft"> a <text:span text:style-name="Source_20_Text">tmsresource</text:span> modul törzsadata hiányzik (lásd fentebb) </text:p>
          </table:table-cell>
        </table:table-row>
        <table:table-row>
          <table:table-cell office:value-type="string" table:style-name="tablecell">
            <text:p text:style-name="tablealignleft"> A taszk létrejön, de <text:span text:style-name="Strong_20_Emphasis">senki nem kap e-mailt</text:span> </text:p>
          </table:table-cell>
          <table:table-cell office:value-type="string" table:style-name="tablecell">
            <text:p text:style-name="tablealignleft"> a felhasználóhoz nincs partner rendelve, vagy a partnernek nincs e-mail címe, vagy a partner inaktív, vagy a szerepkör nem <text:span text:style-name="Source_20_Text">intéző</text:span> </text:p>
          </table:table-cell>
        </table:table-row>
      </table:table>
      <text:h text:style-name="Heading_20_3" text:outline-level="3"><text:bookmark-start text:name="__RefHeading___e-mail_ertesites_12"/><text:bookmark-start text:name="e-mail_ertesites"/>E-mail értesítés<text:bookmark-end text:name="__RefHeading___e-mail_ertesites_12"/><text:bookmark-end text:name="e-mail_ertesites"/></text:h>
      <text:p text:style-name="Text_20_body">Az e-mail cím <text:span text:style-name="Strong_20_Emphasis">nem a felhasználón van</text:span>, hanem a hozzá rendelt partneren. A küldés feltételei együttesen:</text:p>
      <text:list text:style-name="Numbering_20_1" text:continue-numbering="false">
        <text:list-item>
          <text:p text:style-name="Numbering_20_1_Content_First"> a felhasználóhoz hozzá van rendelve egy <text:span text:style-name="Strong_20_Emphasis">partner</text:span> (cég vagy személy) — <text:span text:style-name="Source_20_Text">Rendszer → Felhasználók</text:span></text:p>
        </text:list-item>
        <text:list-item>
          <text:p text:style-name="Numbering_20_1_Content"> annak a partnernek van legalább egy <text:span text:style-name="Strong_20_Emphasis">e-mail címe</text:span> —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Numbering_20_1_Content"> a partner <text:span text:style-name="Strong_20_Emphasis">aktív</text:span> (inaktív partnerre nem megy értesítés)</text:p>
        </text:list-item>
        <text:list-item>
          <text:p text:style-name="Numbering_20_1_Content_Last"> a felhasználó szerepköre olyan, amire a rendszer értesítést küld — alapbeállítással ez az <text:span text:style-name="Source_20_Text">intéző</text:span></text:p>
        </text:list-item>
      </text:list>
      <text:p text:style-name="Text_20_body">Ha ezek közül bármelyik hiányzik, a taszk <text:span text:style-name="Strong_20_Emphasis">létrejön</text:span>, csak nem szól róla senkinek — hibajelzés nélkül. A küldés részletes beállításai (értesítés magamnak, cím-típus szűrés, kikapcsolás) a <text:a xlink:type="simple" xlink:href="https://doc.evir.hu/doku.php/evir:rendszer:beallitasok:tms" text:style-name="Internet_20_link" text:visited-style-name="Visited_20_Internet_20_Link">TMS rendszerbeállítások</text:a> között vannak.</text:p>
      <text:h text:style-name="Heading_20_3" text:outline-level="3"><text:bookmark-start text:name="__RefHeading___erdemes_meg_beallitani_13"/><text:bookmark-start text:name="erdemes_meg_beallitani"/>Érdemes még beállítani<text:bookmark-end text:name="__RefHeading___erdemes_meg_beallitani_13"/><text:bookmark-end text:name="erdemes_meg_beallitani"/></text:h>
      <text:list text:style-name="List_20_1" text:continue-numbering="false">
        <text:list-item>
          <text:p text:style-name="List_20_1_Content_First"> <text:a xlink:type="simple" xlink:href="https://doc.evir.hu/doku.php/evir:rendszer:beallitasok:tms" text:style-name="Internet_20_link" text:visited-style-name="Visited_20_Internet_20_Link">TMS rendszerbeállítások</text:a> — alapértelmezett határidő, leírás-template, alapértelmezett munkacsoport új taszkhoz</text:p>
        </text:list-item>
        <text:list-item>
          <text:p text:style-name="List_20_1_Content"> <text:a xlink:type="simple" xlink:href="https://doc.evir.hu/doku.php/evir:torzsadatok:tms:torzs_tms_script" text:style-name="Internet_20_link" text:visited-style-name="Visited_20_Internet_20_Link">TMS Script</text:a> — előre definiált taszk-gyerektaszk munkafolyamatok</text:p>
        </text:list-item>
        <text:list-item>
          <text:p text:style-name="List_20_1_Content_Last"> <text:a xlink:type="simple" xlink:href="https://doc.evir.hu/doku.php/evir:rendszer:beallitasok:tms_csatolmanyok" text:style-name="Internet_20_link" text:visited-style-name="Visited_20_Internet_20_Link">TMS csatolmányok</text:a>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"> <text:a xlink:type="simple" xlink:href="https://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doc.evir.hu/doku.php/evir:rendszer:felhasznalok:jogosultsagi_rendszer" text:style-name="Internet_20_link" text:visited-style-name="Visited_20_Internet_20_Link">Jogosultsági rendszer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doc.evir.hu/doku.php/evir:tms:tms_portal" text:style-name="Internet_20_link" text:visited-style-name="Visited_20_Internet_20_Link">TMS portá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47:24</meta:creation-date>
    <dc:creator>Generated</dc:creator>
    <dc:date>2026-08-10T01::47:24</dc:date>
    <dc:language>en-US</dc:language>
    <meta:editing-cycles>1</meta:editing-cycles>
    <meta:editing-duration>PT0S</meta:editing-duration>
    <dc:title>evir:tms:tms_kezdeti_beallitas</dc:title>
  </office:meta>
</office:document-meta>
</file>