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5ca80f279e127ebefffede5b039993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ms:tms_naptar"/><text:bookmark-start text:name="__RefHeading___tms_naptar_1"/><text:bookmark-start text:name="tms_naptar"/>TMS naptár<text:bookmark-end text:name="__RefHeading___tms_naptar_1"/><text:bookmark-end text:name="tms_naptar"/></text:h>
      <text:p text:style-name="Text_20_body">A TMS naptár portál a <text:a xlink:type="simple" xlink:href="https://doc.evir.hu/doku.php/evir:tms:tms" text:style-name="Internet_20_link" text:visited-style-name="Visited_20_Internet_20_Link">TMS</text:a> modulhoz tartozik. A rendszerben szereplő taszkokat az azokban szereplő tervezett határidő alapján naptár nézetben jeleníti meg. Külön mezőben szerepelnek az aktuális hónapot megelőző, az aktuális hónapot követő, valamint a határidő nélküli taszkok is.
A portál több verzióban létezik a hozzáférési jogosultságtól függően lehetőség van felhasználó vagy munkacsoport kiválasztására is.
<draw:frame draw:style-name="mediacenter" draw:name="0" text:anchor-type="paragraph" draw:z-index="0" svg:width="32.490833333333cm" style:rel-width="100%" svg:height="18.758958333333cm" style:rel-height="scale"><draw:image xlink:href="Pictures/55ca80f279e127ebefffede5b039993c.png" xlink:type="simple" xlink:show="embed" xlink:actuate="onLoad"/></draw:frame></text:p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tms:tms" text:style-name="Internet_20_link" text:visited-style-name="Visited_20_Internet_20_Link">TMS</text:a></text:p>
        </text:list-item>
        <text:list-item>
          <text:p text:style-name="List_20_1_Content"> <text:a xlink:type="simple" xlink:href="https://doc.evir.hu/doku.php/evir:tms:tms_portal" text:style-name="Internet_20_link" text:visited-style-name="Visited_20_Internet_20_Link">TMS portál</text:a></text:p>
        </text:list-item>
        <text:list-item>
          <text:p text:style-name="List_20_1_Content_Last"> <text:a xlink:type="simple" xlink:href="https://doc.evir.hu/doku.php/evir:torzsadatok:tms:torzs_tms" text:style-name="Internet_20_link" text:visited-style-name="Visited_20_Internet_20_Link">TMS törzsada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10::23:25</meta:creation-date>
    <dc:creator>Generated</dc:creator>
    <dc:date>2026-08-26T10::23:25</dc:date>
    <dc:language>en-US</dc:language>
    <meta:editing-cycles>1</meta:editing-cycles>
    <meta:editing-duration>PT0S</meta:editing-duration>
    <dc:title>evir:tms:tms_naptar</dc:title>
  </office:meta>
</office:document-meta>
</file>