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88eabe46f72f493f8a633c418e82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ms:tms_portal"/><text:bookmark-start text:name="__RefHeading___tms_portal_1"/><text:bookmark-start text:name="tms_portal"/>TMS portál<text:bookmark-end text:name="__RefHeading___tms_portal_1"/><text:bookmark-end text:name="tms_portal"/></text:h>
      <text:p text:style-name="Text_20_body">A TMS portál a TMS rendszer egyik megjelenítési formája. Tipikus felhasználási módja a felhasználók számára kezdőoldalként való beállítása.</text:p>
      <text:p text:style-name="Text_20_body">A <text:span text:style-name="Source_20_Text">TMS portál</text:span> felületén a taszkokat csoportosítva lehet látni. A csoportok csak abban az esetben jelennek meg, ha legalább egy taszk tartozik abba a csoportba. Ezek a csoportok sorrendben a következők lehetnek:</text:p>
      <text:p text:style-name="Text_20_body"><draw:frame draw:style-name="mediaright" draw:name="0" text:anchor-type="paragraph" draw:z-index="0" svg:width="10.583333333333cm" svg:height="13.982046070461cm"><draw:image xlink:href="Pictures/9a88eabe46f72f493f8a633c418e828a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ource_20_Text"><text:span text:style-name="Strong_20_Emphasis">TMS Munkáim</text:span></text:span><text:line-break/> Ha telepítve van a TMS munkavégzés modul, akkor az abban éppen munka alatt levőnek jelölt taszkok, ahol a bejelentkezett felhasználó van intézőként beállítva.</text:p>
        </text:list-item>
        <text:list-item>
          <text:p text:style-name="List_20_1_Content"> <text:span text:style-name="Source_20_Text"><text:span text:style-name="Strong_20_Emphasis">Mai feladataim</text:span></text:span><text:line-break/> Azok a taszkok, ahol a bejelentkezett felhasználó van intézőként beállítva, és a tervezett határidő a mai nap.</text:p>
        </text:list-item>
        <text:list-item>
          <text:p text:style-name="List_20_1_Content"> <text:span text:style-name="Source_20_Text"><text:span text:style-name="Strong_20_Emphasis">Saját lejárt határidejű taszkjaim</text:span></text:span><text:line-break/> Azok a taszkok, ahol a bejelentkezett felhasználó van intézőként beállítva, és a tervezett határidő a múltban volt.</text:p>
        </text:list-item>
        <text:list-item>
          <text:p text:style-name="List_20_1_Content"> <text:span text:style-name="Source_20_Text"><text:span text:style-name="Strong_20_Emphasis">Delegált lejárt határidejű taszkok</text:span></text:span><text:line-break/> Azok a taszkok, amelyeket a bejelentkezett felhasználó hozott  létre, de intézőnek másik felhasználó van beállítva, és a tervezett határidő már lejárt.</text:p>
        </text:list-item>
        <text:list-item>
          <text:p text:style-name="List_20_1_Content"> <text:span text:style-name="Source_20_Text"><text:span text:style-name="Strong_20_Emphasis">Befejeződött taszkok</text:span></text:span><text:line-break/> Azok a taszkok, amelyeket a bejelentkezett felhasználó hozott  létre,  intézőnek másik felhasználó van beállítva, és a taszk lezárásra került. Az ebben a listában szereplő taszkra kattintás nyugtázásnak számít, azaz a megnézését követően már nem szerepel ebben a listában.</text:p>
        </text:list-item>
        <text:list-item>
          <text:p text:style-name="List_20_1_Content"> <text:span text:style-name="Source_20_Text"><text:span text:style-name="Strong_20_Emphasis">Elvállalandó taszkok</text:span></text:span><text:line-break/> Azok a taszkok, amelyekhez még nincs kijelölve intéző, de a munkacsoportja olyanra van állítva, amelynek tagja a bejelentkezett felhasználó is.</text:p>
        </text:list-item>
        <text:list-item>
          <text:p text:style-name="List_20_1_Content"> <text:span text:style-name="Source_20_Text"><text:span text:style-name="Strong_20_Emphasis">Saját taszkjaim</text:span></text:span><text:line-break/> Azok a taszkok, amelyekhez a bejelentkezett felhasználó van beállítva intézőként.</text:p>
        </text:list-item>
        <text:list-item>
          <text:p text:style-name="List_20_1_Content"> <text:span text:style-name="Source_20_Text"><text:span text:style-name="Strong_20_Emphasis">Delegált taszkok</text:span></text:span><text:line-break/> Azok a taszkok, amelyeket a bejelentkezett felhasználó hozott létre, és intézőnek másik felhasználó van beállítva.</text:p>
        </text:list-item>
        <text:list-item>
          <text:p text:style-name="List_20_1_Content_Last"> <text:span text:style-name="Source_20_Text"><text:span text:style-name="Strong_20_Emphasis">Munkacsoportjaim további taszkjai</text:span></text:span><text:line-break/> Azok a taszkok, amelyeknek a munkacsoportja olyanra van álljtva, amelyeknek tagja a bejelentkezett felhasználó is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beallitasok:tms" text:style-name="Internet_20_link" text:visited-style-name="Visited_20_Internet_20_Link">TMS rendszerbeállítások</text:a></text:p>
        </text:list-item>
        <text:list-item>
          <text:p text:style-name="List_20_1_Content"> <text:a xlink:type="simple" xlink:href="https://doc.evir.hu/doku.php/evir:rendszer:beallitasok:tms_csatolmanyok" text:style-name="Internet_20_link" text:visited-style-name="Visited_20_Internet_20_Link">TMS csatolmányok</text:a></text:p>
        </text:list-item>
        <text:list-item>
          <text:p text:style-name="List_20_1_Content"> <text:a xlink:type="simple" xlink:href="https://doc.evir.hu/doku.php/evir:torzsadatok:tms:torzs_tms" text:style-name="Internet_20_link" text:visited-style-name="Visited_20_Internet_20_Link">TMS törzsadatok</text:a></text:p>
        </text:list-item>
        <text:list-item>
          <text:p text:style-name="List_20_1_Content_Last"> <text:a xlink:type="simple" xlink:href="https://doc.evir.hu/doku.php/evir:tms:tms_naptar" text:style-name="Internet_20_link" text:visited-style-name="Visited_20_Internet_20_Link">TMS naptá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19:26</meta:creation-date>
    <dc:creator>Generated</dc:creator>
    <dc:date>2026-09-14T17::19:26</dc:date>
    <dc:language>en-US</dc:language>
    <meta:editing-cycles>1</meta:editing-cycles>
    <meta:editing-duration>PT0S</meta:editing-duration>
    <dc:title>evir:tms:tms_portal</dc:title>
  </office:meta>
</office:document-meta>
</file>