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9c4b25328cc421d488088e5f4951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bizonylat:bizonylat_beallitasok"/><text:bookmark-start text:name="__RefHeading___bizonylat_beallitasok_1"/><text:bookmark-start text:name="bizonylat_beallitasok"/>Bizonylat beállítások<text:bookmark-end text:name="__RefHeading___bizonylat_beallitasok_1"/><text:bookmark-end text:name="bizonylat_beallitasok"/></text:h>
      <text:p text:style-name="Text_20_body"><draw:frame draw:style-name="mediaright" draw:name="0" text:anchor-type="paragraph" draw:z-index="0" svg:width="18.520833333333cm" style:rel-width="100%" svg:height="10.058057598039cm" style:rel-height="scale"><draw:image xlink:href="Pictures/ab9c4b25328cc421d488088e5f49518d.png" xlink:type="simple" xlink:show="embed" xlink:actuate="onLoad"/></draw:frame></text:p>
      <text:p text:style-name="Text_20_body">A <text:span text:style-name="Strong_20_Emphasis">Törzsadatok → Bizonylat beállítások → Bizonylat beállítások</text:span> menüpont alatt lehet a PDF bizonylatok egyes adat tartalmának kiírását szabályozni.</text:p>
      <text:list text:style-name="List_20_1" text:continue-numbering="false">
        <text:list-item>
          <text:p text:style-name="LastListParagraph_List_20_1_Content_First"> <text:span text:style-name="Strong_20_Emphasis">Bizonylattípus</text:span> <text:line-break/>Az oszlop sorai jelölik a <text:a xlink:type="simple" xlink:href="https://doc.evir.hu/doku.php/evir:bizonylatok:bizonylat_keszites" text:style-name="Internet_20_link" text:visited-style-name="Visited_20_Internet_20_Link">bizonylattípusok</text:a>at, amelyek PDF nyomtatási képein megjelenik a kipipál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ikk biz.tétel információ</text:span> <text:line-break/><text:a xlink:type="simple" xlink:href="https://doc.evir.hu/doku.php/evir:torzsadatok:cikktorzs:termekek" text:style-name="Internet_20_link" text:visited-style-name="Visited_20_Internet_20_Link">Termékek</text:a> <text:span text:style-name="Source_20_Text">Bizonylat tétel info</text:span> mezőjébe rögzítet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éldányszám</text:span> <text:line-break/>A példányszám jelölése oldalanként. <text:line-break/> A megfelelő működéshez a <text:span text:style-name="Source_20_Text"><text:a xlink:type="simple" xlink:href="https://doc.evir.hu/doku.php/evir:rendszer:beallitasok:bizonylat_pdf" text:style-name="Internet_20_link" text:visited-style-name="Visited_20_Internet_20_Link">rendszerbeállítások</text:a></text:span> <text:span text:style-name="Source_20_Text">Bizonylatokon példányszám</text:span> mezőjében egységesen be kell kapcsolni, hogy legyen rajta. <text:line-break/>Továbbá bizonylattípusonként megadható még a példányszám mennyisége is. <text:line-break/>Például: <text:a xlink:type="simple" xlink:href="https://doc.evir.hu/doku.php/evir:rendszer:beallitasok:szamla" text:style-name="Internet_20_link" text:visited-style-name="Visited_20_Internet_20_Link">Számla nyomtatás példányszáma</text:a>, <text:a xlink:type="simple" xlink:href="https://doc.evir.hu/doku.php/evir:rendszer:beallitasok:szallitolevel" text:style-name="Internet_20_link" text:visited-style-name="Visited_20_Internet_20_Link">Szállítólevél nyomtatás példányszáma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yári szám</text:span> <text:line-break/><text:a xlink:type="simple" xlink:href="https://doc.evir.hu/doku.php/evir:torzsadatok:cikktorzs:termekek" text:style-name="Internet_20_link" text:visited-style-name="Visited_20_Internet_20_Link">Termékek</text:a> <text:span text:style-name="Source_20_Text">Gyári szám</text:span>os nyilvántartása esetén a <text:a xlink:type="simple" xlink:href="https://doc.evir.hu/doku.php/evir:raktar:raktar_bevetelezes" text:style-name="Internet_20_link" text:visited-style-name="Visited_20_Internet_20_Link">raktári bevételezés</text:a>kor a tételhez rögzített gyári szám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arancia</text:span> <text:line-break/><text:a xlink:type="simple" xlink:href="https://doc.evir.hu/doku.php/evir:torzsadatok:cikktorzs:termekek" text:style-name="Internet_20_link" text:visited-style-name="Visited_20_Internet_20_Link">Termékek</text:a> <text:span text:style-name="Source_20_Text">Garancia</text:span> mezőjébe rögzítet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onalkód</text:span> <text:line-break/><text:a xlink:type="simple" xlink:href="https://doc.evir.hu/doku.php/evir:torzsadatok:cikktorzs:termekek" text:style-name="Internet_20_link" text:visited-style-name="Visited_20_Internet_20_Link">Termékek</text:a> <text:span text:style-name="Source_20_Text">Vonalkód</text:span> mezőjébe rögzítet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inőségmegőrzési idő</text:span> <text:line-break/><text:a xlink:type="simple" xlink:href="https://doc.evir.hu/doku.php/evir:torzsadatok:cikktorzs:termekek" text:style-name="Internet_20_link" text:visited-style-name="Visited_20_Internet_20_Link">Termékek</text:a> <text:a xlink:type="simple" xlink:href="https://doc.evir.hu/doku.php/evir:raktar:raktar_bevetelezes" text:style-name="Internet_20_link" text:visited-style-name="Visited_20_Internet_20_Link">raktári bevételezés</text:a>ekor a tétel <text:span text:style-name="Emphasis">Minőségmegőrzési idő</text:span> mezőjébe rögzítet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T</text:span> <text:line-break/><text:a xlink:type="simple" xlink:href="https://doc.evir.hu/doku.php/evir:torzsadatok:cikktorzs:termekek" text:style-name="Internet_20_link" text:visited-style-name="Visited_20_Internet_20_Link">Termékek</text:a> <text:a xlink:type="simple" xlink:href="https://doc.evir.hu/doku.php/evir:raktar:raktar_bevetelezes" text:style-name="Internet_20_link" text:visited-style-name="Visited_20_Internet_20_Link">raktári bevételezés</text:a>ekor a tétel <text:span text:style-name="Emphasis">LOT</text:span> mezőjébe rögzítet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yűjtő információ</text:span> <text:line-break/><text:a xlink:type="simple" xlink:href="https://doc.evir.hu/doku.php/evir:torzsadatok:cikktorzs:termekek" text:style-name="Internet_20_link" text:visited-style-name="Visited_20_Internet_20_Link">Termékek</text:a> <text:span text:style-name="Source_20_Text">Gyűjtő csomagolás</text:span> adatainak megjeleníté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8::09:11</meta:creation-date>
    <dc:creator>Generated</dc:creator>
    <dc:date>2026-08-30T18::09:11</dc:date>
    <dc:language>en-US</dc:language>
    <meta:editing-cycles>1</meta:editing-cycles>
    <meta:editing-duration>PT0S</meta:editing-duration>
    <dc:title>evir:torzsadatok:bizonylat:bizonylat_beallitasok</dc:title>
  </office:meta>
</office:document-meta>
</file>