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7dc617674af692b59bd14033769cc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cikktorzs:ar_parameterek"/><text:bookmark-start text:name="__RefHeading___ar_parameterek_1"/><text:bookmark-start text:name="ar_parameterek"/>Ár paraméterek<text:bookmark-end text:name="__RefHeading___ar_parameterek_1"/><text:bookmark-end text:name="ar_parameterek"/></text:h>
      <text:p text:style-name="Text_20_body">A <text:a xlink:type="simple" xlink:href="https://doc.evir.hu/doku.php/evir:torzsadatok:cikktorzs:cikkszamok" text:style-name="Internet_20_link" text:visited-style-name="Visited_20_Internet_20_Link">cikkek</text:a> <text:a xlink:type="simple" xlink:href="https://doc.evir.hu/doku.php/evir:torzsadatok:cikktorzs:arkategoriak:arkategoriak" text:style-name="Internet_20_link" text:visited-style-name="Visited_20_Internet_20_Link">árkategóriák</text:a> szerinti árait rögzíthetjük ezen a területen.</text:p>
      <text:p text:style-name="Horizontal_20_Line"/>
      <text:p text:style-name="Text_20_body"><draw:frame draw:style-name="mediaright" draw:name="0" text:anchor-type="paragraph" draw:z-index="0" svg:width="18.520833333333cm" style:rel-width="100%" svg:height="31.206692451946cm" style:rel-height="scale"><draw:image xlink:href="Pictures/7e7dc617674af692b59bd14033769ccb.png" xlink:type="simple" xlink:show="embed" xlink:actuate="onLoad"/></draw:frame></text:p>
      <text:h text:style-name="Heading_20_3" text:outline-level="3"><text:bookmark-start text:name="__RefHeading___kueloenboezo_arkategoriak_es_azok_algoritmusai_2"/><text:bookmark-start text:name="kueloenboezo_arkategoriak_es_azok_algoritmusai"/>Különböző árkategóriák és azok algoritmusai<text:bookmark-end text:name="__RefHeading___kueloenboezo_arkategoriak_es_azok_algoritmusai_2"/><text:bookmark-end text:name="kueloenboezo_arkategoriak_es_azok_algoritmusai"/></text:h>
      <text:list text:style-name="Numbering_20_1" text:continue-numbering="false">
        <text:list-item>
          <text:p text:style-name="Numbering_20_1_Content_First"> <text:span text:style-name="Strong_20_Emphasis">Beszerzési ár</text:span></text:p>
          <text:list text:style-name="List_20_1">
            <text:list-item>
              <text:p text:style-name="List_20_1_Content"> <text:span text:style-name="Strong_20_Emphasis">Beszerzési ár dátuma</text:span> <text:line-break/><text:a xlink:type="simple" xlink:href="https://doc.evir.hu/doku.php/evir:raktar:raktar_bevetelezes" text:style-name="Internet_20_link" text:visited-style-name="Visited_20_Internet_20_Link">Raktári bevételezés</text:a> után automatikusan az utolsó bevételezés dátuma kerül ebbe a mezőbe.</text:p>
            </text:list-item>
            <text:list-item>
              <text:p text:style-name="List_20_1_Content"> <text:span text:style-name="Strong_20_Emphasis">Utolsó …</text:span> <text:line-break/>A pénznemhez tartozó <text:a xlink:type="simple" xlink:href="https://doc.evir.hu/doku.php/evir:torzsadatok:cikktorzs:arkategoriak:arkategoriak" text:style-name="Internet_20_link" text:visited-style-name="Visited_20_Internet_20_Link">beszerzési árkategória</text:a> <text:span text:style-name="Emphasis">Megnevezés</text:span>e kerül a címke második felébe. <text:line-break/><text:a xlink:type="simple" xlink:href="https://doc.evir.hu/doku.php/evir:raktar:raktar_bevetelezes" text:style-name="Internet_20_link" text:visited-style-name="Visited_20_Internet_20_Link">Raktári bevételezés</text:a> után a <text:a xlink:type="simple" xlink:href="https://doc.evir.hu/doku.php/evir:bizonylatok:tetelek_hozzaadasa" text:style-name="Internet_20_link" text:visited-style-name="Visited_20_Internet_20_Link">tétel</text:a> (cikk) <text:span text:style-name="Source_20_Text">Nettó egységár</text:span> mezőjébe rögzített ár automatikusan kerül ebbe a mezőbe.</text:p>
            </text:list-item>
          </text:list>
        </text:list-item>
        <text:list-item>
          <text:p text:style-name="Numbering_20_1_Content"> <text:span text:style-name="Strong_20_Emphasis">Eladási ár</text:span> <text:line-break/><text:span text:style-name="Strong_20_Emphasis">A törzsadatokban meghatározott <text:a xlink:type="simple" xlink:href="https://doc.evir.hu/doku.php/evir:torzsadatok:cikktorzs:arkategoriak:arkategoriak" text:style-name="Internet_20_link" text:visited-style-name="Visited_20_Internet_20_Link">árkategóriák</text:a></text:span> kerülnek felsorolásra, és mellettük az árképzés algoritmusa, amik alapesetben a következők lehetnek:</text:p>
          <text:list text:style-name="List_20_1">
            <text:list-item>
              <text:p text:style-name="List_20_1_Content"> <text:span text:style-name="Strong_20_Emphasis">Fix ár</text:span> <text:line-break/>Ebben az esetben a termék eladási ára az adatmezőbe írt érték, teljesen függetlenül a beszerzéstől.</text:p>
            </text:list-item>
            <text:list-item>
              <text:p text:style-name="List_20_1_Content"> <text:span text:style-name="Strong_20_Emphasis">Utolsó beszerzési árból számolt %</text:span> <text:line-break/>Ebben az esetben csak egy százalékos értéket kell megadni, a tényleges árat bevételezéskor a rendszer az aktuális beszerzési ár és az itt megadott százalék érték alapján számolja ki. <text:line-break/>100% = beszerzési ár. <text:line-break/>Ha pl. 20%-os árréssel, azaz 25% haszonkulccsal szeretnénk értékesíteni a terméket, akkor 125-t kell a mezőbe írni.  <text:a xlink:type="simple" xlink:href="https://doc.evir.hu/doku.php/evir-faq:haszonkulcs_vagy_arres_szamitasa" text:style-name="Internet_20_link" text:visited-style-name="Visited_20_Internet_20_Link">Árképzés, haszonkulcs vagy árrés számítása</text:a></text:p>
            </text:list-item>
            <text:list-item>
              <text:p text:style-name="List_20_1_Content"> <text:span text:style-name="Strong_20_Emphasis">… (HUF)-ból számolt %</text:span> <text:line-break/>Csak akkor választható a legördülőben, ha a <text:span text:style-name="Strong_20_Emphasis">…</text:span> <text:a xlink:type="simple" xlink:href="https://doc.evir.hu/doku.php/evir:torzsadatok:cikktorzs:arkategoriak:arkategoriak" text:style-name="Internet_20_link" text:visited-style-name="Visited_20_Internet_20_Link">árkategóriánál</text:a> be van kapcsolva, hogy <text:span text:style-name="Strong_20_Emphasis">Százalékalap lehet</text:span>!</text:p>
            </text:list-item>
            <text:list-item>
              <text:p text:style-name="List_20_1_Content"> <text:span text:style-name="Strong_20_Emphasis">Időszakos</text:span> <text:line-break/>Csak akkor választható, ha az <text:a xlink:type="simple" xlink:href="https://doc.evir.hu/doku.php/evir:torzsadatok:cikktorzs:arkategoriak:arazas_idoszakok" text:style-name="Internet_20_link" text:visited-style-name="Visited_20_Internet_20_Link">árazás időszakok</text:a> használatban vannak. Kiválasztva az árat időszakonként külön lehet megadni (lásd lentebb).</text:p>
            </text:list-item>
            <text:list-item>
              <text:p text:style-name="List_20_1_Content_Last"> <text:span text:style-name="Strong_20_Emphasis">Engedmény százalék</text:span> <text:line-break/><text:span text:style-name=""/> Csak akkor látható a legördülőben, ha a <text:span text:style-name="Source_20_Text"><text:a xlink:type="simple" xlink:href="https://doc.evir.hu/doku.php/evir:torzsadatok:cikktorzs:szolgaltatasok#specialis_szolgaltatas" text:style-name="Internet_20_link" text:visited-style-name="Visited_20_Internet_20_Link">Speciális szolgáltatás</text:a></text:span> mezőben az <text:span text:style-name="Source_20_Text">Engedmény végösszegből …</text:span> van kiválasztva. <text:line-break/>Az árkategóriához tartozó számla végösszegi engedmény %-os értéke. <text:line-break/> A <text:a xlink:type="simple" xlink:href="https://doc.evir.hu/doku.php/evir:torzsadatok:cikktorzs:szolgaltatasok#specialis_szolgaltatas" text:style-name="Internet_20_link" text:visited-style-name="Visited_20_Internet_20_Link">speciális szolgáltatás</text:a>ként rögzített engedmény <text:a xlink:type="simple" xlink:href="https://doc.evir.hu/doku.php/evir:szamlazas:szamla" text:style-name="Internet_20_link" text:visited-style-name="Visited_20_Internet_20_Link">számla készítés</text:a>kor <text:a xlink:type="simple" xlink:href="https://doc.evir.hu/doku.php/evir:bizonylatok:tetelek_hozzaadasa" text:style-name="Internet_20_link" text:visited-style-name="Visited_20_Internet_20_Link">tételként hozzáadható</text:a> a bizonylathoz az <text:span text:style-name=""><text:span text:style-name="Strong_20_Emphasis">| <text:span text:style-name="">Engedmény végösszegből</text:span> |</text:span></text:span> gombra kattintva. <text:line-break/></text:p>
            </text:list-item>
          </text:list>
        </text:list-item>
      </text:list>
      <text:h text:style-name="Heading_20_3" text:outline-level="3"><text:bookmark-start text:name="__RefHeading___idoszakos_ar_beallitasa_3"/><text:bookmark-start text:name="idoszakos_ar_beallitasa"/>Időszakos ár beállítása<text:bookmark-end text:name="__RefHeading___idoszakos_ar_beallitasa_3"/><text:bookmark-end text:name="idoszakos_ar_beallitasa"/></text:h>
      <text:p text:style-name="Text_20_body">Ha az <text:span text:style-name="Strong_20_Emphasis"><text:a xlink:type="simple" xlink:href="https://doc.evir.hu/doku.php/evir:torzsadatok:cikktorzs:arkategoriak:arazas_idoszakok" text:style-name="Internet_20_link" text:visited-style-name="Visited_20_Internet_20_Link">árazás időszakok</text:a></text:span> használatban vannak, az árkategória algoritmusánál választható az <text:span text:style-name="Strong_20_Emphasis">Időszakos</text:span> lehetőség. <text:line-break/>
Kiválasztva az adott árkategória ára időszakonként külön adható meg: minden aktuális és jövőbeli időszakhoz külön ár mező jelenik meg, a mező címkéjében az időszak dátumtartományával (kezdet – vége). <text:line-break/>
 Minden időszakban a hozzá megadott ár érvényes; a bizonylatkészítéskor a rendszer az adott dátumhoz tartozó időszak árát alkalmazza.</text:p>
      <text:h text:style-name="Heading_20_3" text:outline-level="3"><text:bookmark-start text:name="__RefHeading___akcios_ar_beallitasa_4"/><text:bookmark-start text:name="akcios_ar_beallitasa"/>Akciós ár beállítása<text:bookmark-end text:name="__RefHeading___akcios_ar_beallitasa_4"/><text:bookmark-end text:name="akcios_ar_beallitasa"/></text:h>
      <text:p text:style-name="Text_20_body"><text:a xlink:type="simple" xlink:href="https://doc.evir.hu/doku.php/evir:torzsadatok:cikktorzs:arkategoriak:akcios_arkategoria" text:style-name="Internet_20_link" text:visited-style-name="Visited_20_Internet_20_Link">Akciós árkategória rögzítése és beállítása</text:a> után az akciós árkategória megjelenik az ár paraméterek között. <text:line-break/>
Az akciós árakat az <text:span text:style-name="Strong_20_Emphasis"><text:a xlink:type="simple" xlink:href="https://doc.evir.hu/doku.php/evir:torzsadatok:cikktorzs:arkategoriak:akcios_arak" text:style-name="Internet_20_link" text:visited-style-name="Visited_20_Internet_20_Link">Akciók (akciós árak)</text:a></text:span> menüben lehet megadni: adott időszakra, kiválasztott termékekre és szolgáltatásokra. Ilyenkor az akciós árkategória oszlopa itt, az ár paraméterek felületén csak olvasható. <text:line-break/>
 Ha van érvényes akciós ár egy termékhez, az <text:a xlink:type="simple" xlink:href="https://doc.evir.hu/doku.php/evir:bizonylatok:bizonylat_keszites" text:style-name="Internet_20_link" text:visited-style-name="Visited_20_Internet_20_Link">bizonylatkészítéskor</text:a> felülírja az eredeti ára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2::27:42</meta:creation-date>
    <dc:creator>Generated</dc:creator>
    <dc:date>2026-08-11T22::27:42</dc:date>
    <dc:language>en-US</dc:language>
    <meta:editing-cycles>1</meta:editing-cycles>
    <meta:editing-duration>PT0S</meta:editing-duration>
    <dc:title>evir:torzsadatok:cikktorzs:ar_parameterek</dc:title>
  </office:meta>
</office:document-meta>
</file>